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co_wifi_monitor_with_lcd"/><text:bookmark-start text:name="__RefHeading___pico_wifi_analyzer_with_lcd_1"/><text:bookmark-start text:name="pico_wifi_analyzer_with_lcd"/>Pico Wifi Analyzer with LCD<text:bookmark-end text:name="__RefHeading___pico_wifi_analyzer_with_lcd_1"/><text:bookmark-end text:name="pico_wifi_analyzer_with_lcd"/></text:h>
      <text:p text:style-name="Text_20_body"><text:span text:style-name="">Aug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is project was borne out of the fact that we were starting one of our other projects, and while messing about with the Pico, an LCD Screen and Wifi connections, I had a bit of a Eureka moment, thus the Wifi Analyzer project was born.
<text:line-break/>
<text:line-break/>
There are some considerations around this project, and in no particular order, they are:</text:p>
      <text:list text:style-name="List_20_1" text:continue-numbering="false">
        <text:list-item>
          <text:p text:style-name="List_20_1_Content_First"> This is Phase 1. Phase 2 will be a different LCD</text:p>
        </text:list-item>
        <text:list-item>
          <text:p text:style-name="List_20_1_Content"> We are using the Pico 2W - A Pico 1 W will also work very well.</text:p>
        </text:list-item>
        <text:list-item>
          <text:p text:style-name="List_20_1_Content"> The Project will contain 3 Main Areas: <text:span text:style-name="Strong_20_Emphasis">(1)</text:span> The Wiring and Hardware. <text:span text:style-name="Strong_20_Emphasis">(2)</text:span> The Software. <text:span text:style-name="Strong_20_Emphasis">(3)</text:span> The Enclosure.</text:p>
        </text:list-item>
        <text:list-item>
          <text:p text:style-name="List_20_1_Content"> Depending on the LCD you use, your UI experience may differ.</text:p>
        </text:list-item>
        <text:list-item>
          <text:p text:style-name="List_20_1_Content_Last"> The project name is a little misleading, this is not an Analyzer, its a Monitor.</text:p>
        </text:list-item>
      </text:list>
      <text:p text:style-name="Text_20_body">As I have said, this is Phase 1 and it is using a 128×64 Pixel LCD, which you can accommodate all of the relevant information, but it is not graphical and it's pretty small to read.
<text:line-break/>
<text:line-break/>
I started this project because I have a few SSIDs at home, as well as a couple of Routers with Wifi, occasionally one of them drops out and does not recover, so I wanted a visual device that I could glance at to see what the state of the different Wifi SSIDs is. For this reason, this device sits on top of my monitor.
<text:line-break/>
<text:line-break/>
If you would like to make one of these, then please read on, we will explain the hardware, the wiring, the Software and you can download the Software as well as the 3D STLs once it is all finished.
<text:line-break/>
<text:line-break/>
There are four sections on this Wiki that you will have to complete first, which explains the wiring, how to test your LCD address, get your Pico MAC Address etc, you will need this information before starting the main project.
<text:line-break/>
<text:line-break/>
As stated, there will be two phases to this project, if you are reading this around August 2026 then we have likely only completed Phase 1. Phase 2 will come a little later when we get the new LCDs.</text:p>
      <text:list text:style-name="List_20_1" text:continue-numbering="false">
        <text:list-item>
          <text:p text:style-name="List_20_1_Content_First"> Phase 1 - Wifi Analyzer is working.</text:p>
        </text:list-item>
        <text:list-item>
          <text:p text:style-name="List_20_1_Content_Last"> Phase 2 - Add new LCD, Add Graphics to replace the text. Show Signal Strength of Wifi. Create a new Enclosure.</text:p>
        </text:list-item>
      </text:list>
      <text:list text:style-name="List_20_1" text:continue-numbering="false">
        <text:list-item>
          <text:p text:style-name="LastListParagraph_List_20_1_Content_First"><text:a xlink:type="simple" xlink:href="https://wiki.alanwalker.uk/doku.php?id=pico_wifi_analyzer_-_phase_1" text:style-name="Internet_20_link" text:visited-style-name="Visited_20_Internet_20_Link">Pico Wifi Analyzer - Phase 1</text:a><text:line-break/></text:p>
        </text:list-item>
      </text:list>
      <text:list text:style-name="List_20_1" text:continue-numbering="false">
        <text:list-item>
          <text:p text:style-name="LastListParagraph_List_20_1_Content_First"><text:a xlink:type="simple" xlink:href="https://wiki.alanwalker.uk/doku.php?id=pico_wifi_analyzer_-_phase_2_-_coming_soon" text:style-name="Internet_20_link" text:visited-style-name="Visited_20_Internet_20_Link">Pico Wifi Analyzer - Phase 2 - Coming Soon</text:a><text:line-break/></text:p>
        </text:list-item>
      </text:list>
      <text:p text:style-name="Text_20_body"><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10:34</meta:creation-date>
    <dc:creator>Generated</dc:creator>
    <dc:date>2026-08-20T23::10:34</dc:date>
    <dc:language>en-US</dc:language>
    <meta:editing-cycles>1</meta:editing-cycles>
    <meta:editing-duration>PT0S</meta:editing-duration>
    <dc:title>pico_wifi_monitor_with_lcd</dc:title>
  </office:meta>
</office:document-meta>
</file>