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wiki.alanwalker.uk/doku.php?id=using_pico_with_ssd1306_based_lcd" text:style-name="Internet_20_link" text:visited-style-name="Visited_20_Internet_20_Link">Using Pico with SSD1306 based LCD</text:a><text:line-break/></text:p>
        </text:list-item>
        <text:list-item>
          <text:p text:style-name="List_20_1_Content"><text:a xlink:type="simple" xlink:href="https://wiki.alanwalker.uk/doku.php?id=connect_pico_to_wifi" text:style-name="Internet_20_link" text:visited-style-name="Visited_20_Internet_20_Link">Connect Pico to Wifi</text:a><text:line-break/></text:p>
        </text:list-item>
        <text:list-item>
          <text:p text:style-name="List_20_1_Content"><text:a xlink:type="simple" xlink:href="https://wiki.alanwalker.uk/doku.php?id=find_pico_mac_address" text:style-name="Internet_20_link" text:visited-style-name="Visited_20_Internet_20_Link">Find Pico MAC Address</text:a><text:line-break/></text:p>
        </text:list-item>
        <text:list-item>
          <text:p text:style-name="List_20_1_Content_Last"><text:a xlink:type="simple" xlink:href="https://wiki.alanwalker.uk/doku.php?id=check_device_i2c_address" text:style-name="Internet_20_link" text:visited-style-name="Visited_20_Internet_20_Link">Check Device I2C Address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06:55</meta:creation-date>
    <dc:creator>Generated</dc:creator>
    <dc:date>2026-08-20T23::06:55</dc:date>
    <dc:language>en-US</dc:language>
    <meta:editing-cycles>1</meta:editing-cycles>
    <meta:editing-duration>PT0S</meta:editing-duration>
    <dc:title>pico_wifi_analyzer_-_phase_1</dc:title>
  </office:meta>
</office:document-meta>
</file>