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ase_1_-_the_wifi_analyzer_software"/><text:bookmark-start text:name="__RefHeading___wifi_analyzer_software_1"/><text:bookmark-start text:name="wifi_analyzer_software"/>Wifi Analyzer Software<text:bookmark-end text:name="__RefHeading___wifi_analyzer_software_1"/><text:bookmark-end text:name="wifi_analyzer_software"/></text:h>
      <text:p text:style-name="Text_20_body"><text:span text:style-name="">Aug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
Back to <text:a xlink:type="simple" xlink:href="https://wiki.alanwalker.uk/doku.php?id=pico_wifi_analyzer_-_phase_1" text:style-name="Internet_20_link" text:visited-style-name="Visited_20_Internet_20_Link">Pico Wifi Analyzer Phase 1</text:a></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When you did the section where you connected up the LCD to the Pico, there was some simple test Python scripts to see that the LCD works. Also, you have tested your Wifi connection to see that you can talk to your router. Remember, the Pico only supports 2.4Ghz Wifi.
<text:line-break/>
<text:line-break/>
Here is the Python code you need to save to your Pico. To start, I would just copy this code in to Thonny and run it from there.</text:p>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1"># Wifi Analyzer</text:span><text:line-break/><text:span text:style-name="highlight_co1"># Scans Wifi SSIDs every 15 minutes to keep track of</text:span><text:line-break/><text:span text:style-name="highlight_co1"># current Wifi status.</text:span><text:line-break/><text:span text:style-name="highlight_co1"># Alan Walker &amp; CoPilot</text:span><text:line-break/><text:span text:style-name="highlight_co1"># 19/08/2026</text:span><text:line-break/><text:span text:style-name="highlight_co1"># ----------------------------------------------------</text:span><text:line-break/> <text:line-break/><text:span text:style-name="highlight_kw1">from</text:span> machine <text:span text:style-name="highlight_kw1">import</text:span> Pin<text:span text:style-name="highlight_sy0">,</text:span> I2C<text:line-break/><text:span text:style-name="highlight_kw1">import</text:span> ssd1306<text:line-break/><text:span text:style-name="highlight_kw1">import</text:span> <text:span text:style-name="highlight_kw3">time</text:span><text:line-break/><text:span text:style-name="highlight_kw1">import</text:span> network<text:line-break/><text:span text:style-name="highlight_kw1">import</text:span> <text:span text:style-name="highlight_kw3">socket</text:span><text:line-break/> <text:line-break/><text:span text:style-name="highlight_co1"># ----------------------------------------------------</text:span><text:line-break/><text:span text:style-name="highlight_co1"># OLED Setup</text:span><text:line-break/><text:span text:style-name="highlight_co1"># ----------------------------------------------------</text:span><text:line-break/>i2c <text:span text:style-name="highlight_sy0">=</text:span> I2C<text:span text:style-name="highlight_br0">(</text:span><text:span text:style-name="highlight_nu0">0</text:span><text:span text:style-name="highlight_sy0">,</text:span> scl<text:span text:style-name="highlight_sy0">=</text:span>Pin<text:span text:style-name="highlight_br0">(</text:span><text:span text:style-name="highlight_nu0">5</text:span><text:span text:style-name="highlight_br0">)</text:span><text:span text:style-name="highlight_sy0">,</text:span> sda<text:span text:style-name="highlight_sy0">=</text:span>Pin<text:span text:style-name="highlight_br0">(</text:span><text:span text:style-name="highlight_nu0">4</text:span><text:span text:style-name="highlight_br0">)</text:span><text:span text:style-name="highlight_sy0">,</text:span> freq<text:span text:style-name="highlight_sy0">=</text:span><text:span text:style-name="highlight_nu0">200000</text:span><text:span text:style-name="highlight_br0">)</text:span><text:line-break/>lcd <text:span text:style-name="highlight_sy0">=</text:span> ssd1306.<text:span text:style-name="highlight_me1">SSD1306_I2C</text:span><text:span text:style-name="highlight_br0">(</text:span><text:span text:style-name="highlight_nu0">128</text:span><text:span text:style-name="highlight_sy0">,</text:span> <text:span text:style-name="highlight_nu0">64</text:span><text:span text:style-name="highlight_sy0">,</text:span> i2c<text:span text:style-name="highlight_br0">)</text:span><text:line-break/> <text:line-break/><text:span text:style-name="highlight_co1"># ----------------------------------------------------</text:span><text:line-break/><text:span text:style-name="highlight_co1"># Manual Button (GP16)</text:span><text:line-break/><text:span text:style-name="highlight_co1"># ----------------------------------------------------</text:span><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s text:c="3"/><text:span text:style-name="highlight_co1"># active-low</text:span><text:line-break/> <text:line-break/><text:span text:style-name="highlight_co1"># ----------------------------------------------------</text:span><text:line-break/><text:span text:style-name="highlight_co1"># Onboard LED (Pico 2 W)</text:span><text:line-break/><text:span text:style-name="highlight_co1"># ----------------------------------------------------</text:span><text:line-break/>led <text:span text:style-name="highlight_sy0">=</text:span> Pin<text:span text:style-name="highlight_br0">(</text:span><text:span text:style-name="highlight_st0">"LED"</text:span><text:span text:style-name="highlight_sy0">,</text:span> Pin.<text:span text:style-name="highlight_me1">OUT</text:span><text:span text:style-name="highlight_br0">)</text:span><text:line-break/> <text:line-break/><text:span text:style-name="highlight_co1"># Global WiFi status (updated after each scan)</text:span><text:line-break/>wifi_ok <text:span text:style-name="highlight_sy0">=</text:span> <text:span text:style-name="highlight_kw2">True</text:span><text:line-break/> <text:line-break/><text:span text:style-name="highlight_co1"># ----------------------------------------------------</text:span><text:line-break/><text:span text:style-name="highlight_co1"># LED Controller (continuous blink if ANY SSID down)</text:span><text:line-break/><text:span text:style-name="highlight_co1"># ----------------------------------------------------</text:span><text:line-break/><text:span text:style-name="highlight_kw1">def</text:span> update_led<text:span text:style-name="highlight_br0">(</text:span><text:span text:style-name="highlight_br0">)</text:span>:<text:line-break/><text:s text:c="4"/><text:span text:style-name="highlight_kw1">global</text:span> wifi_ok<text:line-break/> <text:line-break/><text:s text:c="4"/><text:span text:style-name="highlight_kw1">if</text:span> wifi_ok:<text:line-break/><text:s text:c="8"/>led.<text:span text:style-name="highlight_me1">value</text:span><text:span text:style-name="highlight_br0">(</text:span><text:span text:style-name="highlight_nu0">1</text:span><text:span text:style-name="highlight_br0">)</text:span><text:s text:c="3"/><text:span text:style-name="highlight_co1"># solid ON</text:span><text:line-break/><text:s text:c="4"/><text:span text:style-name="highlight_kw1">else</text:span>:<text:line-break/><text:s text:c="8"/><text:span text:style-name="highlight_co1"># continuous blink (non-blocking)</text:span><text:line-break/><text:s text:c="8"/>led.<text:span text:style-name="highlight_me1">value</text:span><text:span text:style-name="highlight_br0">(</text:span><text:span text:style-name="highlight_nu0">1</text:span><text:span text:style-name="highlight_br0">)</text:span><text:line-break/><text:s text:c="8"/><text:span text:style-name="highlight_kw3">time</text:span>.<text:span text:style-name="highlight_me1">sleep</text:span><text:span text:style-name="highlight_br0">(</text:span><text:span text:style-name="highlight_nu0">0.15</text:span><text:span text:style-name="highlight_br0">)</text:span><text:line-break/><text:s text:c="8"/>led.<text:span text:style-name="highlight_me1">value</text:span><text:span text:style-name="highlight_br0">(</text:span><text:span text:style-name="highlight_nu0">0</text:span><text:span text:style-name="highlight_br0">)</text:span><text:line-break/><text:s text:c="8"/><text:span text:style-name="highlight_kw3">time</text:span>.<text:span text:style-name="highlight_me1">sleep</text:span><text:span text:style-name="highlight_br0">(</text:span><text:span text:style-name="highlight_nu0">0.15</text:span><text:span text:style-name="highlight_br0">)</text:span><text:line-break/> <text:line-break/><text:span text:style-name="highlight_co1"># ----------------------------------------------------</text:span><text:line-break/><text:span text:style-name="highlight_co1"># UI Renderer</text:span><text:line-break/><text:span text:style-name="highlight_co1"># ----------------------------------------------------</text:span><text:line-break/><text:span text:style-name="highlight_kw1">def</text:span> draw_ui<text:span text:style-name="highlight_br0">(</text:span>header<text:span text:style-name="highlight_sy0">=</text:span><text:span text:style-name="highlight_st0">"WiFi Analyzer"</text:span><text:span text:style-name="highlight_sy0">,</text:span> last<text:span text:style-name="highlight_sy0">=</text:span><text:span text:style-name="highlight_st0">"--:--"</text:span><text:span text:style-name="highlight_sy0">,</text:span><text:line-break/><text:s text:c="12"/>linksys<text:span text:style-name="highlight_sy0">=</text:span><text:span text:style-name="highlight_st0">"------"</text:span><text:span text:style-name="highlight_sy0">,</text:span> draytek<text:span text:style-name="highlight_sy0">=</text:span><text:span text:style-name="highlight_st0">"------"</text:span><text:span text:style-name="highlight_sy0">,</text:span><text:line-break/><text:s text:c="12"/>status<text:span text:style-name="highlight_sy0">=</text:span><text:span text:style-name="highlight_st0">"Idle"</text:span><text:span text:style-name="highlight_sy0">,</text:span> next_scan<text:span text:style-name="highlight_sy0">=</text:span><text:span text:style-name="highlight_st0">"--m"</text:span><text:span text:style-name="highlight_br0">)</text:span>:<text:line-break/> <text:line-break/><text:s text:c="4"/>lcd.<text:span text:style-name="highlight_me1">fill</text:span><text:span text:style-name="highlight_br0">(</text:span><text:span text:style-name="highlight_nu0">0</text:span><text:span text:style-name="highlight_br0">)</text:span><text:line-break/> <text:line-break/><text:s text:c="4"/>lcd.<text:span text:style-name="highlight_me1">text</text:span><text:span text:style-name="highlight_br0">(</text:span>header<text:span text:style-name="highlight_sy0">,</text:span> <text:span text:style-name="highlight_nu0">0</text:span><text:span text:style-name="highlight_sy0">,</text:span> <text:span text:style-name="highlight_nu0">0</text:span><text:span text:style-name="highlight_br0">)</text:span><text:line-break/><text:s text:c="4"/>lcd.<text:span text:style-name="highlight_me1">text</text:span><text:span text:style-name="highlight_br0">(</text:span><text:span text:style-name="highlight_st0">"Last: "</text:span> + last<text:span text:style-name="highlight_sy0">,</text:span> <text:span text:style-name="highlight_nu0">0</text:span><text:span text:style-name="highlight_sy0">,</text:span> <text:span text:style-name="highlight_nu0">8</text:span><text:span text:style-name="highlight_br0">)</text:span><text:line-break/> <text:line-break/><text:s text:c="4"/>lcd.<text:span text:style-name="highlight_me1">text</text:span><text:span text:style-name="highlight_br0">(</text:span><text:span text:style-name="highlight_st0">"Linksys: "</text:span> + linksys<text:span text:style-name="highlight_sy0">,</text:span> <text:span text:style-name="highlight_nu0">0</text:span><text:span text:style-name="highlight_sy0">,</text:span> <text:span text:style-name="highlight_nu0">24</text:span><text:span text:style-name="highlight_br0">)</text:span><text:line-break/><text:s text:c="4"/>lcd.<text:span text:style-name="highlight_me1">text</text:span><text:span text:style-name="highlight_br0">(</text:span><text:span text:style-name="highlight_st0">"Draytek: "</text:span> + draytek<text:span text:style-name="highlight_sy0">,</text:span> <text:span text:style-name="highlight_nu0">0</text:span><text:span text:style-name="highlight_sy0">,</text:span> <text:span text:style-name="highlight_nu0">32</text:span><text:span text:style-name="highlight_br0">)</text:span><text:line-break/> <text:line-break/><text:s text:c="4"/>lcd.<text:span text:style-name="highlight_me1">text</text:span><text:span text:style-name="highlight_br0">(</text:span><text:span text:style-name="highlight_st0">"Status: "</text:span> + status<text:span text:style-name="highlight_sy0">,</text:span> <text:span text:style-name="highlight_nu0">0</text:span><text:span text:style-name="highlight_sy0">,</text:span> <text:span text:style-name="highlight_nu0">48</text:span><text:span text:style-name="highlight_br0">)</text:span><text:line-break/><text:s text:c="4"/>lcd.<text:span text:style-name="highlight_me1">text</text:span><text:span text:style-name="highlight_br0">(</text:span><text:span text:style-name="highlight_st0">"Next: "</text:span> + next_scan<text:span text:style-name="highlight_sy0">,</text:span> <text:span text:style-name="highlight_nu0">0</text:span><text:span text:style-name="highlight_sy0">,</text:span> <text:span text:style-name="highlight_nu0">56</text:span><text:span text:style-name="highlight_br0">)</text:span><text:line-break/> <text:line-break/><text:s text:c="4"/>lcd.<text:span text:style-name="highlight_me1">show</text:span><text:span text:style-name="highlight_br0">(</text:span><text:span text:style-name="highlight_br0">)</text:span><text:line-break/> <text:line-break/><text:span text:style-name="highlight_co1"># ----------------------------------------------------</text:span><text:line-break/><text:span text:style-name="highlight_co1"># Scanning Animation</text:span><text:line-break/><text:span text:style-name="highlight_co1"># ----------------------------------------------------</text:span><text:line-break/><text:span text:style-name="highlight_kw1">def</text:span> animate_scanning<text:span text:style-name="highlight_br0">(</text:span><text:span text:style-name="highlight_br0">)</text:span>:<text:line-break/><text:s text:c="4"/>frames <text:span text:style-name="highlight_sy0">=</text:span> <text:span text:style-name="highlight_br0">[</text:span><text:span text:style-name="highlight_st0">"Scanning."</text:span><text:span text:style-name="highlight_sy0">,</text:span> <text:span text:style-name="highlight_st0">"Scanning.."</text:span><text:span text:style-name="highlight_sy0">,</text:span> <text:span text:style-name="highlight_st0">"Scanning..."</text:span><text:span text:style-name="highlight_br0">]</text:span><text:line-break/><text:s text:c="4"/><text:span text:style-name="highlight_kw1">for</text:span> frame <text:span text:style-name="highlight_kw1">in</text:span> frames:<text:line-break/><text:s text:c="8"/>draw_ui<text:span text:style-name="highlight_br0">(</text:span>status<text:span text:style-name="highlight_sy0">=</text:span>frame<text:span text:style-name="highlight_br0">)</text:span><text:line-break/><text:s text:c="8"/>update_led<text:span text:style-name="highlight_br0">(</text:span><text:span text:style-name="highlight_br0">)</text:span><text:line-break/><text:s text:c="8"/><text:span text:style-name="highlight_kw3">time</text:span>.<text:span text:style-name="highlight_me1">sleep</text:span><text:span text:style-name="highlight_br0">(</text:span><text:span text:style-name="highlight_nu0">0.3</text:span><text:span text:style-name="highlight_br0">)</text:span><text:line-break/> <text:line-break/><text:span text:style-name="highlight_co1"># ----------------------------------------------------</text:span><text:line-break/><text:span text:style-name="highlight_co1"># WiFi Test Engine</text:span><text:line-break/><text:span text:style-name="highlight_co1"># ----------------------------------------------------</text:span><text:line-break/><text:span text:style-name="highlight_kw1">def</text:span> test_network<text:span text:style-name="highlight_br0">(</text:span>ssid<text:span text:style-name="highlight_sy0">,</text:span> password<text:span text:style-name="highlight_br0">)</text:span>:<text:line-break/><text:s text:c="4"/><text:span text:style-name="highlight_kw1">print</text:span><text:span text:style-name="highlight_br0">(</text:span><text:span text:style-name="highlight_st0">"Trying:"</text:span><text:span text:style-name="highlight_sy0">,</text:span> ssid<text:span text:style-name="highlight_br0">)</text:span><text:line-break/> <text:line-break/><text:s text:c="4"/>wlan <text:span text:style-name="highlight_sy0">=</text:span> network.<text:span text:style-name="highlight_me1">WLAN</text:span><text:span text:style-name="highlight_br0">(</text:span>network.<text:span text:style-name="highlight_me1">STA_IF</text:span><text:span text:style-name="highlight_br0">)</text:span><text:line-break/> <text:line-break/><text:s text:c="4"/>wlan.<text:span text:style-name="highlight_me1">active</text:span><text:span text:style-name="highlight_br0">(</text:span><text:span text:style-name="highlight_kw2">False</text:span><text:span text:style-name="highlight_br0">)</text:span><text:line-break/><text:s text:c="4"/><text:span text:style-name="highlight_kw3">time</text:span>.<text:span text:style-name="highlight_me1">sleep</text:span><text:span text:style-name="highlight_br0">(</text:span><text:span text:style-name="highlight_nu0">0.2</text:span><text:span text:style-name="highlight_br0">)</text:span><text:line-break/><text:s text:c="4"/>wlan.<text:span text:style-name="highlight_me1">active</text:span><text:span text:style-name="highlight_br0">(</text:span><text:span text:style-name="highlight_kw2">True</text:span><text:span text:style-name="highlight_br0">)</text:span><text:line-break/> <text:line-break/><text:s text:c="4"/>wlan.<text:span text:style-name="highlight_me1">connect</text:span><text:span text:style-name="highlight_br0">(</text:span>ssid<text:span text:style-name="highlight_sy0">,</text:span> password<text:span text:style-name="highlight_br0">)</text:span><text:line-break/> <text:line-break/><text:s text:c="4"/><text:span text:style-name="highlight_kw1">for</text:span> _ <text:span text:style-name="highlight_kw1">in</text:span> <text:span text:style-name="highlight_kw2">range</text:span><text:span text:style-name="highlight_br0">(</text:span><text:span text:style-name="highlight_nu0">20</text:span><text:span text:style-name="highlight_br0">)</text:span>:<text:line-break/><text:s text:c="8"/><text:span text:style-name="highlight_kw1">if</text:span> wlan.<text:span text:style-name="highlight_me1">isconnected</text:span><text:span text:style-name="highlight_br0">(</text:span><text:span text:style-name="highlight_br0">)</text:span>:<text:line-break/><text:s text:c="12"/><text:span text:style-name="highlight_kw1">break</text:span><text:line-break/><text:s text:c="8"/><text:span text:style-name="highlight_kw3">time</text:span>.<text:span text:style-name="highlight_me1">sleep</text:span><text:span text:style-name="highlight_br0">(</text:span><text:span text:style-name="highlight_nu0">0.5</text:span><text:span text:style-name="highlight_br0">)</text:span><text:line-break/> <text:line-break/><text:s text:c="4"/><text:span text:style-name="highlight_kw1">if</text:span> <text:span text:style-name="highlight_kw1">not</text:span> wlan.<text:span text:style-name="highlight_me1">isconnected</text:span><text:span text:style-name="highlight_br0">(</text:span><text:span text:style-name="highlight_br0">)</text:span>:<text:line-break/><text:s text:c="8"/><text:span text:style-name="highlight_kw1">return</text:span> <text:span text:style-name="highlight_kw2">False</text:span><text:line-break/> <text:line-break/><text:s text:c="4"/><text:span text:style-name="highlight_kw1">try</text:span>:<text:line-break/><text:s text:c="8"/><text:span text:style-name="highlight_kw3">socket</text:span>.<text:span text:style-name="highlight_me1">getaddrinfo</text:span><text:span text:style-name="highlight_br0">(</text:span><text:span text:style-name="highlight_st0">"google.com"</text:span><text:span text:style-name="highlight_sy0">,</text:span> <text:span text:style-name="highlight_nu0">80</text:span><text:span text:style-name="highlight_br0">)</text:span><text:line-break/><text:s text:c="8"/><text:span text:style-name="highlight_kw1">return</text:span> <text:span text:style-name="highlight_kw2">True</text:span><text:line-break/><text:s text:c="4"/><text:span text:style-name="highlight_kw1">except</text:span>:<text:line-break/><text:s text:c="8"/><text:span text:style-name="highlight_kw1">return</text:span> <text:span text:style-name="highlight_kw2">False</text:span><text:line-break/> <text:line-break/><text:span text:style-name="highlight_co1"># ----------------------------------------------------</text:span><text:line-break/><text:span text:style-name="highlight_co1"># Test SSIDs</text:span><text:line-break/><text:span text:style-name="highlight_co1"># ----------------------------------------------------</text:span><text:line-break/>networks <text:span text:style-name="highlight_sy0">=</text:span> <text:span text:style-name="highlight_br0">[</text:span><text:line-break/><text:s text:c="4"/><text:span text:style-name="highlight_br0">(</text:span><text:span text:style-name="highlight_st0">"SSID1"</text:span><text:span text:style-name="highlight_sy0">,</text:span> <text:span text:style-name="highlight_st0">"YOUR-SSID-PASSWORD"</text:span><text:span text:style-name="highlight_br0">)</text:span><text:span text:style-name="highlight_sy0">,</text:span><text:line-break/><text:s text:c="4"/><text:span text:style-name="highlight_br0">(</text:span><text:span text:style-name="highlight_st0">"SSID2"</text:span><text:span text:style-name="highlight_sy0">,</text:span> <text:span text:style-name="highlight_st0">"YOUR-SSID-PASSWORD"</text:span><text:span text:style-name="highlight_br0">)</text:span><text:line-break/><text:span text:style-name="highlight_br0">]</text:span><text:line-break/> <text:line-break/><text:span text:style-name="highlight_co1"># ----------------------------------------------------</text:span><text:line-break/><text:span text:style-name="highlight_co1"># Rolling History</text:span><text:line-break/><text:span text:style-name="highlight_co1"># ----------------------------------------------------</text:span><text:line-break/>history <text:span text:style-name="highlight_sy0">=</text:span> <text:span text:style-name="highlight_br0">{</text:span><text:line-break/><text:s text:c="4"/><text:span text:style-name="highlight_st0">"Linksys"</text:span>: <text:span text:style-name="highlight_br0">[</text:span><text:span text:style-name="highlight_br0">]</text:span><text:span text:style-name="highlight_sy0">,</text:span><text:line-break/><text:s text:c="4"/><text:span text:style-name="highlight_st0">"Draytek"</text:span>: <text:span text:style-name="highlight_br0">[</text:span><text:span text:style-name="highlight_br0">]</text:span><text:line-break/><text:span text:style-name="highlight_br0">}</text:span><text:line-break/> <text:line-break/><text:span text:style-name="highlight_co1"># ----------------------------------------------------</text:span><text:line-break/><text:span text:style-name="highlight_co1"># Startup Scan</text:span><text:line-break/><text:span text:style-name="highlight_co1"># ----------------------------------------------------</text:span><text:line-break/>animate_scanning<text:span text:style-name="highlight_br0">(</text:span><text:span text:style-name="highlight_br0">)</text:span><text:line-break/><text:span text:style-name="highlight_kw1">print</text:span><text:span text:style-name="highlight_br0">(</text:span><text:span text:style-name="highlight_st0">"Starting WiFi scan..."</text:span><text:span text:style-name="highlight_br0">)</text:span><text:line-break/> <text:line-break/><text:span text:style-name="highlight_kw3">time</text:span>.<text:span text:style-name="highlight_me1">sleep</text:span><text:span text:style-name="highlight_br0">(</text:span><text:span text:style-name="highlight_nu0">1</text:span><text:span text:style-name="highlight_br0">)</text:span><text:line-break/> <text:line-break/>results <text:span text:style-name="highlight_sy0">=</text:span> <text:span text:style-name="highlight_br0">[</text:span><text:span text:style-name="highlight_br0">]</text:span><text:line-break/><text:span text:style-name="highlight_kw1">for</text:span> ssid<text:span text:style-name="highlight_sy0">,</text:span> pw <text:span text:style-name="highlight_kw1">in</text:span> networks:<text:line-break/><text:s text:c="4"/>ok <text:span text:style-name="highlight_sy0">=</text:span> test_network<text:span text:style-name="highlight_br0">(</text:span>ssid<text:span text:style-name="highlight_sy0">,</text:span> pw<text:span text:style-name="highlight_br0">)</text:span><text:line-break/><text:s text:c="4"/>results.<text:span text:style-name="highlight_me1">append</text:span><text:span text:style-name="highlight_br0">(</text:span>ok<text:span text:style-name="highlight_br0">)</text:span><text:line-break/> <text:line-break/><text:span text:style-name="highlight_co1"># Update global WiFi status</text:span><text:line-break/>wifi_ok <text:span text:style-name="highlight_sy0">=</text:span> <text:span text:style-name="highlight_kw2">all</text:span><text:span text:style-name="highlight_br0">(</text:span>results<text:span text:style-name="highlight_br0">)</text:span><text:line-break/> <text:line-break/>linksys_status <text:span text:style-name="highlight_sy0">=</text:span> <text:span text:style-name="highlight_st0">"1"</text:span> <text:span text:style-name="highlight_kw1">if</text:span> results<text:span text:style-name="highlight_br0">[</text:span><text:span text:style-name="highlight_nu0">0</text:span><text:span text:style-name="highlight_br0">]</text:span> <text:span text:style-name="highlight_kw1">else</text:span> <text:span text:style-name="highlight_st0">"x"</text:span><text:line-break/>draytek_status <text:span text:style-name="highlight_sy0">=</text:span> <text:span text:style-name="highlight_st0">"1"</text:span> <text:span text:style-name="highlight_kw1">if</text:span> results<text:span text:style-name="highlight_br0">[</text:span><text:span text:style-name="highlight_nu0">1</text:span><text:span text:style-name="highlight_br0">]</text:span> <text:span text:style-name="highlight_kw1">else</text:span> <text:span text:style-name="highlight_st0">"x"</text:span><text:line-break/> <text:line-break/>history<text:span text:style-name="highlight_br0">[</text:span><text:span text:style-name="highlight_st0">"Linksys"</text:span><text:span text:style-name="highlight_br0">]</text:span>.<text:span text:style-name="highlight_me1">append</text:span><text:span text:style-name="highlight_br0">(</text:span>linksys_status<text:span text:style-name="highlight_br0">)</text:span><text:line-break/>history<text:span text:style-name="highlight_br0">[</text:span><text:span text:style-name="highlight_st0">"Draytek"</text:span><text:span text:style-name="highlight_br0">]</text:span>.<text:span text:style-name="highlight_me1">append</text:span><text:span text:style-name="highlight_br0">(</text:span>draytek_status<text:span text:style-name="highlight_br0">)</text:span><text:line-break/> <text:line-break/><text:span text:style-name="highlight_kw1">if</text:span> <text:span text:style-name="highlight_kw2">len</text:span><text:span text:style-name="highlight_br0">(</text:span>history<text:span text:style-name="highlight_br0">[</text:span><text:span text:style-name="highlight_st0">"Linksys"</text:span><text:span text:style-name="highlight_br0">]</text:span><text:span text:style-name="highlight_br0">)</text:span> <text:span text:style-name="highlight_sy0">&gt;</text:span> <text:span text:style-name="highlight_nu0">5</text:span>:<text:line-break/><text:s text:c="4"/>history<text:span text:style-name="highlight_br0">[</text:span><text:span text:style-name="highlight_st0">"Linksys"</text:span><text:span text:style-name="highlight_br0">]</text:span>.<text:span text:style-name="highlight_me1">pop</text:span><text:span text:style-name="highlight_br0">(</text:span><text:span text:style-name="highlight_nu0">0</text:span><text:span text:style-name="highlight_br0">)</text:span><text:line-break/><text:span text:style-name="highlight_kw1">if</text:span> <text:span text:style-name="highlight_kw2">len</text:span><text:span text:style-name="highlight_br0">(</text:span>history<text:span text:style-name="highlight_br0">[</text:span><text:span text:style-name="highlight_st0">"Draytek"</text:span><text:span text:style-name="highlight_br0">]</text:span><text:span text:style-name="highlight_br0">)</text:span> <text:span text:style-name="highlight_sy0">&gt;</text:span> <text:span text:style-name="highlight_nu0">5</text:span>:<text:line-break/><text:s text:c="4"/>history<text:span text:style-name="highlight_br0">[</text:span><text:span text:style-name="highlight_st0">"Draytek"</text:span><text:span text:style-name="highlight_br0">]</text:span>.<text:span text:style-name="highlight_me1">pop</text:span><text:span text:style-name="highlight_br0">(</text:span><text:span text:style-name="highlight_nu0">0</text:span><text:span text:style-name="highlight_br0">)</text:span><text:line-break/> <text:line-break/><text:span text:style-name="highlight_co1"># ----------------------------------------------------</text:span><text:line-break/><text:span text:style-name="highlight_co1"># Time Sync</text:span><text:line-break/><text:span text:style-name="highlight_co1"># ----------------------------------------------------</text:span><text:line-break/><text:span text:style-name="highlight_kw1">if</text:span> <text:span text:style-name="highlight_kw2">any</text:span><text:span text:style-name="highlight_br0">(</text:span>results<text:span text:style-name="highlight_br0">)</text:span>:<text:line-break/><text:s text:c="4"/><text:span text:style-name="highlight_kw1">try</text:span>:<text:line-break/><text:s text:c="8"/><text:span text:style-name="highlight_kw1">import</text:span> ntptime<text:line-break/><text:s text:c="8"/>ntptime.<text:span text:style-name="highlight_me1">settime</text:span><text:span text:style-name="highlight_br0">(</text:span><text:span text:style-name="highlight_br0">)</text:span><text:line-break/><text:s text:c="8"/>now <text:span text:style-name="highlight_sy0">=</text:span> <text:span text:style-name="highlight_kw3">time</text:span>.<text:span text:style-name="highlight_me1">localtime</text:span><text:span text:style-name="highlight_br0">(</text:span><text:span text:style-name="highlight_kw3">time</text:span>.<text:span text:style-name="highlight_kw3">time</text:span><text:span text:style-name="highlight_br0">(</text:span><text:span text:style-name="highlight_br0">)</text:span> + <text:span text:style-name="highlight_nu0">3600</text:span><text:span text:style-name="highlight_br0">)</text:span><text:line-break/><text:s text:c="4"/><text:span text:style-name="highlight_kw1">except</text:span>:<text:line-break/><text:s text:c="8"/>now <text:span text:style-name="highlight_sy0">=</text:span> <text:span text:style-name="highlight_kw3">time</text:span>.<text:span text:style-name="highlight_me1">localtime</text:span><text:span text:style-name="highlight_br0">(</text:span><text:span text:style-name="highlight_br0">)</text:span><text:line-break/><text:span text:style-name="highlight_kw1">else</text:span>:<text:line-break/><text:s text:c="4"/>now <text:span text:style-name="highlight_sy0">=</text:span> <text:span text:style-name="highlight_kw3">time</text:span>.<text:span text:style-name="highlight_me1">localtime</text:span><text:span text:style-name="highlight_br0">(</text:span><text:span text:style-name="highlight_br0">)</text:span><text:line-break/> <text:line-break/>network.<text:span text:style-name="highlight_me1">WLAN</text:span><text:span text:style-name="highlight_br0">(</text:span>network.<text:span text:style-name="highlight_me1">STA_IF</text:span><text:span text:style-name="highlight_br0">)</text:span>.<text:span text:style-name="highlight_me1">disconnect</text:span><text:span text:style-name="highlight_br0">(</text:span><text:span text:style-name="highlight_br0">)</text:span><text:line-break/> <text:line-break/>timestamp <text:span text:style-name="highlight_sy0">=</text:span> <text:span text:style-name="highlight_st0">"{:02d}:{:02d}"</text:span>.<text:span text:style-name="highlight_me1">format</text:span><text:span text:style-name="highlight_br0">(</text:span>now<text:span text:style-name="highlight_br0">[</text:span><text:span text:style-name="highlight_nu0">3</text:span><text:span text:style-name="highlight_br0">]</text:span><text:span text:style-name="highlight_sy0">,</text:span> now<text:span text:style-name="highlight_br0">[</text:span><text:span text:style-name="highlight_nu0">4</text:span><text:span text:style-name="highlight_br0">]</text:span><text:span text:style-name="highlight_br0">)</text:span><text:line-break/> <text:line-break/>linksys_hist <text:span text:style-name="highlight_sy0">=</text:span> <text:span text:style-name="highlight_st0">""</text:span>.<text:span text:style-name="highlight_me1">join</text:span><text:span text:style-name="highlight_br0">(</text:span>history<text:span text:style-name="highlight_br0">[</text:span><text:span text:style-name="highlight_st0">"Linksys"</text:span><text:span text:style-name="highlight_br0">]</text:span><text:span text:style-name="highlight_br0">)</text:span><text:line-break/>draytek_hist <text:span text:style-name="highlight_sy0">=</text:span> <text:span text:style-name="highlight_st0">""</text:span>.<text:span text:style-name="highlight_me1">join</text:span><text:span text:style-name="highlight_br0">(</text:span>history<text:span text:style-name="highlight_br0">[</text:span><text:span text:style-name="highlight_st0">"Draytek"</text:span><text:span text:style-name="highlight_br0">]</text:span><text:span text:style-name="highlight_br0">)</text:span><text:line-break/> <text:line-break/>draw_ui<text:span text:style-name="highlight_br0">(</text:span><text:line-break/><text:s text:c="4"/>last<text:span text:style-name="highlight_sy0">=</text:span>timestamp<text:span text:style-name="highlight_sy0">,</text:span><text:line-break/><text:s text:c="4"/>linksys<text:span text:style-name="highlight_sy0">=</text:span>linksys_hist<text:span text:style-name="highlight_sy0">,</text:span><text:line-break/><text:s text:c="4"/>draytek<text:span text:style-name="highlight_sy0">=</text:span>draytek_hist<text:span text:style-name="highlight_sy0">,</text:span><text:line-break/><text:s text:c="4"/>status<text:span text:style-name="highlight_sy0">=</text:span><text:span text:style-name="highlight_st0">"Done"</text:span><text:span text:style-name="highlight_sy0">,</text:span><text:line-break/><text:s text:c="4"/>next_scan<text:span text:style-name="highlight_sy0">=</text:span><text:span text:style-name="highlight_st0">"15m"</text:span><text:line-break/><text:span text:style-name="highlight_br0">)</text:span><text:line-break/> <text:line-break/><text:span text:style-name="highlight_co1"># ----------------------------------------------------</text:span><text:line-break/><text:span text:style-name="highlight_co1"># Auto-scan loop</text:span><text:line-break/><text:span text:style-name="highlight_co1"># ----------------------------------------------------</text:span><text:line-break/>next_scan_seconds <text:span text:style-name="highlight_sy0">=</text:span> <text:span text:style-name="highlight_nu0">900</text:span><text:line-break/>scanning_in_progress <text:span text:style-name="highlight_sy0">=</text:span> <text:span text:style-name="highlight_kw2">False</text:span><text:line-break/> <text:line-break/><text:span text:style-name="highlight_kw1">while</text:span> <text:span text:style-name="highlight_kw2">True</text:span>:<text:line-break/> <text:line-break/><text:s text:c="4"/><text:span text:style-name="highlight_kw1">for</text:span> _ <text:span text:style-name="highlight_kw1">in</text:span> <text:span text:style-name="highlight_kw2">range</text:span><text:span text:style-name="highlight_br0">(</text:span><text:span text:style-name="highlight_nu0">600</text:span><text:span text:style-name="highlight_br0">)</text:span>:<text:s text:c="3"/><text:span text:style-name="highlight_co1"># 60 seconds</text:span><text:line-break/> <text:line-break/><text:s text:c="8"/>update_led<text:span text:style-name="highlight_br0">(</text:span><text:span text:style-name="highlight_br0">)</text:span><text:s text:c="2"/><text:span text:style-name="highlight_co1"># LED continues blinking if needed</text:span><text:line-break/> <text:line-break/><text:s text:c="8"/><text:span text:style-name="highlight_kw1">if</text:span> <text:span text:style-name="highlight_kw1">not</text:span> scanning_in_progress <text:span text:style-name="highlight_kw1">and</text:span> <text:span text:style-name="highlight_kw1">not</text:span> button.<text:span text:style-name="highlight_me1">value</text:span><text:span text:style-name="highlight_br0">(</text:span><text:span text:style-name="highlight_br0">)</text:span>:<text:line-break/><text:s text:c="12"/>scanning_in_progress <text:span text:style-name="highlight_sy0">=</text:span> <text:span text:style-name="highlight_kw2">True</text:span><text:line-break/><text:s text:c="12"/>animate_scanning<text:span text:style-name="highlight_br0">(</text:span><text:span text:style-name="highlight_br0">)</text:span><text:line-break/><text:s text:c="12"/><text:span text:style-name="highlight_kw1">print</text:span><text:span text:style-name="highlight_br0">(</text:span><text:span text:style-name="highlight_st0">"Manual scan starting..."</text:span><text:span text:style-name="highlight_br0">)</text:span><text:line-break/> <text:line-break/><text:s text:c="12"/>results <text:span text:style-name="highlight_sy0">=</text:span> <text:span text:style-name="highlight_br0">[</text:span><text:span text:style-name="highlight_br0">]</text:span><text:line-break/><text:s text:c="12"/><text:span text:style-name="highlight_kw1">for</text:span> ssid<text:span text:style-name="highlight_sy0">,</text:span> pw <text:span text:style-name="highlight_kw1">in</text:span> networks:<text:line-break/><text:s text:c="16"/>ok <text:span text:style-name="highlight_sy0">=</text:span> test_network<text:span text:style-name="highlight_br0">(</text:span>ssid<text:span text:style-name="highlight_sy0">,</text:span> pw<text:span text:style-name="highlight_br0">)</text:span><text:line-break/><text:s text:c="16"/>results.<text:span text:style-name="highlight_me1">append</text:span><text:span text:style-name="highlight_br0">(</text:span>ok<text:span text:style-name="highlight_br0">)</text:span><text:line-break/> <text:line-break/><text:s text:c="12"/>wifi_ok <text:span text:style-name="highlight_sy0">=</text:span> <text:span text:style-name="highlight_kw2">all</text:span><text:span text:style-name="highlight_br0">(</text:span>results<text:span text:style-name="highlight_br0">)</text:span><text:line-break/> <text:line-break/><text:s text:c="12"/>linksys_status <text:span text:style-name="highlight_sy0">=</text:span> <text:span text:style-name="highlight_st0">"1"</text:span> <text:span text:style-name="highlight_kw1">if</text:span> results<text:span text:style-name="highlight_br0">[</text:span><text:span text:style-name="highlight_nu0">0</text:span><text:span text:style-name="highlight_br0">]</text:span> <text:span text:style-name="highlight_kw1">else</text:span> <text:span text:style-name="highlight_st0">"x"</text:span><text:line-break/><text:s text:c="12"/>draytek_status <text:span text:style-name="highlight_sy0">=</text:span> <text:span text:style-name="highlight_st0">"1"</text:span> <text:span text:style-name="highlight_kw1">if</text:span> results<text:span text:style-name="highlight_br0">[</text:span><text:span text:style-name="highlight_nu0">1</text:span><text:span text:style-name="highlight_br0">]</text:span> <text:span text:style-name="highlight_kw1">else</text:span> <text:span text:style-name="highlight_st0">"x"</text:span><text:line-break/> <text:line-break/><text:s text:c="12"/>history<text:span text:style-name="highlight_br0">[</text:span><text:span text:style-name="highlight_st0">"Linksys"</text:span><text:span text:style-name="highlight_br0">]</text:span>.<text:span text:style-name="highlight_me1">append</text:span><text:span text:style-name="highlight_br0">(</text:span>linksys_status<text:span text:style-name="highlight_br0">)</text:span><text:line-break/><text:s text:c="12"/>history<text:span text:style-name="highlight_br0">[</text:span><text:span text:style-name="highlight_st0">"Draytek"</text:span><text:span text:style-name="highlight_br0">]</text:span>.<text:span text:style-name="highlight_me1">append</text:span><text:span text:style-name="highlight_br0">(</text:span>draytek_status<text:span text:style-name="highlight_br0">)</text:span><text:line-break/> <text:line-break/><text:s text:c="12"/><text:span text:style-name="highlight_kw1">if</text:span> <text:span text:style-name="highlight_kw2">len</text:span><text:span text:style-name="highlight_br0">(</text:span>history<text:span text:style-name="highlight_br0">[</text:span><text:span text:style-name="highlight_st0">"Linksys"</text:span><text:span text:style-name="highlight_br0">]</text:span><text:span text:style-name="highlight_br0">)</text:span> <text:span text:style-name="highlight_sy0">&gt;</text:span> <text:span text:style-name="highlight_nu0">5</text:span>:<text:line-break/><text:s text:c="16"/>history<text:span text:style-name="highlight_br0">[</text:span><text:span text:style-name="highlight_st0">"Linksys"</text:span><text:span text:style-name="highlight_br0">]</text:span>.<text:span text:style-name="highlight_me1">pop</text:span><text:span text:style-name="highlight_br0">(</text:span><text:span text:style-name="highlight_nu0">0</text:span><text:span text:style-name="highlight_br0">)</text:span><text:line-break/><text:s text:c="12"/><text:span text:style-name="highlight_kw1">if</text:span> <text:span text:style-name="highlight_kw2">len</text:span><text:span text:style-name="highlight_br0">(</text:span>history<text:span text:style-name="highlight_br0">[</text:span><text:span text:style-name="highlight_st0">"Draytek"</text:span><text:span text:style-name="highlight_br0">]</text:span><text:span text:style-name="highlight_br0">)</text:span> <text:span text:style-name="highlight_sy0">&gt;</text:span> <text:span text:style-name="highlight_nu0">5</text:span>:<text:line-break/><text:s text:c="16"/>history<text:span text:style-name="highlight_br0">[</text:span><text:span text:style-name="highlight_st0">"Draytek"</text:span><text:span text:style-name="highlight_br0">]</text:span>.<text:span text:style-name="highlight_me1">pop</text:span><text:span text:style-name="highlight_br0">(</text:span><text:span text:style-name="highlight_nu0">0</text:span><text:span text:style-name="highlight_br0">)</text:span><text:line-break/> <text:line-break/><text:s text:c="12"/><text:span text:style-name="highlight_kw1">if</text:span> <text:span text:style-name="highlight_kw2">any</text:span><text:span text:style-name="highlight_br0">(</text:span>results<text:span text:style-name="highlight_br0">)</text:span>:<text:line-break/><text:s text:c="16"/><text:span text:style-name="highlight_kw1">try</text:span>:<text:line-break/><text:s text:c="20"/><text:span text:style-name="highlight_kw1">import</text:span> ntptime<text:line-break/><text:s text:c="20"/>ntptime.<text:span text:style-name="highlight_me1">settime</text:span><text:span text:style-name="highlight_br0">(</text:span><text:span text:style-name="highlight_br0">)</text:span><text:line-break/><text:s text:c="20"/>now <text:span text:style-name="highlight_sy0">=</text:span> <text:span text:style-name="highlight_kw3">time</text:span>.<text:span text:style-name="highlight_me1">localtime</text:span><text:span text:style-name="highlight_br0">(</text:span><text:span text:style-name="highlight_kw3">time</text:span>.<text:span text:style-name="highlight_kw3">time</text:span><text:span text:style-name="highlight_br0">(</text:span><text:span text:style-name="highlight_br0">)</text:span> + <text:span text:style-name="highlight_nu0">3600</text:span><text:span text:style-name="highlight_br0">)</text:span><text:line-break/><text:s text:c="16"/><text:span text:style-name="highlight_kw1">except</text:span>:<text:line-break/><text:s text:c="20"/>now <text:span text:style-name="highlight_sy0">=</text:span> <text:span text:style-name="highlight_kw3">time</text:span>.<text:span text:style-name="highlight_me1">localtime</text:span><text:span text:style-name="highlight_br0">(</text:span><text:span text:style-name="highlight_br0">)</text:span><text:line-break/><text:s text:c="12"/><text:span text:style-name="highlight_kw1">else</text:span>:<text:line-break/><text:s text:c="16"/>now <text:span text:style-name="highlight_sy0">=</text:span> <text:span text:style-name="highlight_kw3">time</text:span>.<text:span text:style-name="highlight_me1">localtime</text:span><text:span text:style-name="highlight_br0">(</text:span><text:span text:style-name="highlight_br0">)</text:span><text:line-break/> <text:line-break/><text:s text:c="12"/>network.<text:span text:style-name="highlight_me1">WLAN</text:span><text:span text:style-name="highlight_br0">(</text:span>network.<text:span text:style-name="highlight_me1">STA_IF</text:span><text:span text:style-name="highlight_br0">)</text:span>.<text:span text:style-name="highlight_me1">disconnect</text:span><text:span text:style-name="highlight_br0">(</text:span><text:span text:style-name="highlight_br0">)</text:span><text:line-break/> <text:line-break/><text:s text:c="12"/>timestamp <text:span text:style-name="highlight_sy0">=</text:span> <text:span text:style-name="highlight_st0">"{:02d}:{:02d}"</text:span>.<text:span text:style-name="highlight_me1">format</text:span><text:span text:style-name="highlight_br0">(</text:span>now<text:span text:style-name="highlight_br0">[</text:span><text:span text:style-name="highlight_nu0">3</text:span><text:span text:style-name="highlight_br0">]</text:span><text:span text:style-name="highlight_sy0">,</text:span> now<text:span text:style-name="highlight_br0">[</text:span><text:span text:style-name="highlight_nu0">4</text:span><text:span text:style-name="highlight_br0">]</text:span><text:span text:style-name="highlight_br0">)</text:span><text:line-break/> <text:line-break/><text:s text:c="12"/>linksys_hist <text:span text:style-name="highlight_sy0">=</text:span> <text:span text:style-name="highlight_st0">""</text:span>.<text:span text:style-name="highlight_me1">join</text:span><text:span text:style-name="highlight_br0">(</text:span>history<text:span text:style-name="highlight_br0">[</text:span><text:span text:style-name="highlight_st0">"Linksys"</text:span><text:span text:style-name="highlight_br0">]</text:span><text:span text:style-name="highlight_br0">)</text:span><text:line-break/><text:s text:c="12"/>draytek_hist <text:span text:style-name="highlight_sy0">=</text:span> <text:span text:style-name="highlight_st0">""</text:span>.<text:span text:style-name="highlight_me1">join</text:span><text:span text:style-name="highlight_br0">(</text:span>history<text:span text:style-name="highlight_br0">[</text:span><text:span text:style-name="highlight_st0">"Draytek"</text:span><text:span text:style-name="highlight_br0">]</text:span><text:span text:style-name="highlight_br0">)</text:span><text:line-break/> <text:line-break/><text:s text:c="12"/>draw_ui<text:span text:style-name="highlight_br0">(</text:span><text:line-break/><text:s text:c="16"/>last<text:span text:style-name="highlight_sy0">=</text:span>timestamp<text:span text:style-name="highlight_sy0">,</text:span><text:line-break/><text:s text:c="16"/>linksys<text:span text:style-name="highlight_sy0">=</text:span>linksys_hist<text:span text:style-name="highlight_sy0">,</text:span><text:line-break/><text:s text:c="16"/>draytek<text:span text:style-name="highlight_sy0">=</text:span>draytek_hist<text:span text:style-name="highlight_sy0">,</text:span><text:line-break/><text:s text:c="16"/>status<text:span text:style-name="highlight_sy0">=</text:span><text:span text:style-name="highlight_st0">"Done"</text:span><text:span text:style-name="highlight_sy0">,</text:span><text:line-break/><text:s text:c="16"/>next_scan<text:span text:style-name="highlight_sy0">=</text:span>f<text:span text:style-name="highlight_st0">"{next_scan_seconds // 60}m"</text:span><text:line-break/><text:s text:c="12"/><text:span text:style-name="highlight_br0">)</text:span><text:line-break/> <text:line-break/><text:s text:c="12"/>scanning_in_progress <text:span text:style-name="highlight_sy0">=</text:span> <text:span text:style-name="highlight_kw2">False</text:span><text:line-break/><text:s text:c="12"/><text:span text:style-name="highlight_kw3">time</text:span>.<text:span text:style-name="highlight_me1">sleep</text:span><text:span text:style-name="highlight_br0">(</text:span><text:span text:style-name="highlight_nu0">0.3</text:span><text:span text:style-name="highlight_br0">)</text:span><text:line-break/> <text:line-break/><text:s text:c="8"/><text:span text:style-name="highlight_kw3">time</text:span>.<text:span text:style-name="highlight_me1">sleep</text:span><text:span text:style-name="highlight_br0">(</text:span><text:span text:style-name="highlight_nu0">0.1</text:span><text:span text:style-name="highlight_br0">)</text:span><text:line-break/> <text:line-break/><text:s text:c="4"/>next_scan_seconds -<text:span text:style-name="highlight_sy0">=</text:span> <text:span text:style-name="highlight_nu0">60</text:span><text:line-break/> <text:line-break/><text:s text:c="4"/>update_led<text:span text:style-name="highlight_br0">(</text:span><text:span text:style-name="highlight_br0">)</text:span><text:line-break/> <text:line-break/><text:s text:c="4"/>mins <text:span text:style-name="highlight_sy0">=</text:span> next_scan_seconds // <text:span text:style-name="highlight_nu0">60</text:span><text:line-break/> <text:line-break/><text:s text:c="4"/>draw_ui<text:span text:style-name="highlight_br0">(</text:span><text:line-break/><text:s text:c="8"/>last<text:span text:style-name="highlight_sy0">=</text:span>timestamp<text:span text:style-name="highlight_sy0">,</text:span><text:line-break/><text:s text:c="8"/>linksys<text:span text:style-name="highlight_sy0">=</text:span>linksys_hist<text:span text:style-name="highlight_sy0">,</text:span><text:line-break/><text:s text:c="8"/>draytek<text:span text:style-name="highlight_sy0">=</text:span>draytek_hist<text:span text:style-name="highlight_sy0">,</text:span><text:line-break/><text:s text:c="8"/>status<text:span text:style-name="highlight_sy0">=</text:span><text:span text:style-name="highlight_st0">"Done"</text:span><text:span text:style-name="highlight_sy0">,</text:span><text:line-break/><text:s text:c="8"/>next_scan<text:span text:style-name="highlight_sy0">=</text:span>f<text:span text:style-name="highlight_st0">"{mins}m"</text:span><text:line-break/><text:s text:c="4"/><text:span text:style-name="highlight_br0">)</text:span><text:line-break/> <text:line-break/><text:s text:c="4"/><text:span text:style-name="highlight_kw1">if</text:span> next_scan_seconds <text:span text:style-name="highlight_sy0">&lt;=</text:span> <text:span text:style-name="highlight_nu0">0</text:span>:<text:line-break/> <text:line-break/><text:s text:c="8"/>scanning_in_progress <text:span text:style-name="highlight_sy0">=</text:span> <text:span text:style-name="highlight_kw2">True</text:span><text:line-break/><text:s text:c="8"/>animate_scanning<text:span text:style-name="highlight_br0">(</text:span><text:span text:style-name="highlight_br0">)</text:span><text:line-break/><text:s text:c="8"/><text:span text:style-name="highlight_kw1">print</text:span><text:span text:style-name="highlight_br0">(</text:span><text:span text:style-name="highlight_st0">"Auto-scan starting..."</text:span><text:span text:style-name="highlight_br0">)</text:span><text:line-break/> <text:line-break/><text:s text:c="8"/>results <text:span text:style-name="highlight_sy0">=</text:span> <text:span text:style-name="highlight_br0">[</text:span><text:span text:style-name="highlight_br0">]</text:span><text:line-break/><text:s text:c="8"/><text:span text:style-name="highlight_kw1">for</text:span> ssid<text:span text:style-name="highlight_sy0">,</text:span> pw <text:span text:style-name="highlight_kw1">in</text:span> networks:<text:line-break/><text:s text:c="12"/>ok <text:span text:style-name="highlight_sy0">=</text:span> test_network<text:span text:style-name="highlight_br0">(</text:span>ssid<text:span text:style-name="highlight_sy0">,</text:span> pw<text:span text:style-name="highlight_br0">)</text:span><text:line-break/><text:s text:c="12"/>results.<text:span text:style-name="highlight_me1">append</text:span><text:span text:style-name="highlight_br0">(</text:span>ok<text:span text:style-name="highlight_br0">)</text:span><text:line-break/> <text:line-break/><text:s text:c="8"/>wifi_ok <text:span text:style-name="highlight_sy0">=</text:span> <text:span text:style-name="highlight_kw2">all</text:span><text:span text:style-name="highlight_br0">(</text:span>results<text:span text:style-name="highlight_br0">)</text:span><text:line-break/> <text:line-break/><text:s text:c="8"/>linksys_status <text:span text:style-name="highlight_sy0">=</text:span> <text:span text:style-name="highlight_st0">"1"</text:span> <text:span text:style-name="highlight_kw1">if</text:span> results<text:span text:style-name="highlight_br0">[</text:span><text:span text:style-name="highlight_nu0">0</text:span><text:span text:style-name="highlight_br0">]</text:span> <text:span text:style-name="highlight_kw1">else</text:span> <text:span text:style-name="highlight_st0">"x"</text:span><text:line-break/><text:s text:c="8"/>draytek_status <text:span text:style-name="highlight_sy0">=</text:span> <text:span text:style-name="highlight_st0">"1"</text:span> <text:span text:style-name="highlight_kw1">if</text:span> results<text:span text:style-name="highlight_br0">[</text:span><text:span text:style-name="highlight_nu0">1</text:span><text:span text:style-name="highlight_br0">]</text:span> <text:span text:style-name="highlight_kw1">else</text:span> <text:span text:style-name="highlight_st0">"x"</text:span><text:line-break/> <text:line-break/><text:s text:c="8"/>history<text:span text:style-name="highlight_br0">[</text:span><text:span text:style-name="highlight_st0">"Linksys"</text:span><text:span text:style-name="highlight_br0">]</text:span>.<text:span text:style-name="highlight_me1">append</text:span><text:span text:style-name="highlight_br0">(</text:span>linksys_status<text:span text:style-name="highlight_br0">)</text:span><text:line-break/><text:s text:c="8"/>history<text:span text:style-name="highlight_br0">[</text:span><text:span text:style-name="highlight_st0">"Draytek"</text:span><text:span text:style-name="highlight_br0">]</text:span>.<text:span text:style-name="highlight_me1">append</text:span><text:span text:style-name="highlight_br0">(</text:span>draytek_status<text:span text:style-name="highlight_br0">)</text:span><text:line-break/> <text:line-break/><text:s text:c="8"/><text:span text:style-name="highlight_kw1">if</text:span> <text:span text:style-name="highlight_kw2">len</text:span><text:span text:style-name="highlight_br0">(</text:span>history<text:span text:style-name="highlight_br0">[</text:span><text:span text:style-name="highlight_st0">"Linksys"</text:span><text:span text:style-name="highlight_br0">]</text:span><text:span text:style-name="highlight_br0">)</text:span> <text:span text:style-name="highlight_sy0">&gt;</text:span> <text:span text:style-name="highlight_nu0">5</text:span>:<text:line-break/><text:s text:c="12"/>history<text:span text:style-name="highlight_br0">[</text:span><text:span text:style-name="highlight_st0">"Linksys"</text:span><text:span text:style-name="highlight_br0">]</text:span>.<text:span text:style-name="highlight_me1">pop</text:span><text:span text:style-name="highlight_br0">(</text:span><text:span text:style-name="highlight_nu0">0</text:span><text:span text:style-name="highlight_br0">)</text:span><text:line-break/><text:s text:c="8"/><text:span text:style-name="highlight_kw1">if</text:span> <text:span text:style-name="highlight_kw2">len</text:span><text:span text:style-name="highlight_br0">(</text:span>history<text:span text:style-name="highlight_br0">[</text:span><text:span text:style-name="highlight_st0">"Draytek"</text:span><text:span text:style-name="highlight_br0">]</text:span><text:span text:style-name="highlight_br0">)</text:span> <text:span text:style-name="highlight_sy0">&gt;</text:span> <text:span text:style-name="highlight_nu0">5</text:span>:<text:line-break/><text:s text:c="12"/>history<text:span text:style-name="highlight_br0">[</text:span><text:span text:style-name="highlight_st0">"Draytek"</text:span><text:span text:style-name="highlight_br0">]</text:span>.<text:span text:style-name="highlight_me1">pop</text:span><text:span text:style-name="highlight_br0">(</text:span><text:span text:style-name="highlight_nu0">0</text:span><text:span text:style-name="highlight_br0">)</text:span><text:line-break/> <text:line-break/><text:s text:c="8"/><text:span text:style-name="highlight_kw1">if</text:span> <text:span text:style-name="highlight_kw2">any</text:span><text:span text:style-name="highlight_br0">(</text:span>results<text:span text:style-name="highlight_br0">)</text:span>:<text:line-break/><text:s text:c="12"/><text:span text:style-name="highlight_kw1">try</text:span>:<text:line-break/><text:s text:c="16"/><text:span text:style-name="highlight_kw1">import</text:span> ntptime<text:line-break/><text:s text:c="16"/>ntptime.<text:span text:style-name="highlight_me1">settime</text:span><text:span text:style-name="highlight_br0">(</text:span><text:span text:style-name="highlight_br0">)</text:span><text:line-break/><text:s text:c="16"/>now <text:span text:style-name="highlight_sy0">=</text:span> <text:span text:style-name="highlight_kw3">time</text:span>.<text:span text:style-name="highlight_me1">localtime</text:span><text:span text:style-name="highlight_br0">(</text:span><text:span text:style-name="highlight_kw3">time</text:span>.<text:span text:style-name="highlight_kw3">time</text:span><text:span text:style-name="highlight_br0">(</text:span><text:span text:style-name="highlight_br0">)</text:span> + <text:span text:style-name="highlight_nu0">3600</text:span><text:span text:style-name="highlight_br0">)</text:span><text:line-break/><text:s text:c="12"/><text:span text:style-name="highlight_kw1">except</text:span>:<text:line-break/><text:s text:c="16"/>now <text:span text:style-name="highlight_sy0">=</text:span> <text:span text:style-name="highlight_kw3">time</text:span>.<text:span text:style-name="highlight_me1">localtime</text:span><text:span text:style-name="highlight_br0">(</text:span><text:span text:style-name="highlight_br0">)</text:span><text:line-break/><text:s text:c="8"/><text:span text:style-name="highlight_kw1">else</text:span>:<text:line-break/><text:s text:c="12"/>now <text:span text:style-name="highlight_sy0">=</text:span> <text:span text:style-name="highlight_kw3">time</text:span>.<text:span text:style-name="highlight_me1">localtime</text:span><text:span text:style-name="highlight_br0">(</text:span><text:span text:style-name="highlight_br0">)</text:span><text:line-break/> <text:line-break/><text:s text:c="8"/>network.<text:span text:style-name="highlight_me1">WLAN</text:span><text:span text:style-name="highlight_br0">(</text:span>network.<text:span text:style-name="highlight_me1">STA_IF</text:span><text:span text:style-name="highlight_br0">)</text:span>.<text:span text:style-name="highlight_me1">disconnect</text:span><text:span text:style-name="highlight_br0">(</text:span><text:span text:style-name="highlight_br0">)</text:span><text:line-break/> <text:line-break/><text:s text:c="8"/>timestamp <text:span text:style-name="highlight_sy0">=</text:span> <text:span text:style-name="highlight_st0">"{:02d}:{:02d}"</text:span>.<text:span text:style-name="highlight_me1">format</text:span><text:span text:style-name="highlight_br0">(</text:span>now<text:span text:style-name="highlight_br0">[</text:span><text:span text:style-name="highlight_nu0">3</text:span><text:span text:style-name="highlight_br0">]</text:span><text:span text:style-name="highlight_sy0">,</text:span> now<text:span text:style-name="highlight_br0">[</text:span><text:span text:style-name="highlight_nu0">4</text:span><text:span text:style-name="highlight_br0">]</text:span><text:span text:style-name="highlight_br0">)</text:span><text:line-break/> <text:line-break/><text:s text:c="8"/>linksys_hist <text:span text:style-name="highlight_sy0">=</text:span> <text:span text:style-name="highlight_st0">""</text:span>.<text:span text:style-name="highlight_me1">join</text:span><text:span text:style-name="highlight_br0">(</text:span>history<text:span text:style-name="highlight_br0">[</text:span><text:span text:style-name="highlight_st0">"Linksys"</text:span><text:span text:style-name="highlight_br0">]</text:span><text:span text:style-name="highlight_br0">)</text:span><text:line-break/><text:s text:c="8"/>draytek_hist <text:span text:style-name="highlight_sy0">=</text:span> <text:span text:style-name="highlight_st0">""</text:span>.<text:span text:style-name="highlight_me1">join</text:span><text:span text:style-name="highlight_br0">(</text:span>history<text:span text:style-name="highlight_br0">[</text:span><text:span text:style-name="highlight_st0">"Draytek"</text:span><text:span text:style-name="highlight_br0">]</text:span><text:span text:style-name="highlight_br0">)</text:span><text:line-break/> <text:line-break/><text:s text:c="8"/>draw_ui<text:span text:style-name="highlight_br0">(</text:span><text:line-break/><text:s text:c="12"/>last<text:span text:style-name="highlight_sy0">=</text:span>timestamp<text:span text:style-name="highlight_sy0">,</text:span><text:line-break/><text:s text:c="12"/>linksys<text:span text:style-name="highlight_sy0">=</text:span>linksys_hist<text:span text:style-name="highlight_sy0">,</text:span><text:line-break/><text:s text:c="12"/>draytek<text:span text:style-name="highlight_sy0">=</text:span>draytek_hist<text:span text:style-name="highlight_sy0">,</text:span><text:line-break/><text:s text:c="12"/>status<text:span text:style-name="highlight_sy0">=</text:span><text:span text:style-name="highlight_st0">"Done"</text:span><text:span text:style-name="highlight_sy0">,</text:span><text:line-break/><text:s text:c="12"/>next_scan<text:span text:style-name="highlight_sy0">=</text:span><text:span text:style-name="highlight_st0">"15m"</text:span><text:line-break/><text:s text:c="8"/><text:span text:style-name="highlight_br0">)</text:span><text:line-break/> <text:line-break/><text:s text:c="8"/>next_scan_seconds <text:span text:style-name="highlight_sy0">=</text:span> <text:span text:style-name="highlight_nu0">900</text:span><text:line-break/><text:s text:c="8"/>scanning_in_progress <text:span text:style-name="highlight_sy0">=</text:span> <text:span text:style-name="highlight_kw2">Fals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1::37:13</meta:creation-date>
    <dc:creator>Generated</dc:creator>
    <dc:date>2026-08-20T21::37:13</dc:date>
    <dc:language>en-US</dc:language>
    <meta:editing-cycles>1</meta:editing-cycles>
    <meta:editing-duration>PT0S</meta:editing-duration>
    <dc:title>phase_1_-_the_wifi_analyzer_software</dc:title>
  </office:meta>
</office:document-meta>
</file>