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bee601b56e6b8a51f8b7e23671d4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ase_1_-_the_wifi_analyzer_enlcosure"/><text:bookmark-start text:name="__RefHeading___the_wifi_analyzer_enlcosure_1"/><text:bookmark-start text:name="the_wifi_analyzer_enlcosure"/>The Wifi Analyzer Enlcosure<text:bookmark-end text:name="__RefHeading___the_wifi_analyzer_enlcosure_1"/><text:bookmark-end text:name="the_wifi_analyzer_enlcosure"/></text:h>
      <text:p text:style-name="Text_20_body"><text:span text:style-name="">Aug 2026</text:span>
<text:line-break/>
<text:line-break/>
<draw:frame draw:style-name="mediacenter" draw:name="0" text:anchor-type="paragraph" draw:z-index="0" svg:width="2.6458333333333cm" style:rel-width="100%" svg:height="2.5195798755187cm" style:rel-height="scale"><draw:image xlink:href="Pictures/18bee601b56e6b8a51f8b7e23671d4a7.png" xlink:type="simple" xlink:show="embed" xlink:actuate="onLoad"/></draw:frame>
Back to <text:a xlink:type="simple" xlink:href="https://wiki.alanwalker.uk/doku.php?id=pico_wifi_analyzer_-_phase_1" text:style-name="Internet_20_link" text:visited-style-name="Visited_20_Internet_20_Link">Pico Wifi Analyzer Phase 1</text:a></text:p>
      <text:p text:style-name="Horizontal_20_Line"/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Ah sorry, seems your a bit early, not done this yet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38:41</meta:creation-date>
    <dc:creator>Generated</dc:creator>
    <dc:date>2026-08-20T21::38:41</dc:date>
    <dc:language>en-US</dc:language>
    <meta:editing-cycles>1</meta:editing-cycles>
    <meta:editing-duration>PT0S</meta:editing-duration>
    <dc:title>phase_1_-_the_wifi_analyzer_enlcosure</dc:title>
  </office:meta>
</office:document-meta>
</file>