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2c8322ef0256f03a48c54048be882a.jpg"/>
  <manifest:file-entry manifest:media-type="image/jpeg" manifest:full-path="Pictures/8c5ff1fac898f3a04c13a8d3be99e6aa.jpg"/>
  <manifest:file-entry manifest:media-type="image/jpeg" manifest:full-path="Pictures/b7c9de9f7a85750b6e3fbb3c84fd707b.jpg"/>
  <manifest:file-entry manifest:media-type="image/jpeg" manifest:full-path="Pictures/50b67dd89e2aaecc4e9f2ccb7da514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igin_server_credential_test"/>Origin Server Credential Test ======
<text:span text:style-name="">Jan 2017</text:span>
<text:line-break/>
<text:line-break/>
This is a short document outlining a simple test to ensure that the credentials and publishing point in a multiscreen system are valid. For the Origin servers that we use in Demonstrations, WebDAV is used, and while there is a way to change the WebDAV password, there isn’t a way that I have found to check the password. The following tool will allow this (it will allow you to test a password, but not find out what a password is if it is forgotten).
<text:line-break/>
<text:line-break/>
Cyberduck is the tool that we are going to use, and the homepage for the developer is as follows:
<text:line-break/>
<text:line-break/>
<text:a xlink:type="simple" xlink:href="https://cyberduck.io/?l=en" text:style-name="Internet_20_link" text:visited-style-name="Visited_20_Internet_20_Link">Cyberduck</text:a>
<text:line-break/>
<text:line-break/>
<text:a xlink:type="simple" xlink:href="https://wiki.alanwalker.uk/lib/exe/fetch.php?media=cyberduck-installer-5.2.3.21496.zip" text:style-name="Internet_20_link" text:visited-style-name="Visited_20_Internet_20_Link">cyberduck-installer-5.2.3.21496.zip</text:a>======
<text:line-break/>
<text:line-break/>
Download and install the software. Once running, follow the steps in this guide.
<text:line-break/>
<text:line-break/>
The initial screen will look as follows:
<text:line-break/>
<text:line-break/>
<draw:frame draw:style-name="mediacenter" draw:name="0" text:anchor-type="paragraph" draw:z-index="0" svg:width="13.229166666667cm" svg:height="8.1605204342273cm"><draw:image xlink:href="Pictures/a32c8322ef0256f03a48c54048be882a.jpg" xlink:type="simple" xlink:show="embed" xlink:actuate="onLoad"/></draw:frame>
<text:line-break/>
<text:line-break/>
Click the ‘Open Connection’ button in the top left.
<text:line-break/>
<text:line-break/>
This page is where we specify our connection details.
<text:line-break/>
<text:line-break/>
<draw:frame draw:style-name="mediacenter" draw:name="1" text:anchor-type="paragraph" draw:z-index="1" svg:width="7.9375cm" style:rel-width="100%" svg:height="7.1070171026157cm" style:rel-height="scale"><draw:image xlink:href="Pictures/8c5ff1fac898f3a04c13a8d3be99e6aa.jpg" xlink:type="simple" xlink:show="embed" xlink:actuate="onLoad"/></draw:frame>
<text:line-break/>
<text:line-break/>
Select WebDAV (Web-based Distributed Authoring and Versioning)
<text:line-break/>
<text:line-break/>
Select the Server IP (The data NIC) the port is 80 unless you have changed it.
<text:line-break/>
<text:line-break/>
Username/Password (for demos units, admin/3nvivio_!)
<text:line-break/>
<text:line-break/>
Path (for demos units, all streams are under uploads/…)
<text:line-break/>
<text:line-break/>
Once completed, click ‘Connect)
<text:line-break/>
<text:line-break/>
If the credentials are correct, you should see something similar to below.
<text:line-break/>
<text:line-break/>
<draw:frame draw:style-name="mediacenter" draw:name="2" text:anchor-type="paragraph" draw:z-index="2" svg:width="13.229166666667cm" svg:height="8.1605204342273cm"><draw:image xlink:href="Pictures/b7c9de9f7a85750b6e3fbb3c84fd707b.jpg" xlink:type="simple" xlink:show="embed" xlink:actuate="onLoad"/></draw:frame>
<text:line-break/>
<text:line-break/>
What we can see here is a list of folders that exist in the ‘uploads’ folder. If the uploads folder is empty you will not see anything here, create a couple of test folders in uploads and try again.
<text:line-break/>
<text:line-break/>
<draw:frame draw:style-name="mediacenter" draw:name="3" text:anchor-type="paragraph" draw:z-index="3" svg:width="13.229166666667cm" svg:height="8.1605204342273cm"><draw:image xlink:href="Pictures/50b67dd89e2aaecc4e9f2ccb7da514d7.jpg" xlink:type="simple" xlink:show="embed" xlink:actuate="onLoad"/></draw:frame>
<text:line-break/>
<text:line-break/>
If you expand one of the folders, its contents will be displayed (if there is anything in the folder)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7:46</meta:creation-date>
    <dc:creator>Generated</dc:creator>
    <dc:date>2026-08-19T21::37:46</dc:date>
    <dc:language>en-US</dc:language>
    <meta:editing-cycles>1</meta:editing-cycles>
    <meta:editing-duration>PT0S</meta:editing-duration>
    <dc:title>origin_server_credential_test</dc:title>
  </office:meta>
</office:document-meta>
</file>