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973663d14b262e676cd5f8f942b2d5.jpg"/>
  <manifest:file-entry manifest:media-type="image/jpeg" manifest:full-path="Pictures/dcb1e912babedbeb9f6a9f7bdc69fa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nboard_neopixel"/><text:bookmark-start text:name="__RefHeading___onboard_neopixel_1"/><text:bookmark-start text:name="onboard_neopixel"/>OnBoard NeoPixel<text:bookmark-end text:name="__RefHeading___onboard_neopixel_1"/><text:bookmark-end text:name="onboard_neopixel"/></text:h>
      <text:p text:style-name="Text_20_body"><text:span text:style-name="">Jun 2026</text:span>
<text:line-break/>
<text:line-break/>
<draw:frame draw:style-name="mediacenter" draw:name="0" text:anchor-type="paragraph" draw:z-index="0" svg:width="2.6458333333333cm" style:rel-width="100%" svg:height="3.6544400118203cm" style:rel-height="scale"><draw:image xlink:href="Pictures/b7973663d14b262e676cd5f8f942b2d5.jp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e RP2040-Zero mini has an onboard NeoPixel. So we cannot use the Raspberry Pi Pico code to use this LED. Instead we need to use some Micro Python specific to the Waveshare (or compatible) device.
<text:line-break/>
<text:line-break/>
The NeoPixel is situated between the Boot and Reset buttons.
<text:line-break/>
<text:line-break/>
<draw:frame draw:style-name="mediacenter" draw:name="1" text:anchor-type="paragraph" draw:z-index="1" svg:width="2.6458333333333cm" style:rel-width="100%" svg:height="3.6544400118203cm" style:rel-height="scale"><draw:image xlink:href="Pictures/dcb1e912babedbeb9f6a9f7bdc69fa99.jpg" xlink:type="simple" xlink:show="embed" xlink:actuate="onLoad"/></draw:frame>
<text:line-break/>
As this is a NeoPixel, we need to provide the RGB value for it to work, this is the main difference between the RPi Pico. We create RGB value, write it to memory and then turn on the LED.
<text:line-break/>
<text:line-break/></text:p>
      <text:p text:style-name="Horizontal_20_Line"/>
      <text:h text:style-name="Heading_20_3" text:outline-level="3"><text:bookmark-start text:name="__RefHeading___neopixel_blink_code_3"/><text:bookmark-start text:name="neopixel_blink_code"/>NeoPixel Blink Code<text:bookmark-end text:name="__RefHeading___neopixel_blink_code_3"/><text:bookmark-end text:name="neopixel_blink_code"/></text:h>
      <text:p text:style-name="Text_20_body">What the code below does is simple turn on and off the NeoPixel, first we can see the Micro Python code, there are no comments so as not to create too much clutter, but the code with comments is below.
<text:line-break/></text:p>
      <table:table table:style-name="Table">
        <table:table-column table:style-name="odt_auto_style_table_column_1_1"/>
        <table:table-row>
          <table:table-cell office:value-type="string" table:style-name="tablecell">
            <text:p text:style-name="Preformatted_20_Text"><text:span text:style-name="highlight_kw1">from</text:span> machine <text:span text:style-name="highlight_kw1">import</text:span> Pin<text:line-break/><text:span text:style-name="highlight_kw1">import</text:span> neopixel<text:line-break/><text:span text:style-name="highlight_kw1">import</text:span> <text:span text:style-name="highlight_kw3">time</text:span><text:line-break/> <text:line-break/>LED_PIN <text:span text:style-name="highlight_sy0">=</text:span> <text:span text:style-name="highlight_nu0">16</text:span><text:line-break/> <text:line-break/>np <text:span text:style-name="highlight_sy0">=</text:span> neopixel.<text:span text:style-name="highlight_me1">NeoPixel</text:span><text:span text:style-name="highlight_br0">(</text:span>Pin<text:span text:style-name="highlight_br0">(</text:span>LED_PIN<text:span text:style-name="highlight_br0">)</text:span><text:span text:style-name="highlight_sy0">,</text:span> <text:span text:style-name="highlight_nu0">1</text:span><text:span text:style-name="highlight_br0">)</text:span><text:line-break/> <text:line-break/><text:span text:style-name="highlight_kw1">while</text:span> <text:span text:style-name="highlight_kw2">True</text:span>:<text:line-break/> <text:line-break/><text:s text:c="4"/>np<text:span text:style-name="highlight_br0">[</text:span><text:span text:style-name="highlight_nu0">0</text:span><text:span text:style-name="highlight_br0">]</text:span> <text:span text:style-name="highlight_sy0">=</text:span> <text:span text:style-name="highlight_br0">(</text:span><text:span text:style-name="highlight_nu0">255</text:span><text:span text:style-name="highlight_sy0">,</text:span> <text:span text:style-name="highlight_nu0">0</text:span><text:span text:style-name="highlight_sy0">,</text:span> <text:span text:style-name="highlight_nu0">0</text:span><text:span text:style-name="highlight_br0">)</text:span><text:line-break/><text:s text:c="4"/>np.<text:span text:style-name="highlight_me1">write</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line-break/> <text:line-break/><text:s text:c="4"/>np<text:span text:style-name="highlight_br0">[</text:span><text:span text:style-name="highlight_nu0">0</text:span><text:span text:style-name="highlight_br0">]</text:span> <text:span text:style-name="highlight_sy0">=</text:span> <text:span text:style-name="highlight_br0">(</text:span><text:span text:style-name="highlight_nu0">0</text:span><text:span text:style-name="highlight_sy0">,</text:span> <text:span text:style-name="highlight_nu0">0</text:span><text:span text:style-name="highlight_sy0">,</text:span> <text:span text:style-name="highlight_nu0">0</text:span><text:span text:style-name="highlight_br0">)</text:span><text:line-break/><text:s text:c="4"/>np.<text:span text:style-name="highlight_me1">write</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p>
          </table:table-cell>
        </table:table-row>
      </table:table>
      <text:p text:style-name="Text_20_body">First we import three libraries - Pin, neopixel and time.
<text:line-break/>
<text:line-break/>
We set the LED Pin to be 16 (this is the GPIO Pin that the NeoPixel uses).
<text:line-break/>
<text:line-break/>
Next we create a NeoPixel (WS2812/WS2812B) LED controller object, telling MicroPython:</text:p>
      <text:list text:style-name="List_20_1" text:continue-numbering="false">
        <text:list-item>
          <text:p text:style-name="List_20_1_Content_First"> Which pin the NeoPixel data line is connected to (16).</text:p>
        </text:list-item>
        <text:list-item>
          <text:p text:style-name="List_20_1_Content_Last"> How many LEDs are in the strip (in this case, just 1).</text:p>
        </text:list-item>
      </text:list>
      <text:p text:style-name="Text_20_body"><text:line-break/>
We start a loop</text:p>
      <text:list text:style-name="List_20_1" text:continue-numbering="false">
        <text:list-item>
          <text:p text:style-name="List_20_1_Content_First"> Set NeoPixel value - np[0] = (255, 0, 0) (this is red)</text:p>
        </text:list-item>
        <text:list-item>
          <text:p text:style-name="List_20_1_Content"> Write the value - np.write()</text:p>
        </text:list-item>
        <text:list-item>
          <text:p text:style-name="List_20_1_Content_Last"> Wait half a second - time.sleep(0.5)</text:p>
        </text:list-item>
      </text:list>
      <text:p text:style-name="Text_20_body">We then write zeros to the NeoPixel (turn it off) and wait half a second and repeat.
<text:line-break/>
<text:line-break/></text:p>
      <text:p text:style-name="Horizontal_20_Line"/>
      <text:h text:style-name="Heading_20_3" text:outline-level="3"><text:bookmark-start text:name="__RefHeading___neopixel_values_4"/><text:bookmark-start text:name="neopixel_values"/>NeoPixel Values<text:bookmark-end text:name="__RefHeading___neopixel_values_4"/><text:bookmark-end text:name="neopixel_values"/></text:h>
      <text:p text:style-name="Text_20_body">The NeoPixel works on RGB values (0,0,0) so Red, Green, Blue. If you put a value in Red, you get red. The value can be from 0-255, 0 being off, 255 being max brightness. The options for the colours are listed below.
<text:line-break/></text:p>
      <text:p text:style-name="Preformatted_20_Text"><text:s text:c="2"/>#other colours<text:line-break/><text:s text:c="6"/>#(255, 0, 0),<text:s text:c="4"/># Red<text:line-break/><text:s text:c="6"/>#(0, 255, 0),<text:s text:c="4"/># Green<text:line-break/><text:s text:c="6"/>#(0, 0, 255),<text:s text:c="4"/># Blue<text:line-break/><text:s text:c="6"/>#(255, 255, 0),<text:s text:c="2"/># Yellow<text:line-break/><text:s text:c="6"/>#(255, 0, 255),<text:s text:c="2"/># Magenta<text:line-break/><text:s text:c="6"/>#(0, 255, 255),<text:s text:c="2"/># Cyan<text:line-break/><text:s text:c="6"/>#(255, 255, 255),# White<text:line-break/><text:s text:c="6"/>#(0, 0, 0)<text:s text:c="7"/># Off</text:p>
      <text:p text:style-name="Text_20_body"><text:line-break/>
<text:line-break/></text:p>
      <text:p text:style-name="Horizontal_20_Line"/>
      <text:h text:style-name="Heading_20_3" text:outline-level="3"><text:bookmark-start text:name="__RefHeading___neopixel_blink_code_with_comments_5"/><text:bookmark-start text:name="neopixel_blink_code_with_comments"/>NeoPixel Blink Code with Comments<text:bookmark-end text:name="__RefHeading___neopixel_blink_code_with_comments_5"/><text:bookmark-end text:name="neopixel_blink_code_with_comments"/></text:h>
      <text:p text:style-name="Text_20_body">Below we can see the same code, but with lots and lots of comments to really help you understand how this Micro Python code works with the onboard Neo Pixel.
<text:line-break/></text:p>
      <table:table table:style-name="Table">
        <table:table-column table:style-name="odt_auto_style_table_column_2_1"/>
        <table:table-row>
          <table:table-cell office:value-type="string" table:style-name="tablecell">
            <text:p text:style-name="Preformatted_20_Text"><text:span text:style-name="highlight_co1"># Import the Pin class from the machine module.</text:span><text:line-break/><text:span text:style-name="highlight_co1"># This allows us to control the RP2040's GPIO (General Purpose Input/Output) pins.</text:span><text:line-break/><text:span text:style-name="highlight_kw1">from</text:span> machine <text:span text:style-name="highlight_kw1">import</text:span> Pin<text:line-break/> <text:line-break/><text:span text:style-name="highlight_co1"># Import the neopixel module.</text:span><text:line-break/><text:span text:style-name="highlight_co1"># This provides functions for controlling WS2812 (NeoPixel) RGB LEDs.</text:span><text:line-break/><text:span text:style-name="highlight_kw1">import</text:span> neopixel<text:line-break/> <text:line-break/><text:span text:style-name="highlight_co1"># Import the time module.</text:span><text:line-break/><text:span text:style-name="highlight_co1"># We'll use this to create delays with sleep().</text:span><text:line-break/><text:span text:style-name="highlight_kw1">import</text:span> <text:span text:style-name="highlight_kw3">time</text:span><text:line-break/> <text:line-break/> <text:line-break/><text:span text:style-name="highlight_co1"># The GPIO pin connected to the data input of the WS2812 LED.</text:span><text:line-break/><text:span text:style-name="highlight_co1"># On many Waveshare RP2040 boards this is GPIO 16.</text:span><text:line-break/>LED_PIN <text:span text:style-name="highlight_sy0">=</text:span> <text:span text:style-name="highlight_nu0">16</text:span><text:line-break/> <text:line-break/> <text:line-break/><text:span text:style-name="highlight_co1"># Create a NeoPixel object.</text:span><text:line-break/><text:span text:style-name="highlight_co1">#</text:span><text:line-break/><text:span text:style-name="highlight_co1"># Pin(LED_PIN) tells MicroPython which GPIO pin is connected</text:span><text:line-break/><text:span text:style-name="highlight_co1"># to the LED. The GPIO pin number is set by previous variable LED_PIN=16</text:span><text:line-break/><text:span text:style-name="highlight_co1">#</text:span><text:line-break/><text:span text:style-name="highlight_co1"># The second parameter (1) tells it there is only ONE RGB LED</text:span><text:line-break/><text:span text:style-name="highlight_co1"># connected to this pin.</text:span><text:line-break/>np <text:span text:style-name="highlight_sy0">=</text:span> neopixel.<text:span text:style-name="highlight_me1">NeoPixel</text:span><text:span text:style-name="highlight_br0">(</text:span>Pin<text:span text:style-name="highlight_br0">(</text:span>LED_PIN<text:span text:style-name="highlight_br0">)</text:span><text:span text:style-name="highlight_sy0">,</text:span> <text:span text:style-name="highlight_nu0">1</text:span><text:span text:style-name="highlight_br0">)</text:span><text:line-break/> <text:line-break/> <text:line-break/><text:span text:style-name="highlight_co1"># Start an infinite loop.</text:span><text:line-break/><text:span text:style-name="highlight_co1"># Everything inside this loop will repeat forever.</text:span><text:line-break/><text:span text:style-name="highlight_kw1">while</text:span> <text:span text:style-name="highlight_kw2">True</text:span>:<text:line-break/> <text:line-break/><text:s text:c="4"/><text:span text:style-name="highlight_co1"># Set LED number 0 (the first and only LED)</text:span><text:line-break/><text:s text:c="4"/><text:span text:style-name="highlight_co1"># to the colour Red.</text:span><text:line-break/><text:s text:c="4"/><text:span text:style-name="highlight_co1">#</text:span><text:line-break/><text:s text:c="4"/><text:span text:style-name="highlight_co1"># Colours are stored as:</text:span><text:line-break/><text:s text:c="4"/><text:span text:style-name="highlight_co1"># (Red, Green, Blue)</text:span><text:line-break/><text:s text:c="4"/><text:span text:style-name="highlight_co1">#</text:span><text:line-break/><text:s text:c="4"/><text:span text:style-name="highlight_co1"># Each value can range from:</text:span><text:line-break/><text:s text:c="4"/><text:span text:style-name="highlight_co1"># 0<text:s text:c="3"/>= Off</text:span><text:line-break/><text:s text:c="4"/><text:span text:style-name="highlight_co1"># 255 = Maximum brightness</text:span><text:line-break/><text:s text:c="4"/><text:span text:style-name="highlight_co1">#</text:span><text:line-break/><text:s text:c="4"/><text:span text:style-name="highlight_co1"># So this means:</text:span><text:line-break/><text:s text:c="4"/><text:span text:style-name="highlight_co1"># Red<text:s text:c="3"/>= 255 (full brightness)</text:span><text:line-break/><text:s text:c="4"/><text:span text:style-name="highlight_co1"># Green = 0</text:span><text:line-break/><text:s text:c="4"/><text:span text:style-name="highlight_co1"># Blue<text:s text:c="2"/>= 0</text:span><text:line-break/><text:s text:c="4"/>np<text:span text:style-name="highlight_br0">[</text:span><text:span text:style-name="highlight_nu0">0</text:span><text:span text:style-name="highlight_br0">]</text:span> <text:span text:style-name="highlight_sy0">=</text:span> <text:span text:style-name="highlight_br0">(</text:span><text:span text:style-name="highlight_nu0">8</text:span><text:span text:style-name="highlight_sy0">,</text:span> <text:span text:style-name="highlight_nu0">0</text:span><text:span text:style-name="highlight_sy0">,</text:span> <text:span text:style-name="highlight_nu0">8</text:span><text:span text:style-name="highlight_br0">)</text:span><text:line-break/> <text:line-break/><text:s text:c="4"/><text:span text:style-name="highlight_co1"># Send the colour data to the LED.</text:span><text:line-break/><text:s text:c="4"/><text:span text:style-name="highlight_co1">#</text:span><text:line-break/><text:s text:c="4"/><text:span text:style-name="highlight_co1"># Changing np[0] only changes the value in memory.</text:span><text:line-break/><text:s text:c="4"/><text:span text:style-name="highlight_co1"># The LED won't actually change until write() is called.</text:span><text:line-break/><text:s text:c="4"/>np.<text:span text:style-name="highlight_me1">write</text:span><text:span text:style-name="highlight_br0">(</text:span><text:span text:style-name="highlight_br0">)</text:span><text:line-break/> <text:line-break/><text:s text:c="4"/><text:span text:style-name="highlight_co1"># Wait for half a second.</text:span><text:line-break/><text:s text:c="4"/><text:span text:style-name="highlight_kw3">time</text:span>.<text:span text:style-name="highlight_me1">sleep</text:span><text:span text:style-name="highlight_br0">(</text:span><text:span text:style-name="highlight_nu0">0.5</text:span><text:span text:style-name="highlight_br0">)</text:span><text:line-break/> <text:line-break/><text:s text:c="4"/><text:span text:style-name="highlight_co1"># Set the LED colour to black (off).</text:span><text:line-break/><text:s text:c="4"/><text:span text:style-name="highlight_co1">#</text:span><text:line-break/><text:s text:c="4"/><text:span text:style-name="highlight_co1"># Since all three colours are zero,</text:span><text:line-break/><text:s text:c="4"/><text:span text:style-name="highlight_co1"># the LED turns off.</text:span><text:line-break/><text:s text:c="4"/>np<text:span text:style-name="highlight_br0">[</text:span><text:span text:style-name="highlight_nu0">0</text:span><text:span text:style-name="highlight_br0">]</text:span> <text:span text:style-name="highlight_sy0">=</text:span> <text:span text:style-name="highlight_br0">(</text:span><text:span text:style-name="highlight_nu0">0</text:span><text:span text:style-name="highlight_sy0">,</text:span> <text:span text:style-name="highlight_nu0">0</text:span><text:span text:style-name="highlight_sy0">,</text:span> <text:span text:style-name="highlight_nu0">0</text:span><text:span text:style-name="highlight_br0">)</text:span><text:line-break/> <text:line-break/><text:s text:c="4"/><text:span text:style-name="highlight_co1"># Update the LED so it turns off.</text:span><text:line-break/><text:s text:c="4"/>np.<text:span text:style-name="highlight_me1">write</text:span><text:span text:style-name="highlight_br0">(</text:span><text:span text:style-name="highlight_br0">)</text:span><text:line-break/> <text:line-break/><text:s text:c="4"/><text:span text:style-name="highlight_co1"># Wait another half second before repeating.</text:span><text:line-break/><text:s text:c="4"/><text:span text:style-name="highlight_kw3">time</text:span>.<text:span text:style-name="highlight_me1">sleep</text:span><text:span text:style-name="highlight_br0">(</text:span><text:span text:style-name="highlight_nu0">0.5</text:span><text:span text:style-name="highlight_br0">)</text:span><text:line-break/> <text:line-break/><text:span text:style-name="highlight_co1">#other colours</text:span><text:line-break/><text:s text:c="4"/><text:span text:style-name="highlight_co1">#(255, 0, 0),<text:s text:c="4"/># Red</text:span><text:line-break/><text:s text:c="4"/><text:span text:style-name="highlight_co1">#(0, 255, 0),<text:s text:c="4"/># Green</text:span><text:line-break/><text:s text:c="4"/><text:span text:style-name="highlight_co1">#(0, 0, 255),<text:s text:c="4"/># Blue</text:span><text:line-break/><text:s text:c="4"/><text:span text:style-name="highlight_co1">#(255, 255, 0),<text:s text:c="2"/># Yellow</text:span><text:line-break/><text:s text:c="4"/><text:span text:style-name="highlight_co1">#(255, 0, 255),<text:s text:c="2"/># Magenta</text:span><text:line-break/><text:s text:c="4"/><text:span text:style-name="highlight_co1">#(0, 255, 255),<text:s text:c="2"/># Cyan</text:span><text:line-break/><text:s text:c="4"/><text:span text:style-name="highlight_co1">#(255, 255, 255),# White</text:span><text:line-break/><text:s text:c="4"/><text:span text:style-name="highlight_co1">#(0, 0, 0)<text:s text:c="7"/># Off</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4:49</meta:creation-date>
    <dc:creator>Generated</dc:creator>
    <dc:date>2026-08-19T22::34:49</dc:date>
    <dc:language>en-US</dc:language>
    <meta:editing-cycles>1</meta:editing-cycles>
    <meta:editing-duration>PT0S</meta:editing-duration>
    <dc:title>onboard_neopixel</dc:title>
  </office:meta>
</office:document-meta>
</file>