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576ab7e7cf6333ee61a6a2326da1da.png"/>
  <manifest:file-entry manifest:media-type="image/png" manifest:full-path="Pictures/dabc757cea6916738aa0ef8e21e6c9c8.png"/>
  <manifest:file-entry manifest:media-type="image/png" manifest:full-path="Pictures/44c6ba95c056e7d83cfe6d87bc431e5b.png"/>
  <manifest:file-entry manifest:media-type="image/png" manifest:full-path="Pictures/fc0ec73b7df7180b5020570864a439c0.png"/>
  <manifest:file-entry manifest:media-type="image/png" manifest:full-path="Pictures/16f346cb79056b93f00877d9b3199f1e.png"/>
  <manifest:file-entry manifest:media-type="image/png" manifest:full-path="Pictures/e1ef50d960442b38a355ecb626e9fb33.png"/>
  <manifest:file-entry manifest:media-type="image/png" manifest:full-path="Pictures/0a78a722684114438cab39198b44183b.png"/>
  <manifest:file-entry manifest:media-type="image/png" manifest:full-path="Pictures/b686ceef6d63a45c63c6779bccc9264b.png"/>
  <manifest:file-entry manifest:media-type="image/png" manifest:full-path="Pictures/9590894f776c56499c0ab2c47b7017cf.png"/>
  <manifest:file-entry manifest:media-type="image/png" manifest:full-path="Pictures/75bf69d2bb89eda57e553d0c2d8a8803.png"/>
  <manifest:file-entry manifest:media-type="image/png" manifest:full-path="Pictures/eaee02a755b5f49246255b83b340d561.png"/>
  <manifest:file-entry manifest:media-type="image/png" manifest:full-path="Pictures/5453b09fffe6fa8a7d7a71806c2293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_domain_records_for_email"/><text:bookmark-start text:name="__RefHeading___new_domain_records_for_email_1"/><text:bookmark-start text:name="new_domain_records_for_email"/>New Domain Records for eMail<text:bookmark-end text:name="__RefHeading___new_domain_records_for_email_1"/><text:bookmark-end text:name="new_domain_records_for_email"/></text:h>
      <text:p text:style-name="Text_20_body"><text:span text:style-name="">Aug 2024</text:span>
<text:line-break/>
<text:line-break/>
<text:span text:style-name="Strong_20_Emphasis">WARNING!!! - THIS GUIDE IS NOT YET COMPLETE!!! - WARNING!!!</text:span>
<text:line-break/>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When you add a domain, if you wish to use the domain for email, there are some records that you will have to add to ensure your email works, and works reliably.
<text:line-break/>
<text:line-break/>
Here we will see what records to add, and how to get the information for them. I am using <text:a xlink:type="simple" xlink:href="https://porkbun.com/" text:style-name="Internet_20_link" text:visited-style-name="Visited_20_Internet_20_Link">Porkbun</text:a> as my domain provider, so for other domain providers the information you require will be the same, but where they list it will differ.
<text:line-break/>
<text:line-break/>
The records we need to add are a variety of CNAME, MX and TXT records.
<text:line-break/>
<text:line-break/>
This guide assumes you are using <text:a xlink:type="simple" xlink:href="https://porkbun.com" text:style-name="Internet_20_link" text:visited-style-name="Visited_20_Internet_20_Link">Porkbun</text:a> for your domain host and <text:a xlink:type="simple" xlink:href="https://pixel.mxrouting.net:2222" text:style-name="Internet_20_link" text:visited-style-name="Visited_20_Internet_20_Link"> MXRouting</text:a> for your email host.
<text:line-break/>
<text:line-break/></text:p>
      <text:p text:style-name="Horizontal_20_Line"/>
      <text:h text:style-name="Heading_20_3" text:outline-level="3"><text:bookmark-start text:name="__RefHeading___cname_record_3"/><text:bookmark-start text:name="cname_record"/>CNAME Record<text:bookmark-end text:name="__RefHeading___cname_record_3"/><text:bookmark-end text:name="cname_record"/></text:h>
      <text:p text:style-name="Text_20_body">A “canonical name” (CNAME) record points from an alias domain to a “canonical” domain. A CNAME record is used in lieu of an A record, when a domain or subdomain is an alias of another domain. All CNAME records must point to a domain, never to an IP address.
<text:line-break/>
<text:line-break/>
Here is an example of a CNAME record.
<text:line-break/></text:p>
      <text:p text:style-name="Preformatted_20_Text"><text:s text:c="2"/>CNAME<text:tab/>mail.mymail.co.uk<text:tab/>mail.acutaldomain.net<text:tab/>600</text:p>
      <text:p text:style-name="Text_20_body">In the above example, we are using mail.mymail.co.uk to point to the domain mail.actualdomain.net, this means if multiple personal domains are all using the same mail domain, you can give each one a pretty name.
<text:line-break/>
<text:line-break/>
From Porkbun, open your list of domains and find the domain  you want to start adding mail records too, hover over the domain name and you will see a menu for <text:span text:style-name="">DNS | NS</text:span> appear.
<text:line-break/>
<text:line-break/>
<draw:frame draw:style-name="mediacenter" draw:name="0" text:anchor-type="paragraph" draw:z-index="0" svg:width="22.489583333333cm" style:rel-width="100%" svg:height="2.3965343989531cm" style:rel-height="scale"><draw:image xlink:href="Pictures/e7576ab7e7cf6333ee61a6a2326da1da.png" xlink:type="simple" xlink:show="embed" xlink:actuate="onLoad"/></draw:frame>
<text:line-break/>
Select <text:span text:style-name="">DNS</text:span>.
<text:line-break/>
<text:line-break/>
The following page will appear.
<text:line-break/>
<text:line-break/>
<draw:frame draw:style-name="mediacenter" draw:name="1" text:anchor-type="paragraph" draw:z-index="1" svg:width="18.520833333333cm" style:rel-width="100%" svg:height="24.634100877193cm" style:rel-height="scale"><draw:image xlink:href="Pictures/dabc757cea6916738aa0ef8e21e6c9c8.png" xlink:type="simple" xlink:show="embed" xlink:actuate="onLoad"/></draw:frame></text:p>
      <text:p text:style-name="Text_20_body">We need to fill out the following:
<text:line-break/></text:p>
      <text:p text:style-name="Preformatted_20_Text">CNAME<text:s text:c="4"/>- mail<text:line-break/>ANSWER<text:s text:c="3"/>- pixel.mxrouting.net<text:line-break/>TTL<text:s text:c="6"/>- 600<text:line-break/>PRIORITY - leave blank<text:line-break/>Notes<text:s text:c="4"/>- you can enter useful information for reminder in here.</text:p>
      <text:p text:style-name="Text_20_body"><text:line-break/>
Click <text:span text:style-name="">Add</text:span>
<text:line-break/>
<text:line-break/>
At the bottom of the page you will now see a new record has been added.
<text:line-break/>
<text:line-break/>
<draw:frame draw:style-name="mediacenter" draw:name="2" text:anchor-type="paragraph" draw:z-index="2" svg:width="18.520833333333cm" style:rel-width="100%" svg:height="4.7786124465812cm" style:rel-height="scale"><draw:image xlink:href="Pictures/44c6ba95c056e7d83cfe6d87bc431e5b.png" xlink:type="simple" xlink:show="embed" xlink:actuate="onLoad"/></draw:frame>
<text:line-break/>
<text:line-break/></text:p>
      <text:p text:style-name="Horizontal_20_Line"/>
      <text:h text:style-name="Heading_20_3" text:outline-level="3"><text:bookmark-start text:name="__RefHeading___cname_second_record_4"/><text:bookmark-start text:name="cname_second_record"/>CNAME Second Record<text:bookmark-end text:name="__RefHeading___cname_second_record_4"/><text:bookmark-end text:name="cname_second_record"/></text:h>
      <text:p text:style-name="Text_20_body">The first CNAME record was for use with mail clients (its the address you put in the IMAP and SMTP boxes). While pixel.mxrouting.net isn't too hard to remember, if you have a record with your own domain, in this example mail.therlowe.uk its much easier to remember.
<text:line-break/>
<text:line-break/>
The second record we are using for webmail. Rather than an email user having to remember to go to pixel.mxrouting.net to get access to their webmail, we can use a CNAME record to direct them their from a more memorable address.
<text:line-break/>
<text:line-break/>
Again, open up your DNS page to add a record.
<text:line-break/>
<text:line-break/>
<draw:frame draw:style-name="mediacenter" draw:name="3" text:anchor-type="paragraph" draw:z-index="3" svg:width="18.520833333333cm" style:rel-width="100%" svg:height="15.727188081937cm" style:rel-height="scale"><draw:image xlink:href="Pictures/fc0ec73b7df7180b5020570864a439c0.png" xlink:type="simple" xlink:show="embed" xlink:actuate="onLoad"/></draw:frame>
<text:line-break/>
<text:line-break/>
We need to fill out the following:
<text:line-break/></text:p>
      <text:p text:style-name="Preformatted_20_Text">CNAME<text:s text:c="4"/>- webmail<text:line-break/>ANSWER<text:s text:c="3"/>- pixel.mxrouting.net<text:line-break/>TTL<text:s text:c="6"/>- 600<text:line-break/>PRIORITY - leave blank<text:line-break/>Notes<text:s text:c="4"/>- you can enter useful information for reminder in here.</text:p>
      <text:p text:style-name="Text_20_body"><text:line-break/>
Click <text:span text:style-name="">Add</text:span>
<text:line-break/>
<text:line-break/>
At the bottom of the page you will now see both the records that have been added.
<text:line-break/>
<text:line-break/>
<draw:frame draw:style-name="mediacenter" draw:name="4" text:anchor-type="paragraph" draw:z-index="4" svg:width="18.520833333333cm" style:rel-width="100%" svg:height="6.2857857451871cm" style:rel-height="scale"><draw:image xlink:href="Pictures/16f346cb79056b93f00877d9b3199f1e.png" xlink:type="simple" xlink:show="embed" xlink:actuate="onLoad"/></draw:frame>
<text:line-break/>
<text:line-break/></text:p>
      <text:p text:style-name="Horizontal_20_Line"/>
      <text:h text:style-name="Heading_20_3" text:outline-level="3"><text:bookmark-start text:name="__RefHeading___add_domain_and_user_5"/><text:bookmark-start text:name="add_domain_and_user"/>Add Domain and User<text:bookmark-end text:name="__RefHeading___add_domain_and_user_5"/><text:bookmark-end text:name="add_domain_and_user"/></text:h>
      <text:p text:style-name="Text_20_body">Before we can move on to the next step of adding TXT records, we need to add our domain and user to our mail provider, otherwise we will not be able to look up the pertinent information that is required in our TXT records.
<text:line-break/>
<text:line-break/>
Please follow this guide <text:a xlink:type="simple" xlink:href="https://wiki.alanwalker.uk/doku.php?id=add_domain_and_user_to_mxrouting" text:style-name="Internet_20_link" text:visited-style-name="Visited_20_Internet_20_Link">Link Here</text:a> to do the following:
<text:line-break/>
<text:line-break/></text:p>
      <text:p text:style-name="Preformatted_20_Text"> 1. Add a Domain<text:line-break/> 2. Add a User<text:line-break/> 3. Find the three records<text:s text:c="2"/>you will need for your domain provider (DKIM, SPF and DMARC)</text:p>
      <text:p text:style-name="Text_20_body"><text:line-break/>
<text:line-break/></text:p>
      <text:p text:style-name="Horizontal_20_Line"/>
      <text:h text:style-name="Heading_20_3" text:outline-level="3"><text:bookmark-start text:name="__RefHeading___txt_records_6"/><text:bookmark-start text:name="txt_records"/>TXT Records<text:bookmark-end text:name="__RefHeading___txt_records_6"/><text:bookmark-end text:name="txt_records"/></text:h>
      <text:p text:style-name="Text_20_body">TXT records are a type of Domain Name System (DNS) record in text format, which contain information about your domain. TXT records also have information that helps external network servers and services handle outgoing email from your domain.
<text:line-break/>
<text:line-break/></text:p>
      <text:h text:style-name="Heading_20_4" text:outline-level="4"><text:bookmark-start text:name="__RefHeading___add_dkim_record_7"/><text:bookmark-start text:name="add_dkim_record"/>Add DKIM Record<text:bookmark-end text:name="__RefHeading___add_dkim_record_7"/><text:bookmark-end text:name="add_dkim_record"/></text:h>
      <text:p text:style-name="Text_20_body">We found out from our mail provider MXRouting that our DKIM record should be:
<text:line-break/></text:p>
      <text:p text:style-name="Preformatted_20_Text"><text:s text:c="2"/>1. The Name<text:s text:c="4"/>-<text:s text:c="4"/>x._domainkey<text:line-break/><text:s text:c="2"/>2. The TTL<text:s text:c="5"/>-<text:s text:c="4"/>3600<text:line-break/><text:s text:c="2"/>3. The Type<text:s text:c="4"/>-<text:s text:c="4"/>TXT<text:line-break/><text:s text:c="2"/>4. The Value<text:s text:c="3"/>-<text:s text:c="4"/>This is the really long string you can see.</text:p>
      <text:p text:style-name="Text_20_body">We can add this record in Porkbun.
<text:line-break/>
<text:line-break/>
Open the <text:span text:style-name="">DNS</text:span> Settings for the domain.
<text:line-break/>
<text:line-break/>
<draw:frame draw:style-name="mediacenter" draw:name="5" text:anchor-type="paragraph" draw:z-index="5" svg:width="18.520833333333cm" style:rel-width="100%" svg:height="17.239434736091cm" style:rel-height="scale"><draw:image xlink:href="Pictures/e1ef50d960442b38a355ecb626e9fb33.png" xlink:type="simple" xlink:show="embed" xlink:actuate="onLoad"/></draw:frame>
<text:line-break/>
Enter the DKIM record values above (need to get the DKIM record from MXRouting mail provider).
<text:line-break/>
<text:line-break/>
Click <text:span text:style-name="">ADD</text:span>.
<text:line-break/>
<text:line-break/>
You should now see the DKIM record at the bottom of the page under <text:span text:style-name="">Current Records</text:span> (I have removed part of the key for security reasons (not sure if it can be abused or not ))
<text:line-break/>
<text:line-break/>
<draw:frame draw:style-name="mediacenter" draw:name="6" text:anchor-type="paragraph" draw:z-index="6" svg:width="18.520833333333cm" style:rel-width="100%" svg:height="13.755589760207cm" style:rel-height="scale"><draw:image xlink:href="Pictures/0a78a722684114438cab39198b44183b.png" xlink:type="simple" xlink:show="embed" xlink:actuate="onLoad"/></draw:frame>
<text:line-break/>
<text:line-break/>
<text:line-break/></text:p>
      <text:h text:style-name="Heading_20_4" text:outline-level="4"><text:bookmark-start text:name="__RefHeading___spf_record_8"/><text:bookmark-start text:name="spf_record"/>SPF Record<text:bookmark-end text:name="__RefHeading___spf_record_8"/><text:bookmark-end text:name="spf_record"/></text:h>
      <text:p text:style-name="Text_20_body">We found out earlier what our SPF record looks like, it came from MXRouting mail server.
<text:line-break/></text:p>
      <text:p text:style-name="Preformatted_20_Text"><text:s text:c="2"/>1. The Name<text:s text:c="4"/>-<text:s text:c="4"/>therlowe.uk (just your domain name) so the 'host' part in Porkbun should be empty.<text:line-break/><text:s text:c="2"/>2. The TTL<text:s text:c="5"/>-<text:s text:c="4"/>3600<text:line-break/><text:s text:c="2"/>3. The Type<text:s text:c="4"/>-<text:s text:c="4"/>TXT<text:line-break/><text:s text:c="2"/>4. The Value<text:s text:c="3"/>-<text:s text:c="4"/>"v=spf1 include:mxroute.com -all"</text:p>
      <text:p text:style-name="Text_20_body">Open the DNS Settings in Porkbun for your domain.
<text:line-break/>
<text:line-break/>
<draw:frame draw:style-name="mediacenter" draw:name="7" text:anchor-type="paragraph" draw:z-index="7" svg:width="18.520833333333cm" style:rel-width="100%" svg:height="17.246022727273cm" style:rel-height="scale"><draw:image xlink:href="Pictures/b686ceef6d63a45c63c6779bccc9264b.png" xlink:type="simple" xlink:show="embed" xlink:actuate="onLoad"/></draw:frame>
<text:line-break/>
Again, you should now see the SPF Record at the bottom of the page under <text:span text:style-name="">Current Records</text:span>.
<text:line-break/>
<text:line-break/>
<draw:frame draw:style-name="mediacenter" draw:name="8" text:anchor-type="paragraph" draw:z-index="8" svg:width="18.520833333333cm" style:rel-width="100%" svg:height="15.213541666667cm" style:rel-height="scale"><draw:image xlink:href="Pictures/9590894f776c56499c0ab2c47b7017cf.png" xlink:type="simple" xlink:show="embed" xlink:actuate="onLoad"/></draw:frame>
<text:line-break/>
<text:line-break/>
<text:line-break/></text:p>
      <text:h text:style-name="Heading_20_4" text:outline-level="4"><text:bookmark-start text:name="__RefHeading___dmarc_record_9"/><text:bookmark-start text:name="dmarc_record"/>DMARC Record<text:bookmark-end text:name="__RefHeading___dmarc_record_9"/><text:bookmark-end text:name="dmarc_record"/></text:h>
      <text:p text:style-name="Text_20_body">As discussed, the DMARC record is 'site wide' so although you can add many domains and accounts to the MXRouting mail server, they all share the same DMARC record, we just have to change the embedded domain name in the record.
<text:line-break/>
<text:line-break/></text:p>
      <text:p text:style-name="Preformatted_20_Text"><text:s text:c="2"/>Type<text:s text:c="4"/>-<text:s text:c="4"/>TXT<text:line-break/><text:s text:c="2"/>Host<text:s text:c="4"/>-<text:s text:c="4"/>_dmarc<text:line-break/><text:s text:c="2"/>Answer<text:s text:c="2"/>-<text:s text:c="4"/>v=DMARC1; p=quarantine: rua=mailto;ukgreenn@therlowe.uk</text:p>
      <text:p text:style-name="Text_20_body"><text:line-break/>
<text:line-break/>
Open the Porkbun DNS page and enter the following:
<text:line-break/>
<text:line-break/>
<draw:frame draw:style-name="mediacenter" draw:name="9" text:anchor-type="paragraph" draw:z-index="9" svg:width="18.520833333333cm" style:rel-width="100%" svg:height="17.339688801227cm" style:rel-height="scale"><draw:image xlink:href="Pictures/75bf69d2bb89eda57e553d0c2d8a8803.png" xlink:type="simple" xlink:show="embed" xlink:actuate="onLoad"/></draw:frame>
<text:line-break/>
Again, you can now see the DMARC Record at the bottom of the DNS Page.
<text:line-break/>
<text:line-break/>
<draw:frame draw:style-name="mediacenter" draw:name="10" text:anchor-type="paragraph" draw:z-index="10" svg:width="18.520833333333cm" style:rel-width="100%" svg:height="16.625285202086cm" style:rel-height="scale"><draw:image xlink:href="Pictures/eaee02a755b5f49246255b83b340d561.png" xlink:type="simple" xlink:show="embed" xlink:actuate="onLoad"/></draw:frame>
<text:line-break/>
<text:line-break/>
<text:line-break/></text:p>
      <text:h text:style-name="Heading_20_4" text:outline-level="4"><text:bookmark-start text:name="__RefHeading___mx_records_10"/><text:bookmark-start text:name="mx_records"/>MX Records<text:bookmark-end text:name="__RefHeading___mx_records_10"/><text:bookmark-end text:name="mx_records"/></text:h>
      <text:p text:style-name="Text_20_body"><draw:frame draw:style-name="mediacenter" draw:name="11" text:anchor-type="paragraph" draw:z-index="11" svg:width="18.520833333333cm" style:rel-width="100%" svg:height="18.469905285671cm" style:rel-height="scale"><draw:image xlink:href="Pictures/5453b09fffe6fa8a7d7a71806c2293b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2:02</meta:creation-date>
    <dc:creator>Generated</dc:creator>
    <dc:date>2026-08-19T22::32:02</dc:date>
    <dc:language>en-US</dc:language>
    <meta:editing-cycles>1</meta:editing-cycles>
    <meta:editing-duration>PT0S</meta:editing-duration>
    <dc:title>new_domain_records_for_email</dc:title>
  </office:meta>
</office:document-meta>
</file>