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ysql"/><text:bookmark-start text:name="__RefHeading___mysql_1"/><text:bookmark-start text:name="mysql"/>MySQL<text:bookmark-end text:name="__RefHeading___mysql_1"/><text:bookmark-end text:name="mysql"/></text:h>
      <text:p text:style-name="Text_20_body"><text:line-break/>
This section is for any MySQL information I have gathered. The MySQL version that I am starting with is 2.x
<text:line-break/>
<text:line-break/></text:p>
      <text:p text:style-name="Text_20_body"><text:a xlink:type="simple" xlink:href="https://wiki.alanwalker.uk/doku.php?id=install_mysql_linux" text:style-name="Internet_20_link" text:visited-style-name="Visited_20_Internet_20_Link">Install MySQL Linux</text:a><text:line-break/>
<text:a xlink:type="simple" xlink:href="https://wiki.alanwalker.uk/doku.php?id=restart_mysql_service" text:style-name="Internet_20_link" text:visited-style-name="Visited_20_Internet_20_Link">Restart MySQL Service</text:a><text:line-break/>
<text:a xlink:type="simple" xlink:href="https://wiki.alanwalker.uk/doku.php?id=create_mysql_database" text:style-name="Internet_20_link" text:visited-style-name="Visited_20_Internet_20_Link">Create MySQL Database</text:a><text:line-break/>
<text:a xlink:type="simple" xlink:href="https://wiki.alanwalker.uk/doku.php?id=run_security_after_install" text:style-name="Internet_20_link" text:visited-style-name="Visited_20_Internet_20_Link">Run Security after Install</text:a><text:line-break/>
<text:a xlink:type="simple" xlink:href="https://wiki.alanwalker.uk/doku.php?id=backup_mysql_database_from_the_command_line" text:style-name="Internet_20_link" text:visited-style-name="Visited_20_Internet_20_Link">Backup MySQL Database From The Command Line</text:a><text:line-break/>
<text:a xlink:type="simple" xlink:href="https://wiki.alanwalker.uk/doku.php?id=restore_mysql_database_from_the_command_line" text:style-name="Internet_20_link" text:visited-style-name="Visited_20_Internet_20_Link">Restore MySQL Database From The Command Line</text:a><text:line-break/>
<text:a xlink:type="simple" xlink:href="https://wiki.alanwalker.uk/doku.php?id=backup_database_from_remote_server" text:style-name="Internet_20_link" text:visited-style-name="Visited_20_Internet_20_Link">Backup Database from Remote Server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3:28</meta:creation-date>
    <dc:creator>Generated</dc:creator>
    <dc:date>2026-08-20T20::03:28</dc:date>
    <dc:language>en-US</dc:language>
    <meta:editing-cycles>1</meta:editing-cycles>
    <meta:editing-duration>PT0S</meta:editing-duration>
    <dc:title>mysql</dc:title>
  </office:meta>
</office:document-meta>
</file>