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ebeb5c5abc47a84f9e8a39b2e46638.png"/>
  <manifest:file-entry manifest:media-type="image/png" manifest:full-path="Pictures/e7d0803deb568a8d39e4ae916ae2edcf.png"/>
  <manifest:file-entry manifest:media-type="image/png" manifest:full-path="Pictures/0c4d2c6ef6de126c9b3423b7dfd1dc7c.png"/>
  <manifest:file-entry manifest:media-type="image/png" manifest:full-path="Pictures/0279391291bd365b0f8768163ac4be19.png"/>
  <manifest:file-entry manifest:media-type="image/png" manifest:full-path="Pictures/51279234e3b01cb86132028878227346.png"/>
  <manifest:file-entry manifest:media-type="image/png" manifest:full-path="Pictures/bebc1d1c7aa3fd636c64d5bb6468fa0d.png"/>
  <manifest:file-entry manifest:media-type="image/png" manifest:full-path="Pictures/62cb32fbeb229463f1813741e895115d.png"/>
  <manifest:file-entry manifest:media-type="image/png" manifest:full-path="Pictures/9f0813b5abbe82517b036cc76cfe687e.png"/>
  <manifest:file-entry manifest:media-type="image/png" manifest:full-path="Pictures/477bb68c339872b55cdc52767792bec7.png"/>
  <manifest:file-entry manifest:media-type="image/png" manifest:full-path="Pictures/3800d77147b0aaef62e32f6f0a3e6bcd.png"/>
  <manifest:file-entry manifest:media-type="image/png" manifest:full-path="Pictures/85330ccaa1c2c266ae0581a8a452acca.png"/>
  <manifest:file-entry manifest:media-type="image/png" manifest:full-path="Pictures/56874813d29dc8a5bc71fd5ea0edaaf5.png"/>
  <manifest:file-entry manifest:media-type="image/png" manifest:full-path="Pictures/3dcc4941eca5fc93af6eff4e3430f3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ving_a_domain"/><text:bookmark-start text:name="__RefHeading___moving_a_domain_1"/><text:bookmark-start text:name="moving_a_domain"/>Moving a Domain<text:bookmark-end text:name="__RefHeading___moving_a_domain_1"/><text:bookmark-end text:name="moving_a_domain"/></text:h>
      <text:p text:style-name="Text_20_body"><text:span text:style-name="">Jul 2024</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When I started using domains, they were cheap, circa £2-£3 per year (for .co.uk) and this meant you could have lots of domains for relatively small amounts of money. These days sadly some domain registrars have become super expensive.
<text:line-break/>
<text:line-break/>
The domain provider I used (LCN) now costs nearly £30 every 2  years for a .co.uk (you can get some introductory offers, but they don't last). To combat this I moved some of my domains to google domains, and let the rest expire. this halved my yearly costs. However, after moving all my domains, in just a few short months google decided they didn't want to do domain hosting anymore (this was late 2023/early 2024) and they gave all of my domains to Squarespace, another really expensive provider.
<text:line-break/>
<text:line-break/>
Time to move all my domains again :( A friend of my recommended a company call Porkbun <text:a xlink:type="simple" xlink:href="https://porkbun.com/#" text:style-name="Internet_20_link" text:visited-style-name="Visited_20_Internet_20_Link">Porkbun</text:a>, yes a very odd name but they really are very good.
<text:line-break/>
<text:line-break/>
Porkbun are half the cost of google domains as well, so win win for me, they are under £5 per year for .co.uk as of July 2024.
<text:line-break/>
<text:line-break/>
The issue is that I have to do this periodically, with many years in-between, and I forget how this all works, so I am documenting it here.
<text:line-break/></text:p>
      <text:p text:style-name="Horizontal_20_Line"/>
      <text:h text:style-name="Heading_20_3" text:outline-level="3"><text:bookmark-start text:name="__RefHeading___moving_a_domain_3"/><text:bookmark-start text:name="moving_a_domain1"/>Moving a Domain<text:bookmark-end text:name="__RefHeading___moving_a_domain_3"/><text:bookmark-end text:name="moving_a_domain1"/></text:h>
      <text:p text:style-name="Text_20_body">The process is very simple, but finding the relevant 'pages' on each domain provider could be a challenge, what I am showing here is the process of moving a domain from LCN.com to Porkbun.com. This will differ with other providers, but the steps will be mainly the same.
<text:line-break/>
<text:line-break/></text:p>
      <text:h text:style-name="Heading_20_4" text:outline-level="4"><text:bookmark-start text:name="__RefHeading___step_1_-_porkbun_4"/><text:bookmark-start text:name="step_1_-_porkbun"/>Step 1 - Porkbun<text:bookmark-end text:name="__RefHeading___step_1_-_porkbun_4"/><text:bookmark-end text:name="step_1_-_porkbun"/></text:h>
      <text:p text:style-name="Text_20_body">I am making the assumption that you have a Porkbun account already, so if you do, login to Porkbun now. Just as an FYI, companies love redesigning their websites, so some of these menus might have moved.
<text:line-break/>
<text:line-break/>
Find the account dropdown at the top right of the page.
<text:line-break/>
<text:line-break/>
<draw:frame draw:style-name="mediacenter" draw:name="0" text:anchor-type="paragraph" draw:z-index="0" svg:width="6.6145833333333cm" style:rel-width="100%" svg:height="9.4686535493827cm" style:rel-height="scale"><draw:image xlink:href="Pictures/1febeb5c5abc47a84f9e8a39b2e46638.png" xlink:type="simple" xlink:show="embed" xlink:actuate="onLoad"/></draw:frame>
<text:line-break/>
Select the menu Add <text:span text:style-name="">External Domain</text:span>.
<text:line-break/>
<text:line-break/>
This will show the following page:
<text:line-break/>
<text:line-break/>
<draw:frame draw:style-name="mediacenter" draw:name="1" text:anchor-type="paragraph" draw:z-index="1" svg:width="7.9375cm" style:rel-width="100%" svg:height="13.102145045965cm" style:rel-height="scale"><draw:image xlink:href="Pictures/e7d0803deb568a8d39e4ae916ae2edcf.png" xlink:type="simple" xlink:show="embed" xlink:actuate="onLoad"/></draw:frame>
<text:line-break/>
<text:line-break/>
Enter the <text:span text:style-name="">domain name</text:span> you wish to transfer then select <text:span text:style-name="">Submit and Verify</text:span>.
<text:line-break/>
<text:line-break/>
You will see a short message about adding a record to you existing domain, this basically stops people stealing domains they have no control of.
<text:line-break/>
<text:line-break/>
<draw:frame draw:style-name="mediacenter" draw:name="2" text:anchor-type="paragraph" draw:z-index="2" svg:width="6.6145833333333cm" style:rel-width="100%" svg:height="2.2861879553734cm" style:rel-height="scale"><draw:image xlink:href="Pictures/0c4d2c6ef6de126c9b3423b7dfd1dc7c.png" xlink:type="simple" xlink:show="embed" xlink:actuate="onLoad"/></draw:frame>
<text:line-break/>
<text:line-break/>
Click <text:span text:style-name="">OK</text:span> to close this message.
<text:line-break/>
<text:line-break/>
You will be taken back to the page where you entered your domain name - <text:span text:style-name="">DO NOT CLICK SUMBIT &amp; VERIFY, IT WILL FAIL!</text:span>
<text:line-break/>
<text:line-break/>
<draw:frame draw:style-name="mediacenter" draw:name="3" text:anchor-type="paragraph" draw:z-index="3" svg:width="10.583333333333cm" svg:height="20.949696279423cm"><draw:image xlink:href="Pictures/0279391291bd365b0f8768163ac4be19.png" xlink:type="simple" xlink:show="embed" xlink:actuate="onLoad"/></draw:frame>
<text:line-break/>
<text:line-break/>
In the red box I have highlighted, there is some text you need to create a record in your current domain provider (LCN in my case).
<text:line-break/>
<text:line-break/></text:p>
      <text:h text:style-name="Heading_20_4" text:outline-level="4"><text:bookmark-start text:name="__RefHeading___step_2_-_lcn_or_your_current_domain_provider_5"/><text:bookmark-start text:name="step_2_-_lcn_or_your_current_domain_provider"/>Step 2 - LCN (or  your current domain provider)<text:bookmark-end text:name="__RefHeading___step_2_-_lcn_or_your_current_domain_provider_5"/><text:bookmark-end text:name="step_2_-_lcn_or_your_current_domain_provider"/></text:h>
      <text:p text:style-name="Text_20_body">The text in that red box is telling you to create a new record in you domains settings on your current domain provider, the domain provider that you are leaving in other words.
<text:line-break/>
<text:line-break/>
<draw:frame draw:style-name="mediacenter" draw:name="4" text:anchor-type="paragraph" draw:z-index="4" svg:width="10.583333333333cm" svg:height="1.7410405872193cm"><draw:image xlink:href="Pictures/51279234e3b01cb86132028878227346.png" xlink:type="simple" xlink:show="embed" xlink:actuate="onLoad"/></draw:frame>
<text:line-break/>
<text:line-break/>
As we can see above, we have to create a <text:span text:style-name="">TXT</text:span> record with the name <text:span text:style-name="">bun-verify</text:span> and a result of <text:span text:style-name="">'long string'</text:span> the string changes each time you attempt a transfer.
<text:line-break/>
<text:line-break/>
Go to the DNS settings of your current provider and create the record, in LCN it looks like below.
<text:line-break/>
<text:line-break/>
<draw:frame draw:style-name="mediacenter" draw:name="5" text:anchor-type="paragraph" draw:z-index="5" svg:width="13.229166666667cm" svg:height="5.090804973822cm"><draw:image xlink:href="Pictures/bebc1d1c7aa3fd636c64d5bb6468fa0d.png" xlink:type="simple" xlink:show="embed" xlink:actuate="onLoad"/></draw:frame>
<text:line-break/>
<text:line-break/>
<text:span text:style-name="Strong_20_Emphasis"><text:span text:style-name="">Make a note of any existing A/MX/TXT/CNAME etc records, because they don't generally transfer over and once you do the transfer you will lose access to this page.</text:span></text:span>
<text:line-break/>
<text:line-break/></text:p>
      <text:h text:style-name="Heading_20_4" text:outline-level="4"><text:bookmark-start text:name="__RefHeading___step_3_-_mxtoolbox.com_6"/><text:bookmark-start text:name="step_3_-_mxtoolbox.com"/>Step 3 - MXToolBox.com<text:bookmark-end text:name="__RefHeading___step_3_-_mxtoolbox.com_6"/><text:bookmark-end text:name="step_3_-_mxtoolbox.com"/></text:h>
      <text:p text:style-name="Text_20_body">Open another browser and head on over to <text:a xlink:type="simple" xlink:href="http://www.mxtoolbox.com" text:style-name="Internet_20_link" text:visited-style-name="Visited_20_Internet_20_Link">mxtoolbox.com</text:a>
<text:line-break/>
<text:line-break/>
<draw:frame draw:style-name="mediacenter" draw:name="6" text:anchor-type="paragraph" draw:z-index="6" svg:width="15.875cm" svg:height="7.2333669354839cm"><draw:image xlink:href="Pictures/62cb32fbeb229463f1813741e895115d.png" xlink:type="simple" xlink:show="embed" xlink:actuate="onLoad"/></draw:frame>
<text:line-break/>
<text:line-break/>
Enter the <text:span text:style-name="">domain name</text:span> you are using (nlowe.co.uk in this example) and then click the <text:span text:style-name="">MX Lookup</text:span> button.
<text:line-break/>
<text:line-break/>
Now enter the txt record and domain in the first box, so for me that was <text:span text:style-name="">bun-verify</text:span> and <text:span text:style-name="">nlowe.co.uk</text:span>, this makes up the complte record of <text:span text:style-name="">bun-verify.nlowe.co.uk</text:span>.
<text:line-break/>
<text:line-break/>
<draw:frame draw:style-name="mediacenter" draw:name="7" text:anchor-type="paragraph" draw:z-index="7" svg:width="23.8125cm" style:rel-width="100%" svg:height="8.2923759228876cm" style:rel-height="scale"><draw:image xlink:href="Pictures/9f0813b5abbe82517b036cc76cfe687e.png" xlink:type="simple" xlink:show="embed" xlink:actuate="onLoad"/></draw:frame>
<text:line-break/>
<text:line-break/>
Set the orange box to the right to <text:span text:style-name="">TXT Lookup</text:span> and click that box.
<text:line-break/>
<text:line-break/>
You will now see below the TXT record is verified with the information you entered. This is important because Porkbun will run this test, and if it is not correct the test will fail and the transfer will fail and that long record string will change and you will have to start the process again.
<text:line-break/>
<text:line-break/></text:p>
      <text:h text:style-name="Heading_20_4" text:outline-level="4"><text:bookmark-start text:name="__RefHeading___step_4_-_porkbun_7"/><text:bookmark-start text:name="step_4_-_porkbun"/>Step 4 - Porkbun<text:bookmark-end text:name="__RefHeading___step_4_-_porkbun_7"/><text:bookmark-end text:name="step_4_-_porkbun"/></text:h>
      <text:p text:style-name="Text_20_body">Now you can click Submit and Verify from the page below:
<text:line-break/>
<text:line-break/>
<draw:frame draw:style-name="mediacenter" draw:name="8" text:anchor-type="paragraph" draw:z-index="8" svg:width="10.583333333333cm" svg:height="20.949696279423cm"><draw:image xlink:href="Pictures/0279391291bd365b0f8768163ac4be19.png" xlink:type="simple" xlink:show="embed" xlink:actuate="onLoad"/></draw:frame>
<text:line-break/>
<text:line-break/>
This will add the domain to your Porkbun account.
<text:line-break/>
<text:line-break/>
<draw:frame draw:style-name="mediacenter" draw:name="9" text:anchor-type="paragraph" draw:z-index="9" svg:width="18.520833333333cm" style:rel-width="100%" svg:height="7.2909617794486cm" style:rel-height="scale"><draw:image xlink:href="Pictures/477bb68c339872b55cdc52767792bec7.png" xlink:type="simple" xlink:show="embed" xlink:actuate="onLoad"/></draw:frame>
<text:line-break/>
<text:line-break/>
There are two things to notice here:
<text:line-break/>
<text:line-break/>
1. There is a warning tell you that the domain is not registered with Porkbun.
<text:line-break/>
2. There are no management icons due to this.
<text:line-break/>
<text:line-break/>
<draw:frame draw:style-name="mediacenter" draw:name="10" text:anchor-type="paragraph" draw:z-index="10" svg:width="18.520833333333cm" style:rel-width="100%" svg:height="4.2972495318352cm" style:rel-height="scale"><draw:image xlink:href="Pictures/3800d77147b0aaef62e32f6f0a3e6bcd.png" xlink:type="simple" xlink:show="embed" xlink:actuate="onLoad"/></draw:frame>
<text:line-break/>
<text:line-break/></text:p>
      <text:h text:style-name="Heading_20_4" text:outline-level="4"><text:bookmark-start text:name="__RefHeading___step_5_-_lcn_8"/><text:bookmark-start text:name="step_5_-_lcn"/>Step 5 - LCN<text:bookmark-end text:name="__RefHeading___step_5_-_lcn_8"/><text:bookmark-end text:name="step_5_-_lcn"/></text:h>
      <text:p text:style-name="Text_20_body">Back to LCN (or whoever your original provider is)
The last step here is to change the <text:span text:style-name="">IPS tag</text:span> (or Nominet tag as LCN call it). This will be under the DNS Settings
<text:line-break/>
<text:line-break/>
<draw:frame draw:style-name="mediacenter" draw:name="11" text:anchor-type="paragraph" draw:z-index="11" svg:width="13.229166666667cm" svg:height="17.275350370981cm"><draw:image xlink:href="Pictures/85330ccaa1c2c266ae0581a8a452acca.png" xlink:type="simple" xlink:show="embed" xlink:actuate="onLoad"/></draw:frame>
<text:line-break/>
<text:line-break/>
Click the <text:span text:style-name="">Change Nominet Tag</text:span> link.
<text:line-break/>
<text:line-break/>
<draw:frame draw:style-name="mediacenter" draw:name="12" text:anchor-type="paragraph" draw:z-index="12" svg:width="13.229166666667cm" svg:height="9.8165816326531cm"><draw:image xlink:href="Pictures/56874813d29dc8a5bc71fd5ea0edaaf5.png" xlink:type="simple" xlink:show="embed" xlink:actuate="onLoad"/></draw:frame>
<text:line-break/>
<text:line-break/>
Enter the new <text:span text:style-name="">Nominet Tag PORKBUN</text:span> all in caps (or the tag of the provider you want to use if you are not using Porkbun)
<text:line-break/>
<text:line-break/>
You do have to put something in the Reason for transferring box, I always put something about the cost.
<text:line-break/>
<text:line-break/>
Click <text:span text:style-name="">Proceed</text:span>.
<text:line-break/>
<text:line-break/>
You should be done with your old domain provider at this point.
<text:line-break/>
<text:line-break/></text:p>
      <text:h text:style-name="Heading_20_4" text:outline-level="4"><text:bookmark-start text:name="__RefHeading___step_6_-_porkbun_9"/><text:bookmark-start text:name="step_6_-_porkbun"/>Step 6 - Porkbun<text:bookmark-end text:name="__RefHeading___step_6_-_porkbun_9"/><text:bookmark-end text:name="step_6_-_porkbun"/></text:h>
      <text:p text:style-name="Text_20_body">When transferring domains from LCN for me this has typically taken around 5-10 minutes, but be aware this could take up to 48 hours.
<text:line-break/>
<text:line-break/>
If you check your domain page in Porkbun now (you might need to refresh your browser) you can see the black tag on the left has gone and you now have some green icons.
<text:line-break/>
<text:line-break/>
<draw:frame draw:style-name="mediacenter" draw:name="13" text:anchor-type="paragraph" draw:z-index="13" svg:width="21.166666666667cm" style:rel-width="100%" svg:height="4.007958287596cm" style:rel-height="scale"><draw:image xlink:href="Pictures/3dcc4941eca5fc93af6eff4e3430f344.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9:33</meta:creation-date>
    <dc:creator>Generated</dc:creator>
    <dc:date>2026-08-19T23::19:33</dc:date>
    <dc:language>en-US</dc:language>
    <meta:editing-cycles>1</meta:editing-cycles>
    <meta:editing-duration>PT0S</meta:editing-duration>
    <dc:title>moving_a_domain</dc:title>
  </office:meta>
</office:document-meta>
</file>