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28f8fec3b34ea9f021c0d504ade8c76.jpg"/>
  <manifest:file-entry manifest:media-type="image/jpeg" manifest:full-path="Pictures/9f4aab9bd2c64b0438ff49772b556fec.jpg"/>
  <manifest:file-entry manifest:media-type="image/jpeg" manifest:full-path="Pictures/2a2bb64d2c8ac5f897d50bd559fec07e.jpg"/>
  <manifest:file-entry manifest:media-type="image/jpeg" manifest:full-path="Pictures/b58c81cec6927a1d123f348d5e9bd071.jpg"/>
  <manifest:file-entry manifest:media-type="image/jpeg" manifest:full-path="Pictures/bf94282b3345399a5e0336b0b795e5a2.jpg"/>
  <manifest:file-entry manifest:media-type="image/jpeg" manifest:full-path="Pictures/a56d914756d07b1f1cff726d178de46b.jpg"/>
  <manifest:file-entry manifest:media-type="image/jpeg" manifest:full-path="Pictures/6194dbd986f89a83ab0c0dd0d087cbca.jpg"/>
  <manifest:file-entry manifest:media-type="image/jpeg" manifest:full-path="Pictures/ca816781f23216fc67e2ac99822577b6.jpg"/>
  <manifest:file-entry manifest:media-type="image/jpeg" manifest:full-path="Pictures/1b4c8eda3ce5aa67cbbbec4d9ca57288.jpg"/>
  <manifest:file-entry manifest:media-type="image/jpeg" manifest:full-path="Pictures/bd28d9e9e7365c29b711798df365fd54.jpg"/>
  <manifest:file-entry manifest:media-type="image/jpeg" manifest:full-path="Pictures/2d5fa992e8fc44f5f649a50430a2f0f4.jpg"/>
  <manifest:file-entry manifest:media-type="image/jpeg" manifest:full-path="Pictures/79f82e78348b7660f8ac4d0f7ea06014.jpg"/>
  <manifest:file-entry manifest:media-type="image/jpeg" manifest:full-path="Pictures/71922b16789f41d6109032213dca1442.jpg"/>
  <manifest:file-entry manifest:media-type="image/jpeg" manifest:full-path="Pictures/581e0c48925c739fa74410d9599eb185.jpg"/>
  <manifest:file-entry manifest:media-type="image/jpeg" manifest:full-path="Pictures/29edee2dc0cf4a57e2bdde231807da8f.jpg"/>
  <manifest:file-entry manifest:media-type="image/jpeg" manifest:full-path="Pictures/e73921d10f00940efb56afab12b66c7b.jpg"/>
  <manifest:file-entry manifest:media-type="image/jpeg" manifest:full-path="Pictures/268ce88e16a53a41e9ed001d4df8ed8a.jpg"/>
  <manifest:file-entry manifest:media-type="image/jpeg" manifest:full-path="Pictures/18a032dbd1f7a00f7f147879cb75b8c9.jpg"/>
  <manifest:file-entry manifest:media-type="image/jpeg" manifest:full-path="Pictures/ecd7e1f72c732f6ebc22e942a0f6b154.jpg"/>
  <manifest:file-entry manifest:media-type="image/jpeg" manifest:full-path="Pictures/38328b791c3ade20fc1118e3052a2719.jpg"/>
  <manifest:file-entry manifest:media-type="image/jpeg" manifest:full-path="Pictures/da61f893d28fc35a92e50647fd77e2d1.jpg"/>
  <manifest:file-entry manifest:media-type="image/jpeg" manifest:full-path="Pictures/6ca0e98134ef83aae20c8996f3b353ea.jpg"/>
  <manifest:file-entry manifest:media-type="image/jpeg" manifest:full-path="Pictures/0f9e931ad47a0510428c56a7a3b2a218.jpg"/>
  <manifest:file-entry manifest:media-type="image/jpeg" manifest:full-path="Pictures/f2ae32e9cbfd6120e5a848b6647f934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ve_ec2_instance"/><text:bookmark-start text:name="__RefHeading___move_ec2_instance_1"/><text:bookmark-start text:name="move_ec2_instance"/>Move EC2 Instance<text:bookmark-end text:name="__RefHeading___move_ec2_instance_1"/><text:bookmark-end text:name="move_ec2_instance"/></text:h>
      <text:p text:style-name="Text_20_body"><text:span text:style-name="">Jun 2017</text:span>
<text:line-break/>
<text:line-break/>
<text:span text:style-name="">This page is not complete, please check back in a short time for the full guide.</text:span></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There are a couple of reasons you might want to move your EC2 Instance. The first is that you want to host your EC2 Instance in a location closest to your users. The second is that (like me) you setup your first EC2 instance, got it all running, then realised that your server is several thousand miles away, so now you want it hosted in your region.
<text:line-break/>
<text:line-break/>
There are probably more reasons that that, but these are the main two that spring to mind. This tutorial shows you how to move your EC2 instance (or indeed just create a local copy that will be useful for redundancy purposes) to another zone.
<text:line-break/>
<text:line-break/>
Please bear in mind, if you are using the Free Tier system, that you will need enough available space (you get 30GB free) and that you will be running two instances, albeit for a short time, so this could potentially cost you a few pennies, if we we are talking about less than an hour it might not incur any charges.
<text:line-break/>
<text:line-break/></text:p>
      <text:p text:style-name="Horizontal_20_Line"/>
      <text:h text:style-name="Heading_20_3" text:outline-level="3"><text:bookmark-start text:name="__RefHeading___move_ec2_instance_3"/><text:bookmark-start text:name="move_ec2_instance1"/>Move EC2 Instance<text:bookmark-end text:name="__RefHeading___move_ec2_instance_3"/><text:bookmark-end text:name="move_ec2_instance1"/></text:h>
      <text:p text:style-name="Text_20_body"><text:line-break/>
Login to the AWS Console and navigate to your EC2 Instance.
<text:line-break/>
<text:line-break/>
<draw:frame draw:style-name="mediacenter" draw:name="0" text:anchor-type="paragraph" draw:z-index="0" svg:width="23.8125cm" style:rel-width="100%" svg:height="12.0798828125cm" style:rel-height="scale"><draw:image xlink:href="Pictures/428f8fec3b34ea9f021c0d504ade8c76.jpg" xlink:type="simple" xlink:show="embed" xlink:actuate="onLoad"/></draw:frame>
<text:line-break/>
In the example above it can be see that my <text:span text:style-name="">EC2 Instance</text:span> is in the <text:span text:style-name="">Availability Zone (AZ)</text:span> <text:span text:style-name="">us-east-2c</text:span>. I am in England, so I really need a closer AZ to where I am.
<text:line-break/>
<text:line-break/>
The reality is that we can't move the EC2 Instance, we need to make a copy, then use that to create a new EC2 instance in a different AZ. The new EC2 Instance will be an exact copy of the original, so everything will work exactly the same as it did before, only a little faster.
<text:line-break/>
<text:line-break/>
<text:span text:style-name="">Amazon Machine Image</text:span> or <text:span text:style-name="">AMI</text:span>.
<text:line-break/>
<text:line-break/>
To create an AMI, select the <text:span text:style-name="">Actions</text:span> button.
<text:line-break/>
<text:line-break/>
<draw:frame draw:style-name="mediacenter" draw:name="1" text:anchor-type="paragraph" draw:z-index="1" svg:width="23.8125cm" style:rel-width="100%" svg:height="3.720703125cm" style:rel-height="scale"><draw:image xlink:href="Pictures/9f4aab9bd2c64b0438ff49772b556fec.jpg" xlink:type="simple" xlink:show="embed" xlink:actuate="onLoad"/></draw:frame>
<text:line-break/>
From the pop out list select <text:span text:style-name="">Image</text:span> then <text:span text:style-name="">Create image</text:span>.
<text:line-break/>
<text:line-break/>
The Create Image page will open.
<text:line-break/>
<text:line-break/>
<draw:frame draw:style-name="mediacenter" draw:name="2" text:anchor-type="paragraph" draw:z-index="2" svg:width="23.8125cm" style:rel-width="100%" svg:height="12.304409385113cm" style:rel-height="scale"><draw:image xlink:href="Pictures/2a2bb64d2c8ac5f897d50bd559fec07e.jpg" xlink:type="simple" xlink:show="embed" xlink:actuate="onLoad"/></draw:frame>
<text:line-break/>
Enter the following information:
<text:line-break/>
<text:line-break/>
<text:span text:style-name="Strong_20_Emphasis">Image name:</text:span>           A simple name to identify the image.
<text:span text:style-name="Strong_20_Emphasis">Image description:</text:span>    A description for the image.
<text:span text:style-name="Strong_20_Emphasis">No Reboot:</text:span>            If you tick this, the Image may have issues, best to allow reboot if possible.
<text:line-break/>
<text:line-break/>
<text:span text:style-name="Strong_20_Emphasis">Size GiB:</text:span>             Size of storage for image (I went with the default)
<text:span text:style-name="Strong_20_Emphasis">Volume Type:</text:span>          Magnetic, don't need SSD for simple storage.
<text:line-break/>
<text:line-break/>
Select <text:span text:style-name="">Create Image</text:span>.
<text:line-break/></text:p>
      <text:p text:style-name="Horizontal_20_Line"/>
      <text:p text:style-name="Text_20_body"><text:span text:style-name="">WARNING!:</text:span> Now I know I go on about this, but the space you use, might not be free. Remember you get 30GB free. If you exceed that you start to pay per hour. Even if you do exceed it, you will finish this process in about 20-30 minutes, and can delete this AMI, so your costs again should be no more than a few pence, if anything at all.</text:p>
      <text:p text:style-name="Horizontal_20_Line"/>
      <text:p text:style-name="Text_20_body">When you select the <text:span text:style-name="">Create Image</text:span> button, you will see a confirmation window.
<text:line-break/>
<text:line-break/>
<draw:frame draw:style-name="mediacenter" draw:name="3" text:anchor-type="paragraph" draw:z-index="3" svg:width="15.875cm" svg:height="4.7167405764967cm"><draw:image xlink:href="Pictures/b58c81cec6927a1d123f348d5e9bd071.jpg" xlink:type="simple" xlink:show="embed" xlink:actuate="onLoad"/></draw:frame>
<text:line-break/>
Just accept the message by selecting <text:span text:style-name="">Close</text:span>.
<text:line-break/>
<text:line-break/>
The <text:span text:style-name="">AMI Status</text:span> will change to <text:span text:style-name="">Pending</text:span>.
<text:line-break/>
<text:line-break/>
<draw:frame draw:style-name="mediacenter" draw:name="4" text:anchor-type="paragraph" draw:z-index="4" svg:width="23.8125cm" style:rel-width="100%" svg:height="4.4189427600627cm" style:rel-height="scale"><draw:image xlink:href="Pictures/bf94282b3345399a5e0336b0b795e5a2.jpg" xlink:type="simple" xlink:show="embed" xlink:actuate="onLoad"/></draw:frame>
<text:line-break/>
<text:line-break/>
For my EC2 Instance, the AMI creation took around 5 Minutes. I have an EC2 that has an 8Gb Magnetic store, this store is about 80% full.
<text:line-break/>
<text:line-break/>
After the AMI Creation is complete, the status will change to <text:span text:style-name="">available</text:span>.
<text:line-break/>
<text:line-break/>
<draw:frame draw:style-name="mediacenter" draw:name="5" text:anchor-type="paragraph" draw:z-index="5" svg:width="23.8125cm" style:rel-width="100%" svg:height="4.364588772846cm" style:rel-height="scale"><draw:image xlink:href="Pictures/a56d914756d07b1f1cff726d178de46b.jpg" xlink:type="simple" xlink:show="embed" xlink:actuate="onLoad"/></draw:frame>
<text:line-break/>
This is the back process complete.
<text:line-break/>
<text:line-break/>
Next we need to make the AMI available in our new region (AZ).
<text:line-break/>
<text:line-break/>
<draw:frame draw:style-name="mediacenter" draw:name="6" text:anchor-type="paragraph" draw:z-index="6" svg:width="23.8125cm" style:rel-width="100%" svg:height="4.4018929503916cm" style:rel-height="scale"><draw:image xlink:href="Pictures/6194dbd986f89a83ab0c0dd0d087cbca.jpg" xlink:type="simple" xlink:show="embed" xlink:actuate="onLoad"/></draw:frame>
<text:line-break/>
Select <text:span text:style-name="">Actions</text:span>, then <text:span text:style-name="">Copy AMI</text:span>.
<text:line-break/>
<text:line-break/>
The Copy AMI page will open.
<text:line-break/>
<text:line-break/>
<draw:frame draw:style-name="mediacenter" draw:name="7" text:anchor-type="paragraph" draw:z-index="7" svg:width="15.875cm" svg:height="10.034698996656cm"><draw:image xlink:href="Pictures/ca816781f23216fc67e2ac99822577b6.jpg" xlink:type="simple" xlink:show="embed" xlink:actuate="onLoad"/></draw:frame>
<text:line-break/>
We have to make some initial choices here:
<text:line-break/>
<text:line-break/>
<text:span text:style-name="Strong_20_Emphasis">Destination Region:</text:span>    This is the new AZ for your EC2 Instance (I want it in London)
<text:span text:style-name="Strong_20_Emphasis">Name:</text:span>                  A name to identify the copied AMI (you will need this, so make it obvious)
<text:line-break/>
<text:line-break/>
Select <text:span text:style-name="">Copy AMI</text:span>.
<text:line-break/>
<text:line-break/>
A Copy AMI Confirmation window will open.
<text:line-break/>
<text:line-break/>
<draw:frame draw:style-name="mediacenter" draw:name="8" text:anchor-type="paragraph" draw:z-index="8" svg:width="15.875cm" svg:height="10.034698996656cm"><draw:image xlink:href="Pictures/ca816781f23216fc67e2ac99822577b6.jpg" xlink:type="simple" xlink:show="embed" xlink:actuate="onLoad"/></draw:frame>
<text:line-break/>
Select <text:span text:style-name="">Done</text:span>.
<text:line-break/>
<text:line-break/>
This also took around 5 minutes to complete for my EC2 Instance.
<text:line-break/>
<text:line-break/>
Before you continue, it is very important to ensure that you are now working in the correct AZ (Availability Zone).
<text:line-break/>
<text:line-break/>
<draw:frame draw:style-name="mediacenter" draw:name="9" text:anchor-type="paragraph" draw:z-index="9" svg:width="23.8125cm" style:rel-width="100%" svg:height="4.9215814196242cm" style:rel-height="scale"><draw:image xlink:href="Pictures/1b4c8eda3ce5aa67cbbbec4d9ca57288.jpg" xlink:type="simple" xlink:show="embed" xlink:actuate="onLoad"/></draw:frame>
<text:line-break/>
In the top right of the web interface, ensure you see your zone.
<text:line-break/>
<text:line-break/>
Before you continue, ensure that the status for the AMI is <text:span text:style-name="">available</text:span>. What you have just done is to copy the AMI you created in your original AZ, and put it in the AZ where you want the new EC2 Instance to reside.
<text:line-break/>
<text:line-break/>
when the AMI is available, select <text:span text:style-name="">Actions</text:span>.
<text:line-break/>
<text:line-break/>
<draw:frame draw:style-name="mediacenter" draw:name="10" text:anchor-type="paragraph" draw:z-index="10" svg:width="23.8125cm" style:rel-width="100%" svg:height="4.842165446942cm" style:rel-height="scale"><draw:image xlink:href="Pictures/bd28d9e9e7365c29b711798df365fd54.jpg" xlink:type="simple" xlink:show="embed" xlink:actuate="onLoad"/></draw:frame>
<text:line-break/>
From the menu, select <text:span text:style-name="">Launch</text:span>.
<text:line-break/>
<text:line-break/>
What launch does, it to take you through an identical process to when you create a new EC2 Instance.
<text:line-break/>
<text:line-break/>
<draw:frame draw:style-name="mediacenter" draw:name="11" text:anchor-type="paragraph" draw:z-index="11" svg:width="23.8125cm" style:rel-width="100%" svg:height="12.055078125cm" style:rel-height="scale"><draw:image xlink:href="Pictures/2d5fa992e8fc44f5f649a50430a2f0f4.jpg" xlink:type="simple" xlink:show="embed" xlink:actuate="onLoad"/></draw:frame>
<text:line-break/>
Chose an instance type, select <text:span text:style-name="">t2micro</text:span> (free tier) and then select Next: <text:span text:style-name="">Configure Instance Details</text:span>.
<text:line-break/>
<text:line-break/>
<text:span text:style-name="Strong_20_Emphasis">Configure Instance Details.</text:span>
<text:line-break/>
<text:line-break/>
<draw:frame draw:style-name="mediacenter" draw:name="12" text:anchor-type="paragraph" draw:z-index="12" svg:width="23.8125cm" style:rel-width="100%" svg:height="12.055078125cm" style:rel-height="scale"><draw:image xlink:href="Pictures/79f82e78348b7660f8ac4d0f7ea06014.jpg" xlink:type="simple" xlink:show="embed" xlink:actuate="onLoad"/></draw:frame>
<text:line-break/>
Unless you have a good reason, there are no changes required here. Select <text:span text:style-name="">Next: Add Storage</text:span>.
<text:line-break/>
<text:line-break/>
<text:span text:style-name="Strong_20_Emphasis">Add Storage.</text:span>
<text:line-break/>
<text:line-break/>
<draw:frame draw:style-name="mediacenter" draw:name="13" text:anchor-type="paragraph" draw:z-index="13" svg:width="23.8125cm" style:rel-width="100%" svg:height="12.055078125cm" style:rel-height="scale"><draw:image xlink:href="Pictures/71922b16789f41d6109032213dca1442.jpg" xlink:type="simple" xlink:show="embed" xlink:actuate="onLoad"/></draw:frame>
<text:line-break/>
I normally accept the defaults here, but I do change from SSD to Magnetic. Select <text:span text:style-name="">Next: Add Tags</text:span>.
<text:line-break/>
<text:line-break/>
<text:span text:style-name="Strong_20_Emphasis">Add Tags.</text:span>
<text:line-break/>
<text:line-break/>
<draw:frame draw:style-name="mediacenter" draw:name="14" text:anchor-type="paragraph" draw:z-index="14" svg:width="23.8125cm" style:rel-width="100%" svg:height="12.0302734375cm" style:rel-height="scale"><draw:image xlink:href="Pictures/581e0c48925c739fa74410d9599eb185.jpg" xlink:type="simple" xlink:show="embed" xlink:actuate="onLoad"/></draw:frame>
<text:line-break/>
Nothing to do here, select <text:span text:style-name="">Next:Configure Security Group</text:span>.
<text:line-break/>
<text:line-break/>
<text:span text:style-name="Strong_20_Emphasis">Configure Security Group</text:span>
<text:line-break/>
<text:line-break/>
<draw:frame draw:style-name="mediacenter" draw:name="15" text:anchor-type="paragraph" draw:z-index="15" svg:width="23.8125cm" style:rel-width="100%" svg:height="12.055078125cm" style:rel-height="scale"><draw:image xlink:href="Pictures/29edee2dc0cf4a57e2bdde231807da8f.jpg" xlink:type="simple" xlink:show="embed" xlink:actuate="onLoad"/></draw:frame>
<text:line-break/>
Here we have to open any ports that we were using for the instance we copied earlier. I was using port 80 as my EC2 Instance was a web server.
<text:line-break/>
<text:line-break/>
Add any relevant ports then select <text:span text:style-name="">Review and Launch</text:span>.
<text:line-break/>
<text:line-break/>
You will get a warning about storage.
<text:line-break/>
<text:line-break/>
<draw:frame draw:style-name="mediacenter" draw:name="16" text:anchor-type="paragraph" draw:z-index="16" svg:width="15.875cm" svg:height="10.621734397678cm"><draw:image xlink:href="Pictures/e73921d10f00940efb56afab12b66c7b.jpg" xlink:type="simple" xlink:show="embed" xlink:actuate="onLoad"/></draw:frame>
<text:line-break/>
Because we selected magnetic, we see this page. I have been using magnetic for a few weeks and have not yet incurred any costs.
<text:line-break/>
<text:line-break/>
Select <text:span text:style-name="">Next</text:span>.
<text:line-break/>
<text:line-break/>
After all the settings pages you will see a <text:span text:style-name="Strong_20_Emphasis">confirmation page</text:span>.
<text:line-break/>
<text:line-break/>
<draw:frame draw:style-name="mediacenter" draw:name="17" text:anchor-type="paragraph" draw:z-index="17" svg:width="23.8125cm" style:rel-width="100%" svg:height="12.06748046875cm" style:rel-height="scale"><draw:image xlink:href="Pictures/268ce88e16a53a41e9ed001d4df8ed8a.jpg" xlink:type="simple" xlink:show="embed" xlink:actuate="onLoad"/></draw:frame>
<text:line-break/>
Select <text:span text:style-name="">Launch</text:span>.
<text:line-break/>
<text:line-break/>
Because this is a new EC2 Instance, we need to create a new Key Pair.
<text:line-break/>
<text:line-break/>
<draw:frame draw:style-name="mediacenter" draw:name="18" text:anchor-type="paragraph" draw:z-index="18" svg:width="15.875cm" svg:height="11.646189458689cm"><draw:image xlink:href="Pictures/18a032dbd1f7a00f7f147879cb75b8c9.jpg" xlink:type="simple" xlink:show="embed" xlink:actuate="onLoad"/></draw:frame>
<text:line-break/>
Select <text:span text:style-name="">Create a new key pair</text:span> and enter a <text:span text:style-name="">Key pair name</text:span>.
<text:line-break/>
<text:line-break/>
Select <text:span text:style-name="">Download Key Pair</text:span>. (Don't lose the key, you will permanently lose access to your EC2 Instance.)
<text:line-break/>
<text:line-break/>
Select <text:span text:style-name="">Launch Instances</text:span>.
<text:line-break/>
<text:line-break/>
If you check the status of your EC2 Instance, you will see the following:
<text:line-break/>
<text:line-break/>
<draw:frame draw:style-name="mediacenter" draw:name="19" text:anchor-type="paragraph" draw:z-index="19" svg:width="23.8125cm" style:rel-width="100%" svg:height="2.6541015625cm" style:rel-height="scale"><draw:image xlink:href="Pictures/ecd7e1f72c732f6ebc22e942a0f6b154.jpg" xlink:type="simple" xlink:show="embed" xlink:actuate="onLoad"/></draw:frame>
<text:line-break/>
The Availability Zone (AZ) has now changed to the region you selected. Your IP will also have changed, as IPs can't be moved between AZs you will have to update your DNS settings, also if you use Elastic IP Addresses, you will have to recreate new ones for this AZ.
<text:line-break/>
<text:line-break/></text:p>
      <text:p text:style-name="Horizontal_20_Line"/>
      <text:h text:style-name="Heading_20_3" text:outline-level="3"><text:bookmark-start text:name="__RefHeading___the_original_ec2_instance_4"/><text:bookmark-start text:name="the_original_ec2_instance"/>The Original EC2 Instance<text:bookmark-end text:name="__RefHeading___the_original_ec2_instance_4"/><text:bookmark-end text:name="the_original_ec2_instance"/></text:h>
      <text:p text:style-name="Text_20_body"><text:line-break/>
We didn't actually move the EC2 Instance, we simply made a backup, copied the backup to a new AZ and created a new EC2 Instance from that backup.
<text:line-break/>
<text:line-break/>
What this means is that the EC2 Instance that you originally had is still there, and if you left it running, it is still running and potentially costing you money.
<text:line-break/>
<text:line-break/>
From the dashboard, select the AZ where your original EC2 Instance was created (US East (Ohio) in my case.)
<text:line-break/>
<text:line-break/>
<draw:frame draw:style-name="mediacenter" draw:name="20" text:anchor-type="paragraph" draw:z-index="20" svg:width="23.8125cm" style:rel-width="100%" svg:height="2.71611328125cm" style:rel-height="scale"><draw:image xlink:href="Pictures/38328b791c3ade20fc1118e3052a2719.jpg" xlink:type="simple" xlink:show="embed" xlink:actuate="onLoad"/></draw:frame>
<text:line-break/>
You can't see instances in different AZs on one page unfortunately, so if you have co-located EC2 Instances, you have to navigate between AZs.
<text:line-break/>
<text:line-break/>
So here we are, back at the original AZ where our original EC2 Instance is.
<text:line-break/>
<text:line-break/>
<draw:frame draw:style-name="mediacenter" draw:name="21" text:anchor-type="paragraph" draw:z-index="21" svg:width="23.8125cm" style:rel-width="100%" svg:height="2.71611328125cm" style:rel-height="scale"><draw:image xlink:href="Pictures/da61f893d28fc35a92e50647fd77e2d1.jpg" xlink:type="simple" xlink:show="embed" xlink:actuate="onLoad"/></draw:frame>
<text:line-break/>
We have to stop this instance for two reasons. It is using a server, so this is incurring a cost, yes we could just stop it and leave it BUT, it is also consuming hard disk space. Even worse is that we are using a lot of space now because of the copy process, consider this:
<text:line-break/>
<text:line-break/>
Original EC2 Instance is using..<text:span text:style-name="">8GB</text:span><text:line-break/>
The AMI we created is using…..<text:span text:style-name="">8GB</text:span><text:line-break/>
The AMI copy is using………..<text:span text:style-name="">8GB</text:span><text:line-break/>
The new EC2 Instance is using…<text:span text:style-name="">8GB</text:span><text:line-break/>
<text:line-break/>
Total………………………<text:span text:style-name="">32GB</text:span>
<text:line-break/>
<text:line-break/>
Our free allowance is 30GB, so we need to do some cleaning up.
<text:line-break/>
<text:line-break/>
We need to do the following:
<text:line-break/>
<text:line-break/>
Stop the old EC2 Instance.<text:line-break/>
Delete the old EC2 Instance.<text:line-break/>
Delete the AMI Image.<text:line-break/>
Delete the AMI Copy Image.<text:line-break/>
<text:line-break/>
<text:line-break/></text:p>
      <text:p text:style-name="Horizontal_20_Line"/>
      <text:h text:style-name="Heading_20_3" text:outline-level="3"><text:bookmark-start text:name="__RefHeading___stop_the_old_ec2_instance_5"/><text:bookmark-start text:name="stop_the_old_ec2_instance"/>Stop the old EC2 Instance<text:bookmark-end text:name="__RefHeading___stop_the_old_ec2_instance_5"/><text:bookmark-end text:name="stop_the_old_ec2_instance"/></text:h>
      <text:p text:style-name="Text_20_body"><text:line-break/>
From the console, navigate to the old EC2 Instance.
<text:line-break/>
<text:line-break/>
<draw:frame draw:style-name="mediacenter" draw:name="22" text:anchor-type="paragraph" draw:z-index="22" svg:width="23.8125cm" style:rel-width="100%" svg:height="3.53466796875cm" style:rel-height="scale"><draw:image xlink:href="Pictures/6ca0e98134ef83aae20c8996f3b353ea.jpg" xlink:type="simple" xlink:show="embed" xlink:actuate="onLoad"/></draw:frame>
<text:line-break/>
Select <text:span text:style-name="">Actions</text:span>, then <text:span text:style-name="">Instance State</text:span> then <text:span text:style-name="">Stop</text:span>.
<text:line-break/>
<text:line-break/>
You will see a warning page about stopping an Instance.
<text:line-break/>
<text:line-break/>
<draw:frame draw:style-name="mediacenter" draw:name="23" text:anchor-type="paragraph" draw:z-index="23" svg:width="15.875cm" svg:height="8.2538496376812cm"><draw:image xlink:href="Pictures/0f9e931ad47a0510428c56a7a3b2a218.jpg" xlink:type="simple" xlink:show="embed" xlink:actuate="onLoad"/></draw:frame>
<text:line-break/>
Select <text:span text:style-name="">Yes, Stop</text:span>.
<text:line-break/>
<text:line-break/>
It might take a minute or two, but the instance will stop.
<text:line-break/>
<text:line-break/>
<draw:frame draw:style-name="mediacenter" draw:name="24" text:anchor-type="paragraph" draw:z-index="24" svg:width="23.8125cm" style:rel-width="100%" svg:height="2.69130859375cm" style:rel-height="scale"><draw:image xlink:href="Pictures/f2ae32e9cbfd6120e5a848b6647f9348.jpg" xlink:type="simple" xlink:show="embed" xlink:actuate="onLoad"/></draw:frame>
<text:line-break/>
Keep checking the console until the instance status is <text:span text:style-name="">stopped</text:span>.
<text:line-break/>
<text:line-break/></text:p>
      <text:p text:style-name="Horizontal_20_Line"/>
      <text:h text:style-name="Heading_20_3" text:outline-level="3"><text:bookmark-start text:name="__RefHeading___delete_6"/><text:bookmark-start text:name="delete"/>Delete<text:bookmark-end text:name="__RefHeading___delete_6"/><text:bookmark-end text:name="delete"/></text:h>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40:44</meta:creation-date>
    <dc:creator>Generated</dc:creator>
    <dc:date>2026-08-19T21::40:44</dc:date>
    <dc:language>en-US</dc:language>
    <meta:editing-cycles>1</meta:editing-cycles>
    <meta:editing-duration>PT0S</meta:editing-duration>
    <dc:title>move_ec2_instance</dc:title>
  </office:meta>
</office:document-meta>
</file>