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cro_python"/><text:bookmark-start text:name="__RefHeading___micro_python_1"/><text:bookmark-start text:name="micro_python"/>Micro Python<text:bookmark-end text:name="__RefHeading___micro_python_1"/><text:bookmark-end text:name="micro_python"/></text:h>
      <text:p text:style-name="Text_20_body"><text:span text:style-name="">Jun 2026</text:span>
<text:line-break/>
<text:line-break/>
<draw:frame draw:style-name="mediacenter" draw:name="0" text:anchor-type="paragraph" draw:z-index="0" svg:width="3.96875cm" style:rel-width="100%" svg:height="3.779369813278cm" style:rel-height="scale"><draw:image xlink:href="Pictures/18bee601b56e6b8a51f8b7e23671d4a7.png" xlink:type="simple" xlink:show="embed" xlink:actuate="onLoad"/></draw:frame></text:p>
      <text:p text:style-name="Horizontal_20_Line"/>
      <text:h text:style-name="Heading_20_3" text:outline-level="3"><text:bookmark-start text:name="__RefHeading___micro_python_examples_2"/><text:bookmark-start text:name="micro_python_examples"/>Micro Python Examples<text:bookmark-end text:name="__RefHeading___micro_python_examples_2"/><text:bookmark-end text:name="micro_python_examples"/></text:h>
      <text:p text:style-name="Text_20_body"><text:line-break/>
Here are some Micro Python programs for you to try. Please bear in mind that these examples will likely require you to build some basic hardware (A Pico with, LEDs or buttons etc) before you can test the Micro Python code itself. In the Projects Section, there will be files for building the project hardware, software and 3D print files for the casing etc.
<text:line-break/></text:p>
      <text:list text:style-name="List_20_1" text:continue-numbering="false">
        <text:list-item>
          <text:p text:style-name="LastListParagraph_List_20_1_Content_First"><text:a xlink:type="simple" xlink:href="https://wiki.alanwalker.uk/doku.php?id=what_is_micro_python" text:style-name="Internet_20_link" text:visited-style-name="Visited_20_Internet_20_Link">What is Micro Python</text:a><text:line-break/></text:p>
        </text:list-item>
      </text:list>
      <text:p text:style-name="Text_20_body"><text:line-break/>
<text:line-break/>
Raspberry Pi Pico <text:span text:style-name="">Simulator</text:span> - Only use this to start if you don't have a Raspberry Pi Pico board.</text:p>
      <text:list text:style-name="List_20_1" text:continue-numbering="false">
        <text:list-item>
          <text:p text:style-name="LastListParagraph_List_20_1_Content_First"><text:a xlink:type="simple" xlink:href="https://wiki.alanwalker.uk/doku.php?id=button_controlled_led" text:style-name="Internet_20_link" text:visited-style-name="Visited_20_Internet_20_Link">Button Controlled LED</text:a><text:line-break/></text:p>
        </text:list-item>
      </text:list>
      <text:p text:style-name="Text_20_body"><text:line-break/>
<text:line-break/>
These first three examples all use the <text:span text:style-name="">onboard LED</text:span> on the Raspberry Pi Pico.</text:p>
      <text:list text:style-name="List_20_1" text:continue-numbering="false">
        <text:list-item>
          <text:p text:style-name="List_20_1_Content_First"><text:a xlink:type="simple" xlink:href="https://wiki.alanwalker.uk/doku.php?id=led_on_and_off" text:style-name="Internet_20_link" text:visited-style-name="Visited_20_Internet_20_Link">LED On and Off</text:a><text:line-break/></text:p>
        </text:list-item>
        <text:list-item>
          <text:p text:style-name="List_20_1_Content"><text:a xlink:type="simple" xlink:href="https://wiki.alanwalker.uk/doku.php?id=flash_the_led_ex1" text:style-name="Internet_20_link" text:visited-style-name="Visited_20_Internet_20_Link">Flash the LED Ex1</text:a><text:line-break/></text:p>
        </text:list-item>
        <text:list-item>
          <text:p text:style-name="List_20_1_Content_Last"><text:a xlink:type="simple" xlink:href="https://wiki.alanwalker.uk/doku.php?id=blink_the_led" text:style-name="Internet_20_link" text:visited-style-name="Visited_20_Internet_20_Link">Blink the LED</text:a><text:line-break/></text:p>
        </text:list-item>
      </text:list>
      <text:p text:style-name="Text_20_body"><text:line-break/>
From here we are using the <text:span text:style-name="">GPIO pins</text:span> on the Raspberry Pi Pico.</text:p>
      <text:list text:style-name="List_20_1" text:continue-numbering="false">
        <text:list-item>
          <text:p text:style-name="List_20_1_Content_First"><text:a xlink:type="simple" xlink:href="https://wiki.alanwalker.uk/doku.php?id=gpio_controlled_leds" text:style-name="Internet_20_link" text:visited-style-name="Visited_20_Internet_20_Link">GPIO Controlled LEDs</text:a><text:line-break/></text:p>
        </text:list-item>
        <text:list-item>
          <text:p text:style-name="List_20_1_Content"><text:a xlink:type="simple" xlink:href="https://wiki.alanwalker.uk/doku.php?id=traffic_light_leds_using_array" text:style-name="Internet_20_link" text:visited-style-name="Visited_20_Internet_20_Link">Traffic Light LEDs using Array</text:a><text:line-break/></text:p>
        </text:list-item>
        <text:list-item>
          <text:p text:style-name="List_20_1_Content"><text:a xlink:type="simple" xlink:href="https://wiki.alanwalker.uk/doku.php?id=control_an_led_using_a_button" text:style-name="Internet_20_link" text:visited-style-name="Visited_20_Internet_20_Link">Control an LED Using a Button</text:a><text:line-break/></text:p>
        </text:list-item>
        <text:list-item>
          <text:p text:style-name="List_20_1_Content"><text:a xlink:type="simple" xlink:href="https://wiki.alanwalker.uk/doku.php?id=control_an_led_using_a_webpage" text:style-name="Internet_20_link" text:visited-style-name="Visited_20_Internet_20_Link">Control an LED using a Webpage</text:a><text:line-break/></text:p>
        </text:list-item>
        <text:list-item>
          <text:p text:style-name="List_20_1_Content"><text:a xlink:type="simple" xlink:href="https://wiki.alanwalker.uk/doku.php?id=using_the_pico_run_button_-_simple" text:style-name="Internet_20_link" text:visited-style-name="Visited_20_Internet_20_Link">Using the Pico RUN Button - Simple</text:a><text:line-break/></text:p>
        </text:list-item>
        <text:list-item>
          <text:p text:style-name="List_20_1_Content_Last"><text:a xlink:type="simple" xlink:href="https://wiki.alanwalker.uk/doku.php?id=using_the_pico_run_button" text:style-name="Internet_20_link" text:visited-style-name="Visited_20_Internet_20_Link">Using the Pico RUN Button</text:a><text:line-break/></text:p>
        </text:list-item>
      </text:list>
      <text:p text:style-name="Text_20_body"><text:line-break/>
Making your Raspberry Pi Pico code run on boot.</text:p>
      <text:list text:style-name="List_20_1" text:continue-numbering="false">
        <text:list-item>
          <text:p text:style-name="List_20_1_Content_First"><text:a xlink:type="simple" xlink:href="https://wiki.alanwalker.uk/doku.php?id=using_breakout_time_delay" text:style-name="Internet_20_link" text:visited-style-name="Visited_20_Internet_20_Link">Using Breakout Time Delay</text:a><text:line-break/></text:p>
        </text:list-item>
        <text:list-item>
          <text:p text:style-name="List_20_1_Content"><text:a xlink:type="simple" xlink:href="https://wiki.alanwalker.uk/doku.php?id=using_a_breakout_button" text:style-name="Internet_20_link" text:visited-style-name="Visited_20_Internet_20_Link">Using a Breakout Button</text:a><text:line-break/></text:p>
        </text:list-item>
        <text:list-item>
          <text:p text:style-name="List_20_1_Content_Last"><text:a xlink:type="simple" xlink:href="https://wiki.alanwalker.uk/doku.php?id=using_a_breakout_button_-_better_code_but_slightly_more_complex" text:style-name="Internet_20_link" text:visited-style-name="Visited_20_Internet_20_Link">Using a Breakout Button - Better code but slightly more complex</text:a><text:line-break/></text:p>
        </text:list-item>
      </text:list>
      <text:p text:style-name="Text_20_body"><text:line-break/>
Full Projects. <text:span text:style-name="">Full Projects are where we have built some circuitry, written some Micro Python Code and 3D Modelled an enclosure/stand etc. Sections in here might exist in other areas of the wiki, but to tie them together, we will create a project and put all relevant information in there.</text:span></text:p>
      <text:list text:style-name="List_20_1" text:continue-numbering="false">
        <text:list-item>
          <text:p text:style-name="LastListParagraph_List_20_1_Content_First"><text:a xlink:type="simple" xlink:href="https://wiki.alanwalker.uk/doku.php?id=project_1_-_coming_soon" text:style-name="Internet_20_link" text:visited-style-name="Visited_20_Internet_20_Link">Project 1 - Coming Soon</text:a><text:line-break/></text:p>
        </text:list-item>
      </text:list>
      <text:p text:style-name="Text_20_body"><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1:50</meta:creation-date>
    <dc:creator>Generated</dc:creator>
    <dc:date>2026-08-19T21::31:50</dc:date>
    <dc:language>en-US</dc:language>
    <meta:editing-cycles>1</meta:editing-cycles>
    <meta:editing-duration>PT0S</meta:editing-duration>
    <dc:title>micro_python</dc:title>
  </office:meta>
</office:document-meta>
</file>