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cro-python"/><text:bookmark-start text:name="__RefHeading___micro_python_1"/><text:bookmark-start text:name="micro_python"/>Micro Python<text:bookmark-end text:name="__RefHeading___micro_python_1"/><text:bookmark-end text:name="micro_python"/></text:h>
      <text:p text:style-name="Text_20_body"><text:span text:style-name="">Jun 2026</text:span>
<text:line-break/>
<text:line-break/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If y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29:46</meta:creation-date>
    <dc:creator>Generated</dc:creator>
    <dc:date>2026-08-19T19::29:46</dc:date>
    <dc:language>en-US</dc:language>
    <meta:editing-cycles>1</meta:editing-cycles>
    <meta:editing-duration>PT0S</meta:editing-duration>
    <dc:title>micro-python</dc:title>
  </office:meta>
</office:document-meta>
</file>