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057a937158574744f18b43ce277553ec.png"/>
  <manifest:file-entry manifest:media-type="image/png" manifest:full-path="Pictures/987a7aad431d6b8675323763356353fb.png"/>
  <manifest:file-entry manifest:media-type="image/png" manifest:full-path="Pictures/48886bcb48c76c9a78593c438f0a58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d_on_and_off"/><text:bookmark-start text:name="__RefHeading___led_on_off_1"/><text:bookmark-start text:name="led_on_off"/>LED On &amp; Off<text:bookmark-end text:name="__RefHeading___led_on_off_1"/><text:bookmark-end text:name="led_on_off"/></text:h>
      <text:p text:style-name="Text_20_body"><text:span text:style-name="">Jun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e Raspberry Pi Pico actually has an onboard LED that we can use for some simple Micro Python testing. Now one slight complication here is that the original Pico and the Pico 2 W use different ways to address the LED. This guide is using the Pico, where the LED is on GPIO pin 25. The way we will address the LED means that you don't really need to know the pin number.
<text:line-break/>
<text:line-break/>
<draw:frame draw:style-name="mediacenter" draw:name="1" text:anchor-type="paragraph" draw:z-index="1" svg:width="7.9375cm" style:rel-width="100%" svg:height="3.272808056872cm" style:rel-height="scale"><draw:image xlink:href="Pictures/057a937158574744f18b43ce277553ec.png" xlink:type="simple" xlink:show="embed" xlink:actuate="onLoad"/></draw:frame>
<text:line-break/>
In the above picture we can see where the LED is. Once powered on the LED by default will be off, and we will need to use some micro python to turn it on.
<text:line-break/>
<text:line-break/>
Lets run Thonny, and use some Micro Python code to turn on and turn off our onboard Pi Pico LED.
<text:line-break/>
<text:line-break/>
<draw:frame draw:style-name="mediacenter" draw:name="2" text:anchor-type="paragraph" draw:z-index="2" svg:width="21.166666666667cm" style:rel-width="100%" svg:height="15.780871358598cm" style:rel-height="scale"><draw:image xlink:href="Pictures/987a7aad431d6b8675323763356353fb.png" xlink:type="simple" xlink:show="embed" xlink:actuate="onLoad"/></draw:frame>
<text:line-break/>
Here we can see the code that we need to enter in to Thonny.
<text:line-break/>
<text:line-break/></text:p>
      <table:table table:style-name="Table">
        <table:table-column table:style-name="odt_auto_style_table_column_1_1"/>
        <table:table-row>
          <table:table-cell office:value-type="string" table:style-name="tablecell">
            <text:p text:style-name="Preformatted_20_Text"># Import the picozero LED class<text:line-break/>from picozero import pico_led<text:line-break/> <text:line-break/>#Turn on the pico LED<text:line-break/>pico_led.on()</text:p>
          </table:table-cell>
        </table:table-row>
      </table:table>
      <text:p text:style-name="Text_20_body"><text:line-break/>
This of course turns the Pi Pico LED on.
<text:line-break/>
<text:line-break/>
<draw:frame draw:style-name="mediacenter" draw:name="3" text:anchor-type="paragraph" draw:z-index="3" svg:width="10.583333333333cm" svg:height="6.1885336009942cm"><draw:image xlink:href="Pictures/48886bcb48c76c9a78593c438f0a5833.png" xlink:type="simple" xlink:show="embed" xlink:actuate="onLoad"/></draw:frame>
<text:line-break/>
This code does a couple of things:
<text:line-break/>
<text:line-break/>
<text:span text:style-name="Strong_20_Emphasis">from picozero import pico_led</text:span>
<text:line-break/></text:p>
      <text:p text:style-name="Preformatted_20_Text"><text:s text:c="2"/>This line imports the pico_led object from the picozero library.<text:line-break/><text:s text:c="2"/><text:line-break/><text:s text:c="2"/>picozero is a beginner‑friendly library for controlling hardware on the Raspberry Pi Pico.<text:line-break/><text:s text:c="2"/><text:line-break/><text:s text:c="2"/>pico_led is a built‑in object that represents the on‑board LED (the little LED already on the Pico board).<text:line-break/><text:s text:c="2"/><text:line-break/><text:s text:c="2"/>So this line is basically saying: “Give me access to the Pico’s built‑in LED so I can control it.”</text:p>
      <text:p text:style-name="Text_20_body"><text:line-break/>
<text:span text:style-name="Strong_20_Emphasis">pico_led.on()</text:span>
<text:line-break/></text:p>
      <text:p text:style-name="Preformatted_20_Text"><text:s text:c="2"/>This is the line that actually turns the LED on.<text:line-break/><text:s text:c="2"/><text:line-break/><text:s text:c="2"/>pico_led is the LED object<text:line-break/><text:s text:c="2"/><text:line-break/><text:s text:c="2"/>.on() is a function that switches it on<text:line-break/><text:s text:c="2"/><text:line-break/><text:s text:c="2"/>The LED lights up and stays on until you turn it off or reset the board<text:line-break/><text:s text:c="2"/><text:line-break/><text:s text:c="2"/>It’s the simplest possible way to control hardware on the Pico.</text:p>
      <text:p text:style-name="Text_20_body"><text:line-break/>
Now that you have turned the LED on, you might want to turn it off, and the program is almost the same except for the argument for the pico_led line.
<text:line-break/></text:p>
      <table:table table:style-name="Table">
        <table:table-column table:style-name="odt_auto_style_table_column_2_1"/>
        <table:table-row>
          <table:table-cell office:value-type="string" table:style-name="tablecell">
            <text:p text:style-name="Preformatted_20_Text"># Import the picozero LED class<text:line-break/>from picozero import pico_led<text:line-break/> <text:line-break/>#Turn on the pico LED<text:line-break/>pico_led.off()</text:p>
          </table:table-cell>
        </table:table-row>
      </table:table>
      <text:p text:style-name="Text_20_body">As you can see in the code above, all we have done is to change the pico_led.<text:span text:style-name="">on</text:span>() to pico_led.<text:span text:style-name="">o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07:17</meta:creation-date>
    <dc:creator>Generated</dc:creator>
    <dc:date>2026-08-19T21::07:17</dc:date>
    <dc:language>en-US</dc:language>
    <meta:editing-cycles>1</meta:editing-cycles>
    <meta:editing-duration>PT0S</meta:editing-duration>
    <dc:title>led_on_and_off</dc:title>
  </office:meta>
</office:document-meta>
</file>