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cd.py"/>#!/usr/bin/python
#
# HD44780 LCD Test Script for
# Raspberry Pi
#
# Author : Matt Hawkins
# Site   : <text:a xlink:type="simple" xlink:href="http://www.raspberrypi-spy.co.uk" text:style-name="Internet_20_link" text:visited-style-name="Visited_20_Internet_20_Link">http://www.raspberrypi-spy.co.uk</text:a>
#
# Date   : 03/08/2012
#</text:p>
      <text:p text:style-name="Text_20_body"># The wiring for the LCD is as follows:
# 1 : GND
# 2 : 5V
# 3 : Contrast (0-5V)*
# 4 : RS (Register Select)
# 5 : R/W (Read Write)       - GROUND THIS PIN
# 6 : Enable or Strobe
# 7 : Data Bit 0             - NOT USED
# 8 : Data Bit 1             - NOT USED
# 9 : Data Bit 2             - NOT USED
# 10: Data Bit 3             - NOT USED
# 11: Data Bit 4
# 12: Data Bit 5
# 13: Data Bit 6
# 14: Data Bit 7
# 15: LCD Backlight +5V**
# 16: LCD Backlight GND</text:p>
      <text:p text:style-name="Text_20_body">#import
import RPi.GPIO as GPIO
import time</text:p>
      <text:p text:style-name="Text_20_body"># Define GPIO to LCD mapping
LCD_RS = 26
LCD_E  = 19
LCD_D4 = 13
LCD_D5 = 6
LCD_D6 = 5
LCD_D7 = 11
LED_ON = 15</text:p>
      <text:p text:style-name="Text_20_body"># Define some device constants
LCD_WIDTH = 16    # Maximum characters per line
LCD_CHR = True
LCD_CMD = False</text:p>
      <text:p text:style-name="Text_20_body">LCD_LINE_1 = 0x80 # LCD RAM address for the 1st line
LCD_LINE_2 = 0xC0 # LCD RAM address for the 2nd line </text:p>
      <text:p text:style-name="Text_20_body"># Timing constants
E_PULSE = 0.00005
E_DELAY = 0.00005</text:p>
      <text:p text:style-name="Text_20_body">def main():</text:p>
      <text:p text:style-name="Preformatted_20_Text"># Main program block</text:p>
      <text:p text:style-name="Preformatted_20_Text"># Initialise display<text:line-break/>lcd_init()</text:p>
      <text:p text:style-name="Preformatted_20_Text"># Toggle backlight on-off-on<text:line-break/>GPIO.output(LED_ON, True)<text:line-break/>time.sleep(1)<text:line-break/>GPIO.output(LED_ON, False)<text:line-break/>time.sleep(1)<text:line-break/>GPIO.output(LED_ON, True)<text:line-break/>time.sleep(1)</text:p>
      <text:p text:style-name="Preformatted_20_Text"># Send some centred test<text:line-break/>lcd_byte(LCD_LINE_1, LCD_CMD)<text:line-break/>lcd_string("Rasbperry Pi",2)<text:line-break/>lcd_byte(LCD_LINE_2, LCD_CMD)<text:line-break/>lcd_string("Model B",2)</text:p>
      <text:p text:style-name="Preformatted_20_Text">time.sleep(3) # 3 second delay</text:p>
      <text:p text:style-name="Preformatted_20_Text"># Send some left justified text<text:line-break/>lcd_byte(LCD_LINE_1, LCD_CMD)<text:line-break/>lcd_string("1234567890123456",1)<text:line-break/>lcd_byte(LCD_LINE_2, LCD_CMD)<text:line-break/>lcd_string("abcdefghijklmnop",1)</text:p>
      <text:p text:style-name="Preformatted_20_Text">time.sleep(3) # 3 second delay</text:p>
      <text:p text:style-name="Preformatted_20_Text"># Send some right justified text<text:line-break/>lcd_byte(LCD_LINE_1, LCD_CMD)<text:line-break/>lcd_string("Raspberrypi-spy",3)<text:line-break/>lcd_byte(LCD_LINE_2, LCD_CMD)<text:line-break/>lcd_string(".co.uk",3)</text:p>
      <text:p text:style-name="Preformatted_20_Text">time.sleep(30)</text:p>
      <text:p text:style-name="Preformatted_20_Text"># Turn off backlight<text:line-break/>GPIO.output(LED_ON, False)</text:p>
      <text:p text:style-name="Text_20_body">def lcd_init():</text:p>
      <text:p text:style-name="Preformatted_20_Text">GPIO.setmode(GPIO.BCM)<text:s text:c="7"/># Use BCM GPIO numbers<text:line-break/>GPIO.setup(LCD_E, GPIO.OUT)<text:s text:c="2"/># E<text:line-break/>GPIO.setup(LCD_RS, GPIO.OUT) # RS<text:line-break/>GPIO.setup(LCD_D4, GPIO.OUT) # DB4<text:line-break/>GPIO.setup(LCD_D5, GPIO.OUT) # DB5<text:line-break/>GPIO.setup(LCD_D6, GPIO.OUT) # DB6<text:line-break/>GPIO.setup(LCD_D7, GPIO.OUT) # DB7<text:line-break/>GPIO.setup(LED_ON, GPIO.OUT) # Backlight enable<text:s text:c="2"/><text:line-break/># Initialise display<text:line-break/>lcd_byte(0x33,LCD_CMD)<text:line-break/>lcd_byte(0x32,LCD_CMD)<text:line-break/>lcd_byte(0x28,LCD_CMD)<text:line-break/>lcd_byte(0x0C,LCD_CMD)<text:s text:c="2"/><text:line-break/>lcd_byte(0x06,LCD_CMD)<text:line-break/>lcd_byte(0x01,LCD_CMD)<text:s text:c="2"/></text:p>
      <text:p text:style-name="Text_20_body">def lcd_string(message,style):</text:p>
      <text:p text:style-name="Preformatted_20_Text"># Send string to display<text:line-break/># style=1 Left justified<text:line-break/># style=2 Centred<text:line-break/># style=3 Right justified</text:p>
      <text:p text:style-name="Preformatted_20_Text">if style==1:<text:line-break/><text:s text:c="2"/>message = message.ljust(LCD_WIDTH," ")<text:s text:c="2"/><text:line-break/>elif style==2:<text:line-break/><text:s text:c="2"/>message = message.center(LCD_WIDTH," ")<text:line-break/>elif style==3:<text:line-break/><text:s text:c="2"/>message = message.rjust(LCD_WIDTH," ")</text:p>
      <text:p text:style-name="Preformatted_20_Text">for i in range(LCD_WIDTH):<text:line-break/><text:s text:c="2"/>lcd_byte(ord(message[i]),LCD_CHR)</text:p>
      <text:p text:style-name="Text_20_body">def lcd_byte(bits, mode):</text:p>
      <text:p text:style-name="Preformatted_20_Text"># Send byte to data pins<text:line-break/># bits = data<text:line-break/># mode = True<text:s text:c="2"/>for character<text:line-break/>#<text:s text:c="8"/>False for command</text:p>
      <text:p text:style-name="Preformatted_20_Text">GPIO.output(LCD_RS, mode) # RS</text:p>
      <text:p text:style-name="Preformatted_20_Text"># High bits<text:line-break/>GPIO.output(LCD_D4, False)<text:line-break/>GPIO.output(LCD_D5, False)<text:line-break/>GPIO.output(LCD_D6, False)<text:line-break/>GPIO.output(LCD_D7, False)<text:line-break/>if bits&amp;0x10==0x10:<text:line-break/><text:s text:c="2"/>GPIO.output(LCD_D4, True)<text:line-break/>if bits&amp;0x20==0x20:<text:line-break/><text:s text:c="2"/>GPIO.output(LCD_D5, True)<text:line-break/>if bits&amp;0x40==0x40:<text:line-break/><text:s text:c="2"/>GPIO.output(LCD_D6, True)<text:line-break/>if bits&amp;0x80==0x80:<text:line-break/><text:s text:c="2"/>GPIO.output(LCD_D7, True)</text:p>
      <text:p text:style-name="Preformatted_20_Text"># Toggle 'Enable' pin<text:line-break/>time.sleep(E_DELAY)<text:s text:c="4"/><text:line-break/>GPIO.output(LCD_E, True)<text:s text:c="2"/><text:line-break/>time.sleep(E_PULSE)<text:line-break/>GPIO.output(LCD_E, False)<text:s text:c="2"/><text:line-break/>time.sleep(E_DELAY)<text:s text:c="6"/></text:p>
      <text:p text:style-name="Preformatted_20_Text"># Low bits<text:line-break/>GPIO.output(LCD_D4, False)<text:line-break/>GPIO.output(LCD_D5, False)<text:line-break/>GPIO.output(LCD_D6, False)<text:line-break/>GPIO.output(LCD_D7, False)<text:line-break/>if bits&amp;0x01==0x01:<text:line-break/><text:s text:c="2"/>GPIO.output(LCD_D4, True)<text:line-break/>if bits&amp;0x02==0x02:<text:line-break/><text:s text:c="2"/>GPIO.output(LCD_D5, True)<text:line-break/>if bits&amp;0x04==0x04:<text:line-break/><text:s text:c="2"/>GPIO.output(LCD_D6, True)<text:line-break/>if bits&amp;0x08==0x08:<text:line-break/><text:s text:c="2"/>GPIO.output(LCD_D7, True)</text:p>
      <text:p text:style-name="Preformatted_20_Text"># Toggle 'Enable' pin<text:line-break/>time.sleep(E_DELAY)<text:s text:c="4"/><text:line-break/>GPIO.output(LCD_E, True)<text:s text:c="2"/><text:line-break/>time.sleep(E_PULSE)<text:line-break/>GPIO.output(LCD_E, False)<text:s text:c="2"/><text:line-break/>time.sleep(E_DELAY)<text:s text:c="3"/></text:p>
      <text:p text:style-name="Text_20_body">if <text:span text:style-name="underline">name</text:span> == '<text:span text:style-name="underline">main</text:span>':</text:p>
      <text:p text:style-name="Preformatted_20_Text">main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4:27</meta:creation-date>
    <dc:creator>Generated</dc:creator>
    <dc:date>2026-08-19T21::44:27</dc:date>
    <dc:language>en-US</dc:language>
    <meta:editing-cycles>1</meta:editing-cycles>
    <meta:editing-duration>PT0S</meta:editing-duration>
    <dc:title>lcd.py</dc:title>
  </office:meta>
</office:document-meta>
</file>