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f6260b97bc1a80efb89f874e8d03a1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unch_a_simple_aws_ec2_instance"/><text:bookmark-start text:name="__RefHeading___launch_a_simple_aws_ec2_instance_1"/><text:bookmark-start text:name="launch_a_simple_aws_ec2_instance"/>Launch a Simple AWS EC2 Instance<text:bookmark-end text:name="__RefHeading___launch_a_simple_aws_ec2_instance_1"/><text:bookmark-end text:name="launch_a_simple_aws_ec2_instance"/></text:h>
      <text:p text:style-name="Text_20_body"><text:span text:style-name="">Aug 2017</text:span>
<text:line-break/>
<text:line-break/></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By Simple I mean the very basic EC2 instance that you can have, a single EC2 Instance with basic storage and a DHCP IP Address (so no Elastic IP), and no S3 Buckets etc.
<text:line-break/>
<text:line-break/>
The idea is that using a free AWS account, you should be able to play with the information on this page and not incur any costs (<text:span text:style-name="">I'm not guaranteeing that by the way</text:span>). I am only concerned at this point in creating a Terroform script that will launch the EC2 Instance, I am not going to be installing any software on my EC2 Instance at this point.
<text:line-break/>
<text:line-break/>
If you have not created an EC2 Instance manually, then you possibly will not understand this process, so I suggest you check this page out first <text:a xlink:type="simple" xlink:href="https://wiki.alanwalker.uk/doku.php?id=creating_an_amazon_aws_ec2_instance" text:style-name="Internet_20_link" text:visited-style-name="Visited_20_Internet_20_Link">Creating an Amazon AWS EC2 Instance</text:a></text:p>
      <text:p text:style-name="Horizontal_20_Line"/>
      <text:h text:style-name="Heading_20_3" text:outline-level="3"><text:bookmark-start text:name="__RefHeading___the_script_3"/><text:bookmark-start text:name="the_script"/>The Script<text:bookmark-end text:name="__RefHeading___the_script_3"/><text:bookmark-end text:name="the_script"/></text:h>
      <text:p text:style-name="Text_20_body"><text:line-break/>
Below is the script we will be using, I want to discuss a few of the elements first so that we understand a little of what changes to the script you might need to make to suit your purposes. (Ignore the line numbers)
<text:line-break/>
<text:line-break/>
&lt;sxh&gt;
provider “aws” {</text:p>
      <text:p text:style-name="Preformatted_20_Text"><text:s text:c="6"/>access_key = "JLJBK63HMPBC7DC150PA"<text:line-break/><text:s text:c="6"/>secret_key = "K7H2g33xPj6F7zBNcFGTeL5SlbjTsDNA/9nA2caa"<text:line-break/><text:s text:c="6"/>region = "eu-west-2"</text:p>
      <text:p text:style-name="Text_20_body">}</text:p>
      <text:p text:style-name="Text_20_body">resource “aws_instance” “example” {</text:p>
      <text:p text:style-name="Preformatted_20_Text"><text:s text:c="6"/>ami = "ami-40a8bf24"<text:line-break/><text:s text:c="6"/>instance_type = "t2.micro"<text:line-break/><text:s text:c="6"/>key_name = "TestWebSvr"<text:line-break/><text:s text:c="6"/>security_groups= ["launch-wizard-1"]<text:line-break/><text:s text:c="6"/>tags {<text:line-break/><text:s text:c="6"/>Name = "terraform-instance"<text:line-break/><text:s text:c="6"/>}</text:p>
      <text:p text:style-name="Text_20_body">}
&lt;/sxh&gt;
<text:line-break/></text:p>
      <text:p text:style-name="Horizontal_20_Line"/>
      <text:h text:style-name="Heading_20_3" text:outline-level="3"><text:bookmark-start text:name="__RefHeading___access_key_4"/><text:bookmark-start text:name="access_key"/>Access Key<text:bookmark-end text:name="__RefHeading___access_key_4"/><text:bookmark-end text:name="access_key"/></text:h>
      <text:p text:style-name="Text_20_body">This is not the same as your key pair, if you have created an EC2 instance manually, you will have created a key pair for SSH access, but the credentials here are not the same.
<text:line-break/>
&lt;sxh&gt;
provider “aws” {</text:p>
      <text:p text:style-name="Preformatted_20_Text"><text:s text:c="6"/>access_key = "JLJBK63HMPBC7DC150PA"<text:line-break/><text:s text:c="6"/>secret_key = "K7H2g33xPj6F7zBNcFGTeL5SlbjTsDNA/9nA2caa"</text:p>
      <text:p text:style-name="Text_20_body">&lt;/sxh&gt;
<text:line-break/>
We will look at how to create the 'access' and 'secret' keys further down. Please note that these keys in the above example are complete fabrications, please do not try to use them, you will totally waste your time.
<text:line-break/>
<text:line-break/></text:p>
      <text:p text:style-name="Horizontal_20_Line"/>
      <text:h text:style-name="Heading_20_3" text:outline-level="3"><text:bookmark-start text:name="__RefHeading___region_5"/><text:bookmark-start text:name="region"/>Region<text:bookmark-end text:name="__RefHeading___region_5"/><text:bookmark-end text:name="region"/></text:h>
      <text:p text:style-name="Text_20_body">This really caught me out to begin with. If I look at the region I am running my instance in then it is reported as <text:span text:style-name="">eu-west-2a</text:span>. The region I am using (London) has two availability zones, <text:span text:style-name="">eu-west-2a</text:span> and <text:span text:style-name="">eu-west-2b</text:span> However you don't chose which one of these you use, it's automatic, so when you pick your region, you only specify the main region like this <text:span text:style-name="">eu-west-2</text:span>
<text:line-break/>
&lt;sxh&gt;</text:p>
      <text:p text:style-name="Preformatted_20_Text"><text:s text:c="6"/>region = "eu-west-2"</text:p>
      <text:p text:style-name="Text_20_body">&lt;/sxh&gt;
<text:line-break/>
<text:line-break/></text:p>
      <text:p text:style-name="Horizontal_20_Line"/>
      <text:h text:style-name="Heading_20_3" text:outline-level="3"><text:bookmark-start text:name="__RefHeading___instance_ami_6"/><text:bookmark-start text:name="instance_ami"/>Instance AMI<text:bookmark-end text:name="__RefHeading___instance_ami_6"/><text:bookmark-end text:name="instance_ami"/></text:h>
      <text:p text:style-name="Text_20_body">The next section is where we setup our AMI (Amazon Machine Image) The AMI is what OS you wish to use (Linux, Winodws etc) and if Linux what version of Linux (Red Had, Debian etc).
<text:line-break/>
&lt;sxh&gt;</text:p>
      <text:p text:style-name="Preformatted_20_Text"><text:s text:c="6"/>ami = "ami-40a8bf24"</text:p>
      <text:p text:style-name="Text_20_body">&lt;/sxh&gt;
<text:line-break/>
In the above example we have specified ami = “ami-40a8bf24”. To find this you need to log in to your AWS account and select 'Launch Instance'. You will see the page of AMI options and their associated AMI names.
<text:line-break/>
<text:line-break/>
<draw:frame draw:style-name="mediacenter" draw:name="0" text:anchor-type="paragraph" draw:z-index="0" svg:width="23.8125cm" style:rel-width="100%" svg:height="6.7189319745897cm" style:rel-height="scale"><draw:image xlink:href="Pictures/5f6260b97bc1a80efb89f874e8d03a13.jpg" xlink:type="simple" xlink:show="embed" xlink:actuate="onLoad"/></draw:frame>
<text:line-break/>
Please be aware that AMI names vary across AZ availability zones. So the AMI name of Red Hat will differ between London and US.
<text:line-break/>
<text:line-break/></text:p>
      <text:p text:style-name="Horizontal_20_Line"/>
      <text:h text:style-name="Heading_20_3" text:outline-level="3"><text:bookmark-start text:name="__RefHeading___instance_type_7"/><text:bookmark-start text:name="instance_type"/>Instance Type<text:bookmark-end text:name="__RefHeading___instance_type_7"/><text:bookmark-end text:name="instance_type"/></text:h>
      <text:p text:style-name="Text_20_body">The Instance Type is really the type of Virtual Server. This dictates how many vCPUs you have, the amount of RAM etc.
<text:line-break/>
&lt;sxh&gt;</text:p>
      <text:p text:style-name="Preformatted_20_Text"><text:s text:c="6"/>instance_type = "t2.micro"</text:p>
      <text:p text:style-name="Text_20_body">&lt;/sxh&gt;
<text:line-break/>
In this example we are using the t2.micro, as this falls in to the free tier category (as long as you are still in your free tier period.)
<text:line-break/>
<text:line-break/></text:p>
      <text:p text:style-name="Horizontal_20_Line"/>
      <text:h text:style-name="Heading_20_3" text:outline-level="3"><text:bookmark-start text:name="__RefHeading___ec2_names_8"/><text:bookmark-start text:name="ec2_names"/>EC2 Names<text:bookmark-end text:name="__RefHeading___ec2_names_8"/><text:bookmark-end text:name="ec2_names"/></text:h>
      <text:p text:style-name="Text_20_body">Key name is simply a name to identify the EC2 Instance as.
<text:line-break/>
&lt;sxh&gt;</text:p>
      <text:p text:style-name="Preformatted_20_Text"><text:s text:c="6"/>key_name = "TestWebSvr"<text:line-break/><text:s text:c="6"/>Name = "terraform-instance"</text:p>
      <text:p text:style-name="Text_20_body">&lt;/sxh&gt;
<text:line-break/>
The Name = terraform-instance is another label to identify this by.
<text:line-break/>
<text:line-break/></text:p>
      <text:p text:style-name="Horizontal_20_Line"/>
      <text:h text:style-name="Heading_20_3" text:outline-level="3"><text:bookmark-start text:name="__RefHeading___security_groups_9"/><text:bookmark-start text:name="security_groups"/>Security Groups<text:bookmark-end text:name="__RefHeading___security_groups_9"/><text:bookmark-end text:name="security_groups"/></text:h>
      <text:p text:style-name="Text_20_body">The Security Groups are
<text:line-break/>
&lt;sxh&gt;</text:p>
      <text:p text:style-name="Preformatted_20_Text"><text:s text:c="6"/>security_groups= ["launch-wizard-1"]</text:p>
      <text:p text:style-name="Text_20_body">&lt;/sxh&gt;
<text:line-break/>
<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3::55:57</meta:creation-date>
    <dc:creator>Generated</dc:creator>
    <dc:date>2026-08-19T23::55:57</dc:date>
    <dc:language>en-US</dc:language>
    <meta:editing-cycles>1</meta:editing-cycles>
    <meta:editing-duration>PT0S</meta:editing-duration>
    <dc:title>launch_a_simple_aws_ec2_instance</dc:title>
  </office:meta>
</office:document-meta>
</file>