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s_my_windows_64_or_32_bit"/><text:bookmark-start text:name="__RefHeading___is_my_windows_64_or_32_bit_1"/><text:bookmark-start text:name="is_my_windows_64_or_32_bit"/>Is my Windows 64 or 32 Bit<text:bookmark-end text:name="__RefHeading___is_my_windows_64_or_32_bit_1"/><text:bookmark-end text:name="is_my_windows_64_or_32_bi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2:10</meta:creation-date>
    <dc:creator>Generated</dc:creator>
    <dc:date>2026-08-19T22::32:10</dc:date>
    <dc:language>en-US</dc:language>
    <meta:editing-cycles>1</meta:editing-cycles>
    <meta:editing-duration>PT0S</meta:editing-duration>
    <dc:title>is_my_windows_64_or_32_bit</dc:title>
  </office:meta>
</office:document-meta>
</file>