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ptraf"/><text:bookmark-start text:name="__RefHeading___iptraf_1"/><text:bookmark-start text:name="iptraf"/>iptraf<text:bookmark-end text:name="__RefHeading___iptraf_1"/><text:bookmark-end text:name="iptraf"/></text:h>
      <text:p text:style-name="Text_20_body"><text:span text:style-name="">Oct 2019</text:span>
<text:line-break/>
<text:line-break/>
<text:line-break/>
Iptraf is an interactive and colorful IP Lan monitor. It shows individual connections and the amount of data flowing between the hosts.
<text:line-break/>
<text:line-break/></text:p>
      <text:h text:style-name="Heading_20_3" text:outline-level="3"><text:bookmark-start text:name="__RefHeading___install_iptraf_on_centos_rhel_red_hat_fedora_linux_2"/><text:bookmark-start text:name="install_iptraf_on_centos_rhel_red_hat_fedora_linux"/>Install iptraf on CentOS/RHEL/Red Hat/Fedora Linux<text:bookmark-end text:name="__RefHeading___install_iptraf_on_centos_rhel_red_hat_fedora_linux_2"/><text:bookmark-end text:name="install_iptraf_on_centos_rhel_red_hat_fedora_linux"/></text:h>
      <text:p text:style-name="Preformatted_20_Text"><text:s text:c="2"/>yum install iptraf -y</text:p>
      <text:p text:style-name="Text_20_body"><text:line-break/></text:p>
      <text:p text:style-name="Horizontal_20_Line"/>
      <text:h text:style-name="Heading_20_3" text:outline-level="3"><text:bookmark-start text:name="__RefHeading___using_iptraf_3"/><text:bookmark-start text:name="using_iptraf"/>Using iptraf<text:bookmark-end text:name="__RefHeading___using_iptraf_3"/><text:bookmark-end text:name="using_iptraf"/></text:h>
      <text:p text:style-name="Text_20_body">From the command line, simply enter:</text:p>
      <text:p text:style-name="Preformatted_20_Text"><text:s text:c="2"/>iptraf-ng</text:p>
      <text:p text:style-name="Text_20_body"><text:line-break/></text:p>
      <text:p text:style-name="Preformatted_20_Text">iptraf-ng 1.1.4<text:line-break/><text:line-break/><text:line-break/><text:line-break/><text:line-break/><text:line-break/><text:s text:c="33"/>┌─────────────────────────────────┐<text:line-break/><text:s text:c="33"/>│ IP traffic monitor<text:s text:c="14"/>│<text:line-break/><text:s text:c="33"/>│ General interface statistics<text:s text:c="4"/>│<text:line-break/><text:s text:c="33"/>│ Detailed interface statistics<text:s text:c="3"/>│<text:line-break/><text:s text:c="33"/>│ Statistical breakdowns...<text:s text:c="7"/>│<text:line-break/><text:s text:c="33"/>│ LAN station monitor<text:s text:c="13"/>│<text:line-break/><text:s text:c="33"/>│─────────────────────────────────│<text:line-break/><text:s text:c="33"/>│ Filters...<text:s text:c="22"/>│<text:line-break/><text:s text:c="33"/>│─────────────────────────────────│<text:line-break/><text:s text:c="33"/>│ Configure...<text:s text:c="20"/>│<text:line-break/><text:s text:c="33"/>│─────────────────────────────────│<text:line-break/><text:s text:c="33"/>│ About...<text:s text:c="24"/>│<text:line-break/><text:s text:c="33"/>│─────────────────────────────────│<text:line-break/><text:s text:c="33"/>│ Exit<text:s text:c="28"/>│<text:line-break/><text:s text:c="33"/>└─────────────────────────────────┘<text:line-break/><text:line-break/><text:line-break/><text:line-break/><text:line-break/><text:line-break/><text:line-break/> Displays current IP traffic information<text:line-break/> Up/Down-Move selector<text:s text:c="2"/>Enter-execute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0::01:54</meta:creation-date>
    <dc:creator>Generated</dc:creator>
    <dc:date>2026-08-20T20::01:54</dc:date>
    <dc:language>en-US</dc:language>
    <meta:editing-cycles>1</meta:editing-cycles>
    <meta:editing-duration>PT0S</meta:editing-duration>
    <dc:title>iptraf</dc:title>
  </office:meta>
</office:document-meta>
</file>