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117302734a7e23911ea42ca59fd5cd.png"/>
  <manifest:file-entry manifest:media-type="image/png" manifest:full-path="Pictures/559c34c28a53be0bfe3bab738a6d20a7.png"/>
  <manifest:file-entry manifest:media-type="image/png" manifest:full-path="Pictures/b1ed6b4616637e923bda2816beb6bd71.png"/>
  <manifest:file-entry manifest:media-type="image/png" manifest:full-path="Pictures/fe77a6a251c13fd97493c9f92cafb12e.png"/>
  <manifest:file-entry manifest:media-type="image/png" manifest:full-path="Pictures/603095f74bf6ddb479e4668326873406.png"/>
  <manifest:file-entry manifest:media-type="image/png" manifest:full-path="Pictures/a6fe4ba3c7f67d8ad449444351c92d0f.png"/>
  <manifest:file-entry manifest:media-type="image/png" manifest:full-path="Pictures/58fde8f72fae4acff67558b45298585d.png"/>
  <manifest:file-entry manifest:media-type="image/png" manifest:full-path="Pictures/f169b392d2615cd037bb7e894052f2fd.png"/>
  <manifest:file-entry manifest:media-type="image/png" manifest:full-path="Pictures/2a238ba3a39bf1860cb4f94f8d71546e.png"/>
  <manifest:file-entry manifest:media-type="image/png" manifest:full-path="Pictures/affdc4e3da1d2459c2f10f1b5bbbe04c.png"/>
  <manifest:file-entry manifest:media-type="image/png" manifest:full-path="Pictures/3d57da0084d2a8ca6b2ff196c6716b68.png"/>
  <manifest:file-entry manifest:media-type="image/png" manifest:full-path="Pictures/75190e255fc0a72b9b61e290679268ee.png"/>
  <manifest:file-entry manifest:media-type="image/png" manifest:full-path="Pictures/7ae0bf37a0b947c53501025937ea0bfd.png"/>
  <manifest:file-entry manifest:media-type="image/png" manifest:full-path="Pictures/6090415214aac23b9eefe000a8e8405d.png"/>
  <manifest:file-entry manifest:media-type="image/png" manifest:full-path="Pictures/88318e119cd0f589ebc59a826ae5bed2.png"/>
  <manifest:file-entry manifest:media-type="image/png" manifest:full-path="Pictures/00c40d64041d251bdd75202978ab6fb3.png"/>
  <manifest:file-entry manifest:media-type="image/png" manifest:full-path="Pictures/91ac7db17f24c50f01479c581f1a0cec.png"/>
  <manifest:file-entry manifest:media-type="image/png" manifest:full-path="Pictures/66f5c220d3364d6a554c325263762a17.png"/>
  <manifest:file-entry manifest:media-type="image/png" manifest:full-path="Pictures/1e5ecf96fef09e58c7dd05f773a062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nstalling_thonny"/><text:bookmark-start text:name="__RefHeading___installing_thonny_1"/><text:bookmark-start text:name="installing_thonny"/>Installing Thonny<text:bookmark-end text:name="__RefHeading___installing_thonny_1"/><text:bookmark-end text:name="installing_thonny"/></text:h>
      <text:p text:style-name="Text_20_body"><text:line-break/>
To download Thonny, head on over to their <text:a xlink:type="simple" xlink:href="https://thonny.org/" text:style-name="Internet_20_link" text:visited-style-name="Visited_20_Internet_20_Link">Website</text:a> and download the latest version for your operating system. At the time of writing (June 2026) the current version is 5.0.0)
<text:line-break/>
<text:line-break/>
Once downloaded, double click the installer to start of the process.
<text:line-break/>
<text:line-break/>
From the installation page, select Install for me only (unless you have a good reason to use (Install for all users).
<text:line-break/>
<draw:frame draw:style-name="mediacenter" draw:name="0" text:anchor-type="paragraph" draw:z-index="0" svg:width="7.9375cm" style:rel-width="100%" svg:height="5.7710722477064cm" style:rel-height="scale"><draw:image xlink:href="Pictures/89117302734a7e23911ea42ca59fd5cd.png" xlink:type="simple" xlink:show="embed" xlink:actuate="onLoad"/></draw:frame>
<text:line-break/>
From the Welcome page, select Next.
<text:line-break/>
<text:line-break/>
<draw:frame draw:style-name="mediacenter" draw:name="1" text:anchor-type="paragraph" draw:z-index="1" svg:width="10.583333333333cm" svg:height="8.1707598656591cm"><draw:image xlink:href="Pictures/559c34c28a53be0bfe3bab738a6d20a7.png" xlink:type="simple" xlink:show="embed" xlink:actuate="onLoad"/></draw:frame>
<text:line-break/>
From the License Agreement page, select 'I accept the agreement' and click Next.
<text:line-break/>
<text:line-break/>
<draw:frame draw:style-name="mediacenter" draw:name="2" text:anchor-type="paragraph" draw:z-index="2" svg:width="10.583333333333cm" svg:height="8.1072327044025cm"><draw:image xlink:href="Pictures/b1ed6b4616637e923bda2816beb6bd71.png" xlink:type="simple" xlink:show="embed" xlink:actuate="onLoad"/></draw:frame>
<text:line-break/>
Use the default destination, unless you have a good reason not to. Click Next.
<text:line-break/>
<text:line-break/>
<draw:frame draw:style-name="mediacenter" draw:name="3" text:anchor-type="paragraph" draw:z-index="3" svg:width="10.583333333333cm" svg:height="8.1482300884956cm"><draw:image xlink:href="Pictures/fe77a6a251c13fd97493c9f92cafb12e.png" xlink:type="simple" xlink:show="embed" xlink:actuate="onLoad"/></draw:frame>
<text:line-break/>
For the Start Folder name, just use the default of Thonny, click Next.
<text:line-break/>
<text:line-break/>
<draw:frame draw:style-name="mediacenter" draw:name="4" text:anchor-type="paragraph" draw:z-index="4" svg:width="10.583333333333cm" svg:height="8.0939203354298cm"><draw:image xlink:href="Pictures/603095f74bf6ddb479e4668326873406.png" xlink:type="simple" xlink:show="embed" xlink:actuate="onLoad"/></draw:frame>
<text:line-break/>
Tick the 'Create Desktop Icon' and click Next.
<text:line-break/>
<text:line-break/>
<draw:frame draw:style-name="mediacenter" draw:name="5" text:anchor-type="paragraph" draw:z-index="5" svg:width="10.583333333333cm" svg:height="8.1646675084175cm"><draw:image xlink:href="Pictures/a6fe4ba3c7f67d8ad449444351c92d0f.png" xlink:type="simple" xlink:show="embed" xlink:actuate="onLoad"/></draw:frame>
<text:line-break/>
From the Ready to install page, click the Install button.
<text:line-break/>
<text:line-break/>
<draw:frame draw:style-name="mediacenter" draw:name="6" text:anchor-type="paragraph" draw:z-index="6" svg:width="10.583333333333cm" svg:height="8.0939203354298cm"><draw:image xlink:href="Pictures/58fde8f72fae4acff67558b45298585d.png" xlink:type="simple" xlink:show="embed" xlink:actuate="onLoad"/></draw:frame>
<text:line-break/>
Thonny will start to install, nothing to do here but wait.
<text:line-break/>
<text:line-break/>
<draw:frame draw:style-name="mediacenter" draw:name="7" text:anchor-type="paragraph" draw:z-index="7" svg:width="10.583333333333cm" svg:height="8.2404580152672cm"><draw:image xlink:href="Pictures/f169b392d2615cd037bb7e894052f2fd.png" xlink:type="simple" xlink:show="embed" xlink:actuate="onLoad"/></draw:frame>
<text:line-break/>
There can be quite a delay here, just be patient.
<text:line-break/>
<text:line-break/>
Once installed, you will see the following page. Click Finish to close the installer.
<text:line-break/>
<text:line-break/>
<draw:frame draw:style-name="mediacenter" draw:name="8" text:anchor-type="paragraph" draw:z-index="8" svg:width="10.583333333333cm" svg:height="8.1957118715674cm"><draw:image xlink:href="Pictures/2a238ba3a39bf1860cb4f94f8d71546e.png" xlink:type="simple" xlink:show="embed" xlink:actuate="onLoad"/></draw:frame>
<text:line-break/>
That is it, Thonny is now installed.
<text:line-break/>
<text:line-break/></text:p>
      <text:p text:style-name="Horizontal_20_Line"/>
      <text:h text:style-name="Heading_20_3" text:outline-level="3"><text:bookmark-start text:name="__RefHeading___running_and_initial_setup_2"/><text:bookmark-start text:name="running_and_initial_setup"/>Running and Initial Setup<text:bookmark-end text:name="__RefHeading___running_and_initial_setup_2"/><text:bookmark-end text:name="running_and_initial_setup"/></text:h>
      <text:p text:style-name="Text_20_body"><text:line-break/>
Now is the time to plug in the Pico to your computer, the one you have installed Thonny on to. You will connect the Pico to the PC using a USB cable. Before you connect the Pico, you need to hold down the BOOT SEL button on your Pico, this is the only button on the Pico so is simple to find.
<text:line-break/>
<text:line-break/>
<draw:frame draw:style-name="mediacenter" draw:name="9" text:anchor-type="paragraph" draw:z-index="9" svg:width="7.9375cm" style:rel-width="100%" svg:height="3.272808056872cm" style:rel-height="scale"><draw:image xlink:href="Pictures/affdc4e3da1d2459c2f10f1b5bbbe04c.png" xlink:type="simple" xlink:show="embed" xlink:actuate="onLoad"/></draw:frame>
<text:line-break/>
While holding down the BOOTSEL button, plug the USB cable from your computer in to the Raspberry Pi Pico. The Pico will power up and a folder will appear in your Explorer.
<text:line-break/>
<text:line-break/>
<draw:frame draw:style-name="mediacenter" draw:name="10" text:anchor-type="paragraph" draw:z-index="10" svg:width="21.166666666667cm" style:rel-width="100%" svg:height="12.89140070922cm" style:rel-height="scale"><draw:image xlink:href="Pictures/3d57da0084d2a8ca6b2ff196c6716b68.png" xlink:type="simple" xlink:show="embed" xlink:actuate="onLoad"/></draw:frame>
<text:line-break/>
There will be two files in this folder:
<text:line-break/></text:p>
      <text:p text:style-name="Preformatted_20_Text"><text:s text:c="2"/>INDEX.HTM<text:line-break/><text:s text:c="2"/>INFO_UF2.TXT</text:p>
      <text:p text:style-name="Text_20_body">Please note that this is a brand new Pico, so we would not expect to see any other files.
<text:line-break/>
<text:line-break/>
Run your Thonny application that you installed earlier.
<text:line-break/>
<text:line-break/>
<draw:frame draw:style-name="mediacenter" draw:name="11" text:anchor-type="paragraph" draw:z-index="11" svg:width="21.166666666667cm" style:rel-width="100%" svg:height="15.87090111025cm" style:rel-height="scale"><draw:image xlink:href="Pictures/75190e255fc0a72b9b61e290679268ee.png" xlink:type="simple" xlink:show="embed" xlink:actuate="onLoad"/></draw:frame>
<text:line-break/>
Select from Thonny, Tools then Options…
<text:line-break/>
<text:line-break/>
<draw:frame draw:style-name="mediacenter" draw:name="12" text:anchor-type="paragraph" draw:z-index="12" svg:width="15.875cm" svg:height="15.027580071174cm"><draw:image xlink:href="Pictures/7ae0bf37a0b947c53501025937ea0bfd.png" xlink:type="simple" xlink:show="embed" xlink:actuate="onLoad"/></draw:frame>
<text:line-break/>
Select the Interpreter tab, ensure the MicroPython (Raspberry Pi Pico) Interpreter is selected. From the bottom of this page click 'Install or update MicroPython'
<text:line-break/>
<text:line-break/>
You will be presented with some options for the MicroPython install (or update).
<text:line-break/>
<text:line-break/>
<draw:frame draw:style-name="mediacenter" draw:name="13" text:anchor-type="paragraph" draw:z-index="13" svg:width="15.875cm" svg:height="15.671763869132cm"><draw:image xlink:href="Pictures/6090415214aac23b9eefe000a8e8405d.png" xlink:type="simple" xlink:show="embed" xlink:actuate="onLoad"/></draw:frame>
<text:line-break/>
We need to set some of the options here to match our Pico device.
<text:line-break/></text:p>
      <text:list text:style-name="List_20_1" text:continue-numbering="false">
        <text:list-item>
          <text:p text:style-name="LastListParagraph_List_20_1_Content_First"> Target Volume - This is the drive in explorer your Pico connected as.</text:p>
        </text:list-item>
      </text:list>
      <text:list text:style-name="List_20_1" text:continue-numbering="false">
        <text:list-item>
          <text:p text:style-name="LastListParagraph_List_20_1_Content_First"> MicroPython Family - RP2</text:p>
        </text:list-item>
      </text:list>
      <text:list text:style-name="List_20_1" text:continue-numbering="false">
        <text:list-item>
          <text:p text:style-name="LastListParagraph_List_20_1_Content_First"> Variant - Raspberry Pi Pico (your Pico type) I am using a Pico 2 W in this example</text:p>
        </text:list-item>
      </text:list>
      <text:list text:style-name="List_20_1" text:continue-numbering="false">
        <text:list-item>
          <text:p text:style-name="LastListParagraph_List_20_1_Content_First"> Version - Select the latest version (unless you have a compelling reason not to)</text:p>
        </text:list-item>
      </text:list>
      <text:p text:style-name="Text_20_body">Once set, click the Install button.
<text:line-break/>
<text:line-break/>
You will see a progress bar to show the installation is running.
<text:line-break/>
<text:line-break/>
<draw:frame draw:style-name="mediacenter" draw:name="14" text:anchor-type="paragraph" draw:z-index="14" svg:width="15.875cm" svg:height="13.848404255319cm"><draw:image xlink:href="Pictures/88318e119cd0f589ebc59a826ae5bed2.png" xlink:type="simple" xlink:show="embed" xlink:actuate="onLoad"/></draw:frame>
<text:line-break/>
Once the installation is complete, the progress bar will change to <text:span text:style-name="">Done!</text:span>
<text:line-break/>
<text:line-break/>
<draw:frame draw:style-name="mediacenter" draw:name="15" text:anchor-type="paragraph" draw:z-index="15" svg:width="15.875cm" svg:height="13.796602244389cm"><draw:image xlink:href="Pictures/00c40d64041d251bdd75202978ab6fb3.png" xlink:type="simple" xlink:show="embed" xlink:actuate="onLoad"/></draw:frame>
<text:line-break/>
Once back at the Interpreter tab you can just select OK
<text:line-break/>
<text:line-break/>
<draw:frame draw:style-name="mediacenter" draw:name="16" text:anchor-type="paragraph" draw:z-index="16" svg:width="15.875cm" svg:height="14.993055555556cm"><draw:image xlink:href="Pictures/91ac7db17f24c50f01479c581f1a0cec.png" xlink:type="simple" xlink:show="embed" xlink:actuate="onLoad"/></draw:frame>
<text:line-break/>
You will now be back at the main Thonny interface. It will have taken just a few seconds for the Pico to reboot.
<text:line-break/>
<text:line-break/>
<draw:frame draw:style-name="mediacenter" draw:name="17" text:anchor-type="paragraph" draw:z-index="17" svg:width="21.166666666667cm" style:rel-width="100%" svg:height="14.403441011236cm" style:rel-height="scale"><draw:image xlink:href="Pictures/66f5c220d3364d6a554c325263762a17.png" xlink:type="simple" xlink:show="embed" xlink:actuate="onLoad"/></draw:frame>
<text:line-break/>
From the bottom right of Thonny select your Pico Device.
<text:line-break/>
<text:line-break/>
<draw:frame draw:style-name="mediacenter" draw:name="18" text:anchor-type="paragraph" draw:z-index="18" svg:width="21.166666666667cm" style:rel-width="100%" svg:height="15.817748583205cm" style:rel-height="scale"><draw:image xlink:href="Pictures/1e5ecf96fef09e58c7dd05f773a0625f.png" xlink:type="simple" xlink:show="embed" xlink:actuate="onLoad"/></draw:frame>
<text:line-break/>
You will see that at the bottom of Thonny, it lists your Pico Device and the version of MicroPython that has just been installed on to it.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4:58</meta:creation-date>
    <dc:creator>Generated</dc:creator>
    <dc:date>2026-08-19T21::34:58</dc:date>
    <dc:language>en-US</dc:language>
    <meta:editing-cycles>1</meta:editing-cycles>
    <meta:editing-duration>PT0S</meta:editing-duration>
    <dc:title>installing_thonny</dc:title>
  </office:meta>
</office:document-meta>
</file>