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c21def2874e1de82f3d771d57fde49.png"/>
  <manifest:file-entry manifest:media-type="image/png" manifest:full-path="Pictures/7f849150e3ba00f55a5a98029439b8de.png"/>
  <manifest:file-entry manifest:media-type="image/png" manifest:full-path="Pictures/4ee0971c85cc531efc4ce1d96a1579f6.png"/>
  <manifest:file-entry manifest:media-type="image/png" manifest:full-path="Pictures/4dbf920e0ec24ed22f578b349834c3b8.png"/>
  <manifest:file-entry manifest:media-type="image/png" manifest:full-path="Pictures/2c5151b93cf2f29ff1ed56802dfa6a2d.png"/>
  <manifest:file-entry manifest:media-type="image/png" manifest:full-path="Pictures/f8cace524388a1707c98ac5c50901550.png"/>
  <manifest:file-entry manifest:media-type="image/png" manifest:full-path="Pictures/ac8ced5109efdda82e89e253db17b86f.png"/>
  <manifest:file-entry manifest:media-type="image/png" manifest:full-path="Pictures/f1b25146d368c7da7dd17b8d518ea10e.png"/>
  <manifest:file-entry manifest:media-type="image/png" manifest:full-path="Pictures/3edc3dd6797268e123683b3938acb326.png"/>
  <manifest:file-entry manifest:media-type="image/png" manifest:full-path="Pictures/84f72e2dcd0a27b1b963d1b4f3e645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nstall_pico_zero_library"/><text:bookmark-start text:name="__RefHeading___install_pico_zero_library_1"/><text:bookmark-start text:name="install_pico_zero_library"/>Install Pico Zero Library<text:bookmark-end text:name="__RefHeading___install_pico_zero_library_1"/><text:bookmark-end text:name="install_pico_zero_library"/></text:h>
      <text:p text:style-name="Text_20_body"><text:line-break/>
Library files are like device drivers, they allow you to run commands to do something with a device.
<text:line-break/>
The picozero library is a simplified driver file for the Pi Pico.
<text:line-break/>
<text:line-break/>
You should now have a Thonny icon on your desktop. Double click the icon to start Thonny.
<text:line-break/>
<text:line-break/>
<draw:frame draw:style-name="mediacenter" draw:name="0" text:anchor-type="paragraph" draw:z-index="0" svg:width="15.875cm" svg:height="7.6706932773109cm"><draw:image xlink:href="Pictures/aac21def2874e1de82f3d771d57fde49.png" xlink:type="simple" xlink:show="embed" xlink:actuate="onLoad"/></draw:frame>
<text:line-break/>
First page you will see is the options page. From here select your preferred language. Leave the 'Initial settings' at Standard.
<text:line-break/>
<text:line-break/>
<draw:frame draw:style-name="mediacenter" draw:name="1" text:anchor-type="paragraph" draw:z-index="1" svg:width="7.9375cm" style:rel-width="100%" svg:height="3.8441115702479cm" style:rel-height="scale"><draw:image xlink:href="Pictures/7f849150e3ba00f55a5a98029439b8de.png" xlink:type="simple" xlink:show="embed" xlink:actuate="onLoad"/></draw:frame>
<text:line-break/>
Click the 'Lets Go' button.
<text:line-break/>
<text:line-break/>
Thonny will now open.
<text:line-break/>
<text:line-break/>
<draw:frame draw:style-name="mediacenter" draw:name="2" text:anchor-type="paragraph" draw:z-index="2" svg:width="18.520833333333cm" style:rel-width="100%" svg:height="12.550920050761cm" style:rel-height="scale"><draw:image xlink:href="Pictures/4ee0971c85cc531efc4ce1d96a1579f6.png" xlink:type="simple" xlink:show="embed" xlink:actuate="onLoad"/></draw:frame>
<text:line-break/>
** At this point, please connect your Raspberry Pi Pico to your computers USB Port **
<text:line-break/>
<text:line-break/>
First thing we want to do with Thonny is select the device we are working with from the bottom right hand corner of the Thonny Application.
<text:line-break/>
<text:line-break/>
<draw:frame draw:style-name="mediacenter" draw:name="3" text:anchor-type="paragraph" draw:z-index="3" svg:width="18.520833333333cm" style:rel-width="100%" svg:height="12.117945567085cm" style:rel-height="scale"><draw:image xlink:href="Pictures/4dbf920e0ec24ed22f578b349834c3b8.png" xlink:type="simple" xlink:show="embed" xlink:actuate="onLoad"/></draw:frame>
<text:line-break/>
If you pico is not listed, then your computer has not recognised the device.
<text:line-break/>
<text:line-break/>
Next, from the Thonny toolbar, we are going to select Tools and then Manage Packages.
<text:line-break/>
<text:line-break/>
<draw:frame draw:style-name="mediacenter" draw:name="4" text:anchor-type="paragraph" draw:z-index="4" svg:width="18.520833333333cm" style:rel-width="100%" svg:height="13.314618221691cm" style:rel-height="scale"><draw:image xlink:href="Pictures/2c5151b93cf2f29ff1ed56802dfa6a2d.png" xlink:type="simple" xlink:show="embed" xlink:actuate="onLoad"/></draw:frame>
<text:line-break/>
A box will open. In the search bar enter <text:span text:style-name="">picozero</text:span> then click hte Search on PyPI button.
<text:line-break/>
<text:line-break/>
<draw:frame draw:style-name="mediacenter" draw:name="5" text:anchor-type="paragraph" draw:z-index="5" svg:width="18.520833333333cm" style:rel-width="100%" svg:height="12.949167657551cm" style:rel-height="scale"><draw:image xlink:href="Pictures/f8cace524388a1707c98ac5c50901550.png" xlink:type="simple" xlink:show="embed" xlink:actuate="onLoad"/></draw:frame>
<text:line-break/>
In the Search results, you should see the entry <text:span text:style-name="">picozero</text:span>. Click on this entry (it's a hyperlink).
<text:line-break/>
<text:line-break/>
<draw:frame draw:style-name="mediacenter" draw:name="6" text:anchor-type="paragraph" draw:z-index="6" svg:width="18.520833333333cm" style:rel-width="100%" svg:height="13.037257233452cm" style:rel-height="scale"><draw:image xlink:href="Pictures/ac8ced5109efdda82e89e253db17b86f.png" xlink:type="simple" xlink:show="embed" xlink:actuate="onLoad"/></draw:frame>
<text:line-break/>
This will take you to the <text:span text:style-name="">picozero</text:span> page where you can click install.
<text:line-break/>
<text:line-break/>
<draw:frame draw:style-name="mediacenter" draw:name="7" text:anchor-type="paragraph" draw:z-index="7" svg:width="18.520833333333cm" style:rel-width="100%" svg:height="12.942534722222cm" style:rel-height="scale"><draw:image xlink:href="Pictures/f1b25146d368c7da7dd17b8d518ea10e.png" xlink:type="simple" xlink:show="embed" xlink:actuate="onLoad"/></draw:frame>
<text:line-break/>
You will see the picozero installer running.
<text:line-break/>
<text:line-break/>
<draw:frame draw:style-name="mediacenter" draw:name="8" text:anchor-type="paragraph" draw:z-index="8" svg:width="18.520833333333cm" style:rel-width="100%" svg:height="13.099561927519cm" style:rel-height="scale"><draw:image xlink:href="Pictures/3edc3dd6797268e123683b3938acb326.png" xlink:type="simple" xlink:show="embed" xlink:actuate="onLoad"/></draw:frame>
<text:line-break/>
<text:line-break/>
Now you can click the Close button.
<text:line-break/>
<text:line-break/>
<draw:frame draw:style-name="mediacenter" draw:name="9" text:anchor-type="paragraph" draw:z-index="9" svg:width="18.520833333333cm" style:rel-width="100%" svg:height="13.099561927519cm" style:rel-height="scale"><draw:image xlink:href="Pictures/84f72e2dcd0a27b1b963d1b4f3e645b4.png" xlink:type="simple" xlink:show="embed" xlink:actuate="onLoad"/></draw:frame>
<text:line-break/>
That is it, you have installed and dome some basic configuration of Thonny.
<text:line-break/>
<text:line-break/>
So now the picozero library has been installed you can write some MicroPython code in Thonny.
<text:line-break/>
<text:line-break/>
This example code is allows the picozero library to flash or “blink” the onboard LED:
<text:line-break/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import the pico_led function from the picozero library, this allows you to control the onboard LED.<text:line-break/>from picozero import pico_led<text:line-break/> <text:line-break/>#now we tell the onboard LED to "blink" on and off at a time period of 0.5 seconds<text:line-break/>pico_led.blink(0.5)</text:p>
          </table:table-cell>
        </table:table-row>
      </table:table>
      <text:p text:style-name="Text_20_body">This is a simple way and great to get started but it is limited, you can get the same result using other library's
<text:line-break/>
<text:line-break/>
For more examples of controlling you Pi Pico with MicroPython please go <text:a xlink:type="simple" xlink:href="https://wiki.alanwalker.uk/doku.php?id=micro_python" text:style-name="Internet_20_link" text:visited-style-name="Visited_20_Internet_20_Link">here</text:a>.
<text:line-break/>
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8:39</meta:creation-date>
    <dc:creator>Generated</dc:creator>
    <dc:date>2026-08-19T20::58:39</dc:date>
    <dc:language>en-US</dc:language>
    <meta:editing-cycles>1</meta:editing-cycles>
    <meta:editing-duration>PT0S</meta:editing-duration>
    <dc:title>install_pico_zero_library</dc:title>
  </office:meta>
</office:document-meta>
</file>