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entify_and_mount_a_drive"/><text:bookmark-start text:name="__RefHeading___identify_and_mount_a_drive_1"/><text:bookmark-start text:name="identify_and_mount_a_drive"/>Identify and Mount a Drive<text:bookmark-end text:name="__RefHeading___identify_and_mount_a_drive_1"/><text:bookmark-end text:name="identify_and_mount_a_drive"/></text:h>
      <text:p text:style-name="Text_20_body"><text:line-break/>
<text:line-break/></text:p>
      <text:h text:style-name="Heading_20_2" text:outline-level="2"><text:bookmark-start text:name="__RefHeading___this_section_is_not_finished_2"/><text:bookmark-start text:name="this_section_is_not_finished"/>THIS SECTION IS NOT FINISHED<text:bookmark-end text:name="__RefHeading___this_section_is_not_finished_2"/><text:bookmark-end text:name="this_section_is_not_finished"/></text:h>
      <text:p text:style-name="Text_20_body"><text:line-break/>
<text:line-break/></text:p>
      <text:p text:style-name="Text_20_body">first we need to identify the disk(s):
<text:line-break/>
<text:line-break/></text:p>
      <text:p text:style-name="Preformatted_20_Text"><text:s text:c="2"/>sudo blkid</text:p>
      <text:p text:style-name="Text_20_body"><text:line-break/>
This will list any recognised devices:
<text:line-break/></text:p>
      <text:p text:style-name="Preformatted_20_Text"><text:s text:c="2"/>/dev/mmcblk0p1: LABEL="RECOVERY" UUID="0403-0201" TYPE="vfat" PARTUUID="0006dd3f-01"<text:line-break/><text:s text:c="2"/>/dev/mmcblk0p5: LABEL="SETTINGS" UUID="705f6e2b-fac6-4f33-8611-d57a9c9f04e1" TYPE="ext4" PARTUUID="0006dd3f-05"<text:line-break/><text:s text:c="2"/>/dev/mmcblk0p6: SEC_TYPE="msdos" LABEL="boot" UUID="1495-189B" TYPE="vfat" PARTUUID="0006dd3f-06"<text:line-break/><text:s text:c="2"/>/dev/mmcblk0p7: LABEL="root0" UUID="759bca6b-5766-4941-b830-cdbfcd861107" TYPE="ext4" PARTUUID="0006dd3f-07"<text:line-break/><text:s text:c="2"/>/dev/mmcblk0p8: LABEL="boot-rbp2" UUID="200C-EA5B" TYPE="vfat" PARTUUID="0006dd3f-08"<text:line-break/><text:s text:c="2"/>/dev/mmcblk0p9: LABEL="root-rbp2" UUID="26d10fa3-fe0a-4044-b24a-9b85c2079122" TYPE="ext4" PARTUUID="0006dd3f-09"<text:line-break/><text:s text:c="2"/>/dev/mmcblk0: PTUUID="0006dd3f" PTTYPE="dos"<text:line-break/><text:s text:c="2"/>/dev/sda: PTUUID="279bf5b4" PTTYPE="dos"</text:p>
      <text:p text:style-name="Text_20_body"><text:line-break/>
In this example, the first 6 items are the SD card that Raspbian booted from <text:span text:style-name="Strong_20_Emphasis">/dev/mmcblk0px</text:span>. The last device <text:span text:style-name="Strong_20_Emphasis">/dev/sda</text:span> is a USB Hard Disk. This is the disk I want to add to Raspbian.
<text:line-break/>
Now that we know the disk we wish to work on is /dev/sda we can use:
<text:line-break/></text:p>
      <text:p text:style-name="Preformatted_20_Text"><text:s text:c="2"/>sudo fdisk /dev/sda</text:p>
      <text:p text:style-name="Text_20_body"><text:line-break/></text:p>
      <text:p text:style-name="Preformatted_20_Text"><text:s text:c="2"/>enter p to display partition information<text:line-break/><text:s text:c="2"/><text:line-break/><text:s text:c="2"/>Disk /dev/sda: 298.1 GiB, 320072933376 bytes, 625142448 sectors<text:line-break/><text:s text:c="2"/>Units: sectors of 1 * 512 = 512 bytes<text:line-break/><text:s text:c="2"/>Sector size (logical/physical): 512 bytes / 512 bytes<text:line-break/><text:s text:c="2"/>I/O size (minimum/optimal): 512 bytes / 512 bytes<text:line-break/><text:s text:c="2"/>Disklabel type: dos<text:line-break/><text:s text:c="2"/>Disk identifier: 0x279bf5b4</text:p>
      <text:p text:style-name="Text_20_body"><text:line-break/>
We can see the size is 298.1 GB.
<text:line-break/></text:p>
      <text:p text:style-name="Preformatted_20_Text"><text:s text:c="2"/>Use the d command to delete existing partition<text:line-break/><text:s text:c="2"/><text:line-break/><text:s text:c="2"/>No partition is defined yet!<text:line-break/><text:s text:c="2"/>Could not delete partition 81165<text:s text:c="3"/></text:p>
      <text:p text:style-name="Text_20_body"><text:line-break/>
In this case, there are no partitions to delete
<text:line-break/>
To create a new partition, use:</text:p>
      <text:p text:style-name="Preformatted_20_Text"><text:s text:c="2"/>n - This creates a new partition<text:line-break/><text:s text:c="2"/>p - This is for a primary partition<text:line-break/><text:s text:c="2"/>Enter - To default to partition 1<text:line-break/><text:s text:c="2"/>Enter - To select first sector<text:line-break/><text:s text:c="2"/>Enter - To select last sector.</text:p>
      <text:p text:style-name="Text_20_body"><text:line-break/>
You should now have a new partition.
<text:line-break/></text:p>
      <text:p text:style-name="Preformatted_20_Text"><text:s text:c="2"/>p - To display the new partition<text:line-break/><text:s text:c="2"/><text:line-break/><text:s text:c="2"/>Device<text:s text:c="5"/>Boot Start<text:s text:c="7"/>End<text:s text:c="3"/>Sectors<text:s text:c="3"/>Size Id Type<text:line-break/><text:s text:c="2"/>/dev/sda1<text:s text:c="8"/>2048 625142447 625140400 298.1G 83 Linux</text:p>
      <text:p text:style-name="Text_20_body"><text:line-break/>
The changes need to be written to the partition table:
<text:line-break/></text:p>
      <text:p text:style-name="Preformatted_20_Text"><text:s text:c="2"/>w - To commit changes<text:line-break/><text:s text:c="2"/><text:line-break/><text:s text:c="2"/>The partition table has been altered.<text:line-break/><text:s text:c="2"/>Calling ioctl() to re-read partition table.<text:line-break/><text:s text:c="2"/>Syncing disks.</text:p>
      <text:p text:style-name="Text_20_body"><text:line-break/>
Now run the following command to see your disk, which will now include /dev/sda1
<text:line-break/></text:p>
      <text:p text:style-name="Preformatted_20_Text"><text:s text:c="2"/>sudo fdisk -l</text:p>
      <text:p text:style-name="Text_20_body"><text:line-break/>
There will be a large output, but the important part is at the end:
<text:line-break/></text:p>
      <text:p text:style-name="Preformatted_20_Text"><text:s text:c="2"/>Device<text:s text:c="5"/>Boot Start<text:s text:c="7"/>End<text:s text:c="3"/>Sectors<text:s text:c="3"/>Size Id Type<text:line-break/><text:s text:c="2"/>/dev/sda1<text:s text:c="8"/>2048 625142447 625140400 298.1G 83 Linux</text:p>
      <text:p text:style-name="Text_20_body"><text:line-break/>
/dev/sda1 is the partition we have just created on device /dev/sda
<text:line-break/>
Now we need to create the file system:
<text:line-break/></text:p>
      <text:p text:style-name="Preformatted_20_Text"><text:s text:c="2"/>sudo mkfs /dev/sda1<text:line-break/><text:s text:c="2"/><text:line-break/><text:s text:c="2"/>mke2fs 1.42.12 (29-Aug-2014)<text:line-break/><text:s text:c="2"/>/dev/sda1 contains a ntfs file system labelled '300gb'<text:line-break/><text:s text:c="2"/>Proceed anyway? (y,n)<text:s text:c="4"/>&lt;---------------------------------You have to say 'Y' Here.<text:line-break/><text:s text:c="2"/><text:line-break/><text:s text:c="2"/>Depending on drive size, this will take a minute or two<text:line-break/><text:s text:c="2"/><text:line-break/><text:s text:c="2"/>Creating filesystem with 78142550 4k blocks and 19537920 inodes<text:line-break/><text:s text:c="2"/>Filesystem UUID: 6af40af7-759f-4ee5-afea-882e9f58f17e<text:line-break/><text:s text:c="2"/>Superblock backups stored on blocks:<text:line-break/><text:s text:c="10"/>32768, 98304, 163840, 229376, 294912, 819200, 884736, 1605632, 2654208,<text:line-break/><text:s text:c="10"/>4096000, 7962624, 11239424, 20480000, 23887872, 71663616</text:p>
      <text:p text:style-name="Preformatted_20_Text"><text:s text:c="2"/>Allocating group tables: done<text:line-break/><text:s text:c="2"/>Writing inode tables: done<text:line-break/><text:s text:c="2"/>Writing superblocks and filesystem accounting information: done</text:p>
      <text:p text:style-name="Text_20_body"><text:line-break/></text:p>
      <text:p text:style-name="Text_20_body">after the superblocks are created and you get a prompt you are ready to mount your disk create a mount point, say you want it to be “mydisk”</text:p>
      <text:p text:style-name="Text_20_body">mkdir /mydisk
now mount it</text:p>
      <text:p text:style-name="Text_20_body">mount /dev/sda1 /mydisk
use df to verify disk is mounted. If you reboot you will need to remount it (you might want to add it to /etc/fstab)</text:p>
      <text:p text:style-name="Text_20_body">try writing a file to the disk</text:p>
      <text:p text:style-name="Text_20_body">touch /diskname/test
was the file created or did you get an err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2:45</meta:creation-date>
    <dc:creator>Generated</dc:creator>
    <dc:date>2026-08-20T20::02:45</dc:date>
    <dc:language>en-US</dc:language>
    <meta:editing-cycles>1</meta:editing-cycles>
    <meta:editing-duration>PT0S</meta:editing-duration>
    <dc:title>identify_and_mount_a_drive</dc:title>
  </office:meta>
</office:document-meta>
</file>