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3faaa5c950d69113dbad0ee1eed795.jpg"/>
  <manifest:file-entry manifest:media-type="image/jpeg" manifest:full-path="Pictures/7816ea887d4f890ff24ba66f2e1448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2_lcd_display"/><text:bookmark-start text:name="__RefHeading___i2c_lcd_display_1"/><text:bookmark-start text:name="i2c_lcd_display"/>I2C LCD Display<text:bookmark-end text:name="__RefHeading___i2c_lcd_display_1"/><text:bookmark-end text:name="i2c_lcd_display"/></text:h>
      <text:p text:style-name="Text_20_body"><text:line-break/>
<text:line-break/>
LCDs are a great way to display simple information (like an IP address) without going to the expense of a full LCD panel, or connecting a monitor. For my previous LCD I used a 2 line LCD in 4 bit mode, this is a very simple implementation, but it uses lots of GPIO pins.<text:line-break/>
<text:line-break/>
Another way to connect an LCD is to use the I2C interface. This only requires a total of 4 wires, two for the data, 2 for power. You can buy LCDs with built in I2C adaptors, I got mine from eBay, I can't really link it because the links to eBay items seem to die fairly quicly.<text:line-break/>
<text:line-break/>
If you do a search for something like this:</text:p>
      <text:p text:style-name="Preformatted_20_Text"><text:s text:c="2"/>Yellow Green Serial IIC/I2C/TWI 2004 20X4 Character LCD Module For Arduino</text:p>
      <text:p text:style-name="Text_20_body"><text:line-break/>
Then you should find what you are looking for.<text:line-break/>
<text:line-break/>
Here is the description for what I purchased (obviously you can ignore the Arduino references)<text:line-break/>
<text:line-break/></text:p>
      <text:p text:style-name="Text_20_body">Yellow Green Serial IIC/I2C/TWI 2004 20×4 Character LCD Module For Arduino
<text:line-break/></text:p>
      <text:p text:style-name="Preformatted_20_Text"><text:s text:c="2"/>Dedicated IIC control for Arduino, it only takes two IO<text:line-break/><text:s text:c="2"/><text:line-break/><text:s text:c="2"/>Adjustable contrast, the backlight control to provide library<text:line-break/><text:s text:c="2"/><text:line-break/><text:s text:c="2"/>High quality LCD screen, Yellow Green, clear display<text:line-break/><text:s text:c="2"/><text:line-break/><text:s text:c="2"/>IIC bus control, it only takes two IO ports<text:line-break/><text:s text:c="2"/><text:line-break/><text:s text:c="2"/>Backlight control, you can control via a jumper, you can also program control<text:line-break/><text:s text:c="2"/><text:line-break/><text:s text:c="2"/>Adjustable display contrast<text:line-break/><text:s text:c="2"/><text:line-break/><text:s text:c="2"/>5V power supply, the device address 0x27<text:line-break/><text:s text:c="2"/><text:line-break/><text:s text:c="2"/>Compatible to Arduino</text:p>
      <text:p text:style-name="Text_20_body"><text:line-break/>
There are many of these available on eBay in 2016, and they average around £3.50-£4.00<text:line-break/>
<text:line-break/>
Here is one connected to a Pi Zero (1.3)<text:line-break/>
<text:line-break/>
<draw:frame draw:style-name="media" draw:name="0" text:anchor-type="as-char" draw:z-index="0" svg:width="5.2916666666667cm" style:rel-width="100%" svg:height="4.5111458333333cm" style:rel-height="scale"><draw:image xlink:href="Pictures/023faaa5c950d69113dbad0ee1eed795.jpg" xlink:type="simple" xlink:show="embed" xlink:actuate="onLoad"/></draw:frame><draw:frame draw:style-name="media" draw:name="1" text:anchor-type="as-char" draw:z-index="1" svg:width="5.2916666666667cm" style:rel-width="100%" svg:height="2.5003125cm" style:rel-height="scale"><draw:image xlink:href="Pictures/7816ea887d4f890ff24ba66f2e1448c9.jpg" xlink:type="simple" xlink:show="embed" xlink:actuate="onLoad"/></draw:frame><text:line-break/>
<text:line-break/>
The most tricky part of getting any LCD to run is finding a driver/library for it. I have followed a tutorial from a chap called <text:span text:style-name="Strong_20_Emphasis">TheRaspberryPiGuy</text:span> who you can look up on YouTube.<text:line-break/>
<text:line-break/>
This guide assumes that you have installed Raspbian (or equivalent) and updated everything with the following commands:
<text:line-break/></text:p>
      <text:p text:style-name="Preformatted_20_Text"><text:s text:c="2"/>sudo apt-get update<text:line-break/><text:s text:c="2"/>sudo apt-get upgrade</text:p>
      <text:p text:style-name="Text_20_body"><text:line-break/>
On the LCD the four connections will be labelled something like:
<text:line-break/></text:p>
      <text:p text:style-name="Preformatted_20_Text"><text:s text:c="2"/>LCD<text:s text:c="10"/>R-Pi<text:line-break/><text:s text:c="2"/><text:line-break/><text:s text:c="2"/>GND (Ov)<text:s text:c="5"/>Pin 6<text:line-break/><text:s text:c="2"/>VCC (5v)<text:s text:c="5"/>Pin 2<text:line-break/><text:s text:c="2"/>SDA<text:s text:c="10"/>Pin 3 (GPIO2)<text:line-break/><text:s text:c="2"/>SCL<text:s text:c="10"/>Pin 5 (GPIO3)</text:p>
      <text:p text:style-name="Text_20_body"><text:line-break/>
You need to ensure that the I2C pins are active:
<text:line-break/></text:p>
      <text:p text:style-name="Preformatted_20_Text"><text:s text:c="2"/>sudo raspi-config<text:line-break/><text:s text:c="2"/>Advanced Options<text:line-break/><text:s text:c="2"/>I2C<text:line-break/><text:s text:c="2"/><text:line-break/><text:s text:c="2"/>Where you see the message -<text:s text:c="2"/>Would you like the ARM I2C interface to be enabled?<text:line-break/><text:s text:c="2"/><text:line-break/><text:s text:c="2"/>Select Yes, then exit this menu system<text:line-break/><text:s text:c="2"/><text:line-break/><text:s text:c="2"/>Reboot for the changes to take effect</text:p>
      <text:p text:style-name="Text_20_body"><text:line-break/>
Once the OS is installed and the LCD is connected, the libraries can be installed:
<text:line-break/>
Ensure you are in  your home folder (probably /home/pi)<text:line-break/>
<text:line-break/>
From the command line:
<text:line-break/></text:p>
      <text:p text:style-name="Preformatted_20_Text"><text:s text:c="2"/>git clone https://github.com/the-raspberry-pi-guy/lcd<text:line-break/><text:s text:c="2"/><text:line-break/><text:s text:c="2"/>cd lcd<text:line-break/><text:s text:c="2"/><text:line-break/><text:s text:c="2"/>sudo sh install.sh (RPi will auto reboot)</text:p>
      <text:p text:style-name="Text_20_body"><text:line-break/>
Once the Pi has rebooted:
<text:line-break/></text:p>
      <text:p text:style-name="Preformatted_20_Text"><text:s text:c="2"/>Navigate to your home folder (probably /home/pi)<text:line-break/><text:s text:c="2"/>cd lcd<text:line-break/><text:s text:c="2"/>edit lcddriver.py to ensure the ADDRESS = 0x27 is the correct address (some are 0x20)</text:p>
      <text:p text:style-name="Text_20_body"><text:line-break/>
I found this guide by doing this YouTube search:
<text:line-break/></text:p>
      <text:p text:style-name="Preformatted_20_Text"><text:s text:c="2"/><text:line-break/><text:s text:c="2"/>Raspberry Pi - Mini LCD Display Tutorial by TheRaspberryPiGuy</text:p>
      <text:p text:style-name="Text_20_body"><text:line-break/>
To start the demo LCD code:
<text:line-break/></text:p>
      <text:p text:style-name="Preformatted_20_Text"><text:s text:c="2"/>sudo python lcd_lcd.py</text:p>
      <text:p text:style-name="Text_20_body"><text:line-break/>
You should now have some text on the LCD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1:12</meta:creation-date>
    <dc:creator>Generated</dc:creator>
    <dc:date>2026-08-19T19::31:12</dc:date>
    <dc:language>en-US</dc:language>
    <meta:editing-cycles>1</meta:editing-cycles>
    <meta:editing-duration>PT0S</meta:editing-duration>
    <dc:title>ic2_lcd_display</dc:title>
  </office:meta>
</office:document-meta>
</file>