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b1313964210f4646111b71cd9ea6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pio_led_control"/><text:bookmark-start text:name="__RefHeading___gpio_led_control_1"/><text:bookmark-start text:name="gpio_led_control"/>GPIO LED Control<text:bookmark-end text:name="__RefHeading___gpio_led_control_1"/><text:bookmark-end text:name="gpio_led_control"/></text:h>
      <text:p text:style-name="Text_20_body"><text:line-break/>
<text:line-break/>
Since the Raspberry Pi Model B+ (the second version of the Pi 1) the Raspberry Pi has had a 40 Pin header (24 Pins on the very first Pi). These pins provide some very useful functions, but what we are interested in are the GPIO pins that we can turn on and off (some pins have dedicated functions).
<text:line-break/>
<text:line-break/>
An easy way to see if we are actually turning a pin on or off is to use an LED that will light up upon the pin becoming active.
<text:line-break/>
<text:line-break/>
<text:span text:style-name="Strong_20_Emphasis">Please be aware, the GPIO pins are 3.3v Logic, and are restricted to 16mA</text:span>
<text:line-break/>
<text:line-break/>
Here is a simple circuit of and LED connected to a GPIO Pin.
<text:line-break/>
<text:line-break/>
<draw:frame draw:style-name="media" draw:name="0" text:anchor-type="as-char" draw:z-index="0" svg:width="10.583333333333cm" svg:height="6.9828178694158cm"><draw:image xlink:href="Pictures/82b1313964210f4646111b71cd9ea6ea.png" xlink:type="simple" xlink:show="embed" xlink:actuate="onLoad"/></draw:frame>
<text:line-break/>
<text:line-break/>
This is a red LED that has a 2V drop across it, so 3.3v-2v = 1.3v. The LED only needs around 5mA, so R=V/I = 1.3/0.005 = 260 Ohm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4:01</meta:creation-date>
    <dc:creator>Generated</dc:creator>
    <dc:date>2026-08-20T20::04:01</dc:date>
    <dc:language>en-US</dc:language>
    <meta:editing-cycles>1</meta:editing-cycles>
    <meta:editing-duration>PT0S</meta:editing-duration>
    <dc:title>gpio_led_control</dc:title>
  </office:meta>
</office:document-meta>
</file>