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pio_inputs_-_button_led_control"/><text:bookmark-start text:name="__RefHeading___gpio_inputs_-_button_led_control_1"/><text:bookmark-start text:name="gpio_inputs_-_button_led_control"/>GPIO Inputs - Button LED Control<text:bookmark-end text:name="__RefHeading___gpio_inputs_-_button_led_control_1"/><text:bookmark-end text:name="gpio_inputs_-_button_led_control"/></text:h>
      <text:p text:style-name="Text_20_body"><text:line-break/>
<text:line-break/>
In the <text:a xlink:type="simple" xlink:href="https://wiki.alanwalker.uk/doku.php?id=gpio_led_control" text:style-name="Internet_20_link" text:visited-style-name="Visited_20_Internet_20_Link">GPIO LED Control</text:a> section, we looked at how to crate an output pin on the GPIO and turn it on (3.3v) and of (0v).
<text:line-break/>
<text:line-break/>
In this section we will look at how to create an input pin, that is a GPIO pin that looks for an input (which will be a voltage). When we talk about voltages, the Raspberry Pi only sees a voltage in terms of an on (3.3v) or off (0v). However, other voltages will fall in to either the on or off state, and roughly speaking, these are:
<text:line-break/>
<text:line-break/>
Off =   0v - 1.2v
On = 1.3v - 3.3v
<text:line-break/>
<text:line-break/>
<text:span text:style-name="Strong_20_Emphasis">Remember, the GPIO pins are 3.3v as they are logic devices, attach more than 3.3v and you might have to buy a new Raspberry Pi!</text:span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57:49</meta:creation-date>
    <dc:creator>Generated</dc:creator>
    <dc:date>2026-08-19T20::57:49</dc:date>
    <dc:language>en-US</dc:language>
    <meta:editing-cycles>1</meta:editing-cycles>
    <meta:editing-duration>PT0S</meta:editing-duration>
    <dc:title>gpio_inputs_-_button_led_control</dc:title>
  </office:meta>
</office:document-meta>
</file>