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bee601b56e6b8a51f8b7e23671d4a7.png"/>
  <manifest:file-entry manifest:media-type="image/png" manifest:full-path="Pictures/5637c0b19d8d6f1c219fb1112d5c11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pio_controlled_leds"/><text:bookmark-start text:name="__RefHeading___gpio_controlled_leds_1"/><text:bookmark-start text:name="gpio_controlled_leds"/>GPIO Controlled LEDs<text:bookmark-end text:name="__RefHeading___gpio_controlled_leds_1"/><text:bookmark-end text:name="gpio_controlled_leds"/></text:h>
      <text:p text:style-name="Text_20_body"><text:span text:style-name="">Jun 2026</text:span>
<text:line-break/>
<text:line-break/>
<draw:frame draw:style-name="mediacenter" draw:name="0" text:anchor-type="paragraph" draw:z-index="0" svg:width="2.6458333333333cm" style:rel-width="100%" svg:height="2.5195798755187cm" style:rel-height="scale"><draw:image xlink:href="Pictures/18bee601b56e6b8a51f8b7e23671d4a7.pn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For the first three LED examples we have used the onboard LED on the Pico (pin25). But if we want to control other LEDs then we need to start to the use the GPIO pins available on the Pico.
<text:line-break/>
<text:line-break/>
Here is a wiring diagram for the LED setup. This is what we will use when we run the software below.
<text:line-break/>
<text:line-break/>
<draw:frame draw:style-name="mediacenter" draw:name="1" text:anchor-type="paragraph" draw:z-index="1" svg:width="7.9375cm" style:rel-width="100%" svg:height="6.8773164335664cm" style:rel-height="scale"><draw:image xlink:href="Pictures/5637c0b19d8d6f1c219fb1112d5c119c.png" xlink:type="simple" xlink:show="embed" xlink:actuate="onLoad"/></draw:frame>
<text:line-break/>
We have wired the LEDs to GPIO pins 2, 6 &amp; 10. These are the GPIO Pin numbers, not the actual Pi Pico Pin numbers.
<text:line-break/>
<text:line-break/>
Below is the software being used to drive the LEDs
<text:line-break/></text:p>
      <table:table table:style-name="Table">
        <table:table-column table:style-name="odt_auto_style_table_column_1_1"/>
        <table:table-row>
          <table:table-cell office:value-type="string" table:style-name="tablecell">
            <text:p text:style-name="Preformatted_20_Text"><text:span text:style-name="highlight_co1"># Start by importing lib files "machine" &amp; "time"</text:span><text:line-break/><text:span text:style-name="highlight_co1"># Imports the machine module, which provides access to hardware features such as GPIO pins, ADCs, PWM, etc.</text:span><text:line-break/><text:span text:style-name="highlight_kw1">import</text:span> machine<text:line-break/><text:span text:style-name="highlight_co1"># Imports the time module, which provides delay functions like sleep().</text:span><text:line-break/><text:span text:style-name="highlight_kw1">import</text:span> <text:span text:style-name="highlight_kw3">time</text:span><text:line-break/> <text:line-break/><text:span text:style-name="highlight_co1">#we're initalizing pin 25 (which is the onboard LED) &amp; GPIO pins 2, 6 and 10 as outputs (These are the GPIO numbers, not the actual pin numbers around the PCB).</text:span><text:line-break/><text:span text:style-name="highlight_co1"># Creates a pin object called led1.</text:span><text:line-break/><text:span text:style-name="highlight_co1"># Uses GPIO pin 25.</text:span><text:line-break/><text:span text:style-name="highlight_co1"># Sets the pin mode to output (Pin.OUT).</text:span><text:line-break/><text:span text:style-name="highlight_co1"># On a Raspberry Pi Pico, GPIO 25 is usually connected to the onboard LED.</text:span><text:line-break/>led1 <text:span text:style-name="highlight_sy0">=</text:span> machine.<text:span text:style-name="highlight_me1">Pin</text:span><text:span text:style-name="highlight_br0">(</text:span><text:span text:style-name="highlight_nu0">25</text:span><text:span text:style-name="highlight_sy0">,</text:span> machine.<text:span text:style-name="highlight_me1">Pin</text:span>.<text:span text:style-name="highlight_me1">OUT</text:span><text:span text:style-name="highlight_br0">)</text:span><text:line-break/><text:span text:style-name="highlight_co1"># Creates an output pin object for GPIO 2.</text:span><text:line-break/>led2 <text:span text:style-name="highlight_sy0">=</text:span> machine.<text:span text:style-name="highlight_me1">Pin</text:span><text:span text:style-name="highlight_br0">(</text:span><text:span text:style-name="highlight_nu0">2</text:span><text:span text:style-name="highlight_sy0">,</text:span> machine.<text:span text:style-name="highlight_me1">Pin</text:span>.<text:span text:style-name="highlight_me1">OUT</text:span><text:span text:style-name="highlight_br0">)</text:span><text:line-break/><text:span text:style-name="highlight_co1"># Creates an output pin object for GPIO 6.</text:span><text:line-break/>led3 <text:span text:style-name="highlight_sy0">=</text:span> machine.<text:span text:style-name="highlight_me1">Pin</text:span><text:span text:style-name="highlight_br0">(</text:span><text:span text:style-name="highlight_nu0">6</text:span><text:span text:style-name="highlight_sy0">,</text:span> machine.<text:span text:style-name="highlight_me1">Pin</text:span>.<text:span text:style-name="highlight_me1">OUT</text:span><text:span text:style-name="highlight_br0">)</text:span><text:line-break/><text:span text:style-name="highlight_co1"># Creates an output pin object for GPIO 10.</text:span><text:line-break/>led4 <text:span text:style-name="highlight_sy0">=</text:span> machine.<text:span text:style-name="highlight_me1">Pin</text:span><text:span text:style-name="highlight_br0">(</text:span><text:span text:style-name="highlight_nu0">10</text:span><text:span text:style-name="highlight_sy0">,</text:span> machine.<text:span text:style-name="highlight_me1">Pin</text:span>.<text:span text:style-name="highlight_me1">OUT</text:span><text:span text:style-name="highlight_br0">)</text:span><text:line-break/> <text:line-break/><text:span text:style-name="highlight_co1">#Run a loop 5 times</text:span><text:line-break/><text:span text:style-name="highlight_co1"># Starts a loop that repeats 5 times.</text:span><text:line-break/><text:span text:style-name="highlight_co1"># The variable i takes values from 0 to 5.</text:span><text:line-break/><text:span text:style-name="highlight_kw1">for</text:span> i <text:span text:style-name="highlight_kw1">in</text:span> <text:span text:style-name="highlight_kw2">range</text:span><text:span text:style-name="highlight_br0">(</text:span><text:span text:style-name="highlight_nu0">5</text:span><text:span text:style-name="highlight_br0">)</text:span>:<text:line-break/><text:span text:style-name="highlight_co1"># Sets GPIO 2 HIGH (3.3V).</text:span><text:line-break/><text:span text:style-name="highlight_co1"># Turns LED 2 on (assuming the LED is wired active-high).</text:span><text:line-break/><text:s text:c="4"/>led2.<text:span text:style-name="highlight_me1">value</text:span><text:span text:style-name="highlight_br0">(</text:span><text:span text:style-name="highlight_nu0">1</text:span><text:span text:style-name="highlight_br0">)</text:span><text:line-break/><text:span text:style-name="highlight_co1"># Sets GPIO 6 &amp; 10 LOW.</text:span><text:line-break/><text:span text:style-name="highlight_co1"># Turns LED 3 and 4 off.</text:span><text:line-break/><text:s text:c="4"/>led3.<text:span text:style-name="highlight_me1">value</text:span><text:span text:style-name="highlight_br0">(</text:span><text:span text:style-name="highlight_nu0">0</text:span><text:span text:style-name="highlight_br0">)</text:span><text:line-break/><text:s text:c="4"/>led4.<text:span text:style-name="highlight_me1">value</text:span><text:span text:style-name="highlight_br0">(</text:span><text:span text:style-name="highlight_nu0">0</text:span><text:span text:style-name="highlight_br0">)</text:span><text:line-break/> <text:line-break/><text:s text:c="4"/><text:span text:style-name="highlight_co1">#Use time to wait for 0.5 second</text:span><text:line-break/><text:s text:c="4"/><text:span text:style-name="highlight_kw3">time</text:span>.<text:span text:style-name="highlight_me1">sleep</text:span><text:span text:style-name="highlight_br0">(</text:span><text:span text:style-name="highlight_nu0">0.2</text:span><text:span text:style-name="highlight_br0">)</text:span><text:line-break/> <text:line-break/><text:span text:style-name="highlight_co1"># The rest of the code is a repetition of what has been done above. </text:span><text:line-break/><text:s text:c="4"/><text:span text:style-name="highlight_co1">#Turn the onbaord LED off</text:span><text:line-break/><text:s text:c="4"/>led1.<text:span text:style-name="highlight_me1">value</text:span><text:span text:style-name="highlight_br0">(</text:span><text:span text:style-name="highlight_nu0">0</text:span><text:span text:style-name="highlight_br0">)</text:span><text:line-break/> <text:line-break/><text:s text:c="4"/><text:span text:style-name="highlight_co1">#Turn external LED on pin 2 (only) on</text:span><text:line-break/><text:s text:c="4"/><text:span text:style-name="highlight_co1">#led1.value(0)</text:span><text:line-break/><text:s text:c="4"/>led2.<text:span text:style-name="highlight_me1">value</text:span><text:span text:style-name="highlight_br0">(</text:span><text:span text:style-name="highlight_nu0">1</text:span><text:span text:style-name="highlight_br0">)</text:span><text:line-break/><text:s text:c="4"/>led3.<text:span text:style-name="highlight_me1">value</text:span><text:span text:style-name="highlight_br0">(</text:span><text:span text:style-name="highlight_nu0">0</text:span><text:span text:style-name="highlight_br0">)</text:span><text:line-break/><text:s text:c="4"/>led4.<text:span text:style-name="highlight_me1">value</text:span><text:span text:style-name="highlight_br0">(</text:span><text:span text:style-name="highlight_nu0">0</text:span><text:span text:style-name="highlight_br0">)</text:span><text:line-break/><text:s text:c="4"/><text:span text:style-name="highlight_co1">#Use time to wait for 1 second</text:span><text:line-break/><text:s text:c="4"/><text:span text:style-name="highlight_kw3">time</text:span>.<text:span text:style-name="highlight_me1">sleep</text:span><text:span text:style-name="highlight_br0">(</text:span><text:span text:style-name="highlight_nu0">0.11</text:span><text:span text:style-name="highlight_br0">)</text:span><text:line-break/><text:s text:c="4"/><text:span text:style-name="highlight_co1">#Turn external LED on pin 3 (only) on</text:span><text:line-break/><text:s text:c="4"/><text:span text:style-name="highlight_co1">#led1.value(0)</text:span><text:line-break/><text:s text:c="4"/>led2.<text:span text:style-name="highlight_me1">value</text:span><text:span text:style-name="highlight_br0">(</text:span><text:span text:style-name="highlight_nu0">0</text:span><text:span text:style-name="highlight_br0">)</text:span><text:line-break/><text:s text:c="4"/>led3.<text:span text:style-name="highlight_me1">value</text:span><text:span text:style-name="highlight_br0">(</text:span><text:span text:style-name="highlight_nu0">1</text:span><text:span text:style-name="highlight_br0">)</text:span><text:line-break/><text:s text:c="4"/>led4.<text:span text:style-name="highlight_me1">value</text:span><text:span text:style-name="highlight_br0">(</text:span><text:span text:style-name="highlight_nu0">0</text:span><text:span text:style-name="highlight_br0">)</text:span><text:line-break/><text:s text:c="4"/><text:span text:style-name="highlight_co1">#Use time to wait for 1 second</text:span><text:line-break/><text:s text:c="4"/><text:span text:style-name="highlight_kw3">time</text:span>.<text:span text:style-name="highlight_me1">sleep</text:span><text:span text:style-name="highlight_br0">(</text:span><text:span text:style-name="highlight_nu0">0.2</text:span><text:span text:style-name="highlight_br0">)</text:span><text:line-break/><text:s text:c="4"/><text:span text:style-name="highlight_co1">#Turn external LED on pin 4 (only) on</text:span><text:line-break/><text:s text:c="4"/><text:span text:style-name="highlight_co1">#led1.value(0)</text:span><text:line-break/><text:s text:c="4"/>led2.<text:span text:style-name="highlight_me1">value</text:span><text:span text:style-name="highlight_br0">(</text:span><text:span text:style-name="highlight_nu0">0</text:span><text:span text:style-name="highlight_br0">)</text:span><text:line-break/><text:s text:c="4"/>led3.<text:span text:style-name="highlight_me1">value</text:span><text:span text:style-name="highlight_br0">(</text:span><text:span text:style-name="highlight_nu0">0</text:span><text:span text:style-name="highlight_br0">)</text:span><text:line-break/><text:s text:c="4"/>led4.<text:span text:style-name="highlight_me1">value</text:span><text:span text:style-name="highlight_br0">(</text:span><text:span text:style-name="highlight_nu0">1</text:span><text:span text:style-name="highlight_br0">)</text:span><text:line-break/><text:s text:c="4"/><text:span text:style-name="highlight_co1">#Use time to wait for 1 second</text:span><text:line-break/><text:s text:c="4"/><text:span text:style-name="highlight_kw3">time</text:span>.<text:span text:style-name="highlight_me1">sleep</text:span><text:span text:style-name="highlight_br0">(</text:span><text:span text:style-name="highlight_nu0">0.2</text:span><text:span text:style-name="highlight_br0">)</text:span><text:line-break/> <text:line-break/><text:s text:c="4"/><text:span text:style-name="highlight_co1">#Turn the external LED on pin 4 off</text:span><text:line-break/><text:s text:c="4"/>led4.<text:span text:style-name="highlight_me1">value</text:span><text:span text:style-name="highlight_br0">(</text:span><text:span text:style-name="highlight_nu0">0</text:span><text:span text:style-name="highlight_br0">)</text:span></text:p>
          </table:table-cell>
        </table:table-row>
      </table:table>
      <text:p text:style-name="Text_20_body">The software works by performing the following tasks.
<text:line-break/></text:p>
      <text:list text:style-name="List_20_1" text:continue-numbering="false">
        <text:list-item>
          <text:p text:style-name="LastListParagraph_List_20_1_Content_First"> Import Libraries (Machine and Time)</text:p>
        </text:list-item>
      </text:list>
      <text:list text:style-name="List_20_1" text:continue-numbering="false">
        <text:list-item>
          <text:p text:style-name="LastListParagraph_List_20_1_Content_First"> * Set GPIO Pins to output</text:p>
        </text:list-item>
      </text:list>
      <text:list text:style-name="List_20_1" text:continue-numbering="false">
        <text:list-item>
          <text:p text:style-name="LastListParagraph_List_20_1_Content_First"> Start a loop that will loop 5 times</text:p>
        </text:list-item>
      </text:list>
      <text:list text:style-name="List_20_1" text:continue-numbering="false">
        <text:list-item>
          <text:p text:style-name="LastListParagraph_List_20_1_Content_First"> Turn on the first LED and turn off all other LEDs</text:p>
        </text:list-item>
      </text:list>
      <text:list text:style-name="List_20_1" text:continue-numbering="false">
        <text:list-item>
          <text:p text:style-name="LastListParagraph_List_20_1_Content_First"> Turn on the second LED and turn off all other LEDs</text:p>
        </text:list-item>
      </text:list>
      <text:list text:style-name="List_20_1" text:continue-numbering="false">
        <text:list-item>
          <text:p text:style-name="LastListParagraph_List_20_1_Content_First"> Turn on the third LED and turn off all other LEDs</text:p>
        </text:list-item>
      </text:list>
      <text:p text:style-name="Text_20_body">That's it. Pretty simple. Remember, you can control other devices using the GPIO pins other than LEDs, but the current output is limited to around 20mA. If you try to pull more than this, you could damage that GPIO Pin.
<text:line-break/>
<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03:15</meta:creation-date>
    <dc:creator>Generated</dc:creator>
    <dc:date>2026-08-20T20::03:15</dc:date>
    <dc:language>en-US</dc:language>
    <meta:editing-cycles>1</meta:editing-cycles>
    <meta:editing-duration>PT0S</meta:editing-duration>
    <dc:title>gpio_controlled_leds</dc:title>
  </office:meta>
</office:document-meta>
</file>