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de2ca179835a8b7640595300a684c2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nome_tweaks"/><text:bookmark-start text:name="__RefHeading___gnome_tweaks_1"/><text:bookmark-start text:name="gnome_tweaks"/>Gnome Tweaks<text:bookmark-end text:name="__RefHeading___gnome_tweaks_1"/><text:bookmark-end text:name="gnome_tweaks"/></text:h>
      <text:p text:style-name="Text_20_body"><text:span text:style-name="">Mar 2025</text:span>
<text:line-break/>
<text:line-break/></text:p>
      <text:p text:style-name="Horizontal_20_Line"/>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Every now and then, the writers of our favourite software, be it OS, Desktop, Application do something so mind bogglingly numb, that we just cannot move on until we get it back to how it used to be, when things just worked. And boy did this happen in the Gnome Desktop Environment. Let me explain!
<text:line-break/>
<text:line-break/>
So, what did they break you say? let me show you.
<text:line-break/>
<text:line-break/>
<draw:frame draw:style-name="mediacenter" draw:name="0" text:anchor-type="paragraph" draw:z-index="0" svg:width="21.166666666667cm" style:rel-width="100%" svg:height="12.738870339455cm" style:rel-height="scale"><draw:image xlink:href="Pictures/6de2ca179835a8b7640595300a684c20.png" xlink:type="simple" xlink:show="embed" xlink:actuate="onLoad"/></draw:frame>
<text:line-break/>
Okay, so the red box top right of the window gives it away, yes, they removed the Minimize and Maximize buttons, why? I have no idea, now I have to find the app I was using everytime because I can only close it, not minimize it.
<text:line-break/>
<text:line-break/>
What can we do about this I hear you say, well there is a customisation application for Gnome that lets you make all sorts of customisations that the Gnome team won't implement, or have removed called 'Gnome Tweaks'
<text:line-break/>
<text:line-break/></text:p>
      <text:p text:style-name="Horizontal_20_Line"/>
      <text:h text:style-name="Heading_20_3" text:outline-level="3"><text:bookmark-start text:name="__RefHeading___gnome_tweaks_installation_3"/><text:bookmark-start text:name="gnome_tweaks_installation"/>Gnome Tweaks Installation<text:bookmark-end text:name="__RefHeading___gnome_tweaks_installation_3"/><text:bookmark-end text:name="gnome_tweaks_installation"/></text:h>
      <text:p text:style-name="Text_20_body">You can install Gnome Tweaks via a package manager or from a Terminal.
<text:line-break/>
<text:line-break/></text:p>
      <text:h text:style-name="Heading_20_4" text:outline-level="4"><text:bookmark-start text:name="__RefHeading___package_manager_4"/><text:bookmark-start text:name="package_manager"/>Package Manager<text:bookmark-end text:name="__RefHeading___package_manager_4"/><text:bookmark-end text:name="package_manager"/></text:h>
      <text:p text:style-name="Text_20_body">On Alma Linux 9 the Package Manager is called 'Software'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2::31:16</meta:creation-date>
    <dc:creator>Generated</dc:creator>
    <dc:date>2026-08-19T22::31:16</dc:date>
    <dc:language>en-US</dc:language>
    <meta:editing-cycles>1</meta:editing-cycles>
    <meta:editing-duration>PT0S</meta:editing-duration>
    <dc:title>gnome_tweaks</dc:title>
  </office:meta>
</office:document-meta>
</file>