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dceed8887d78a2245709dabb6d3ce2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nome_desktop_scaling"/><text:bookmark-start text:name="__RefHeading___gnome_desktop_scaling_1"/><text:bookmark-start text:name="gnome_desktop_scaling"/>Gnome Desktop Scaling<text:bookmark-end text:name="__RefHeading___gnome_desktop_scaling_1"/><text:bookmark-end text:name="gnome_desktop_scaling"/></text:h>
      <text:p text:style-name="Text_20_body"><text:span text:style-name="">Mar 2025</text:span>
<text:line-break/>
<text:line-break/></text:p>
      <text:p text:style-name="Horizontal_20_Line"/>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After a default installation of Alma Linux 9 with the Desktop Environment, the default desktop is Gnome (at the time of writing). One of the issues with Gnome in v9 seems to be the default scaling of the desktop. I installed this on a laptop with a 2K display and everything was either too big or too small, mainly because the default scaling sizes were 100% or 200%
<text:line-break/>
<text:line-break/></text:p>
      <text:p text:style-name="Horizontal_20_Line"/>
      <text:h text:style-name="Heading_20_3" text:outline-level="3"><text:bookmark-start text:name="__RefHeading___gnome_fractional_scaling_3"/><text:bookmark-start text:name="gnome_fractional_scaling"/>Gnome Fractional Scaling<text:bookmark-end text:name="__RefHeading___gnome_fractional_scaling_3"/><text:bookmark-end text:name="gnome_fractional_scaling"/></text:h>
      <text:p text:style-name="Text_20_body">I got this information from this <text:a xlink:type="simple" xlink:href="https://wiki.archlinux.org/title/HiDPI#GNOME" text:style-name="Internet_20_link" text:visited-style-name="Visited_20_Internet_20_Link">webpage</text:a>, but to save me finding it again, I have stuck it on my Wiki. Thank you to the original author(s).
<text:line-break/>
<text:line-break/>
Quite simply, from a terminal, you can run the following:
<text:line-break/></text:p>
      <text:p text:style-name="Preformatted_20_Text"><text:s text:c="2"/>gsettings set org.gnome.mutter experimental-features "['scale-monitor-framebuffer']"</text:p>
      <text:p text:style-name="Text_20_body">I think you have to either reboot, or at least log out and back in.
<text:line-break/>
<text:line-break/>
Then when you look at displays, you have a much more granular set of scaling options.
<text:line-break/>
<text:line-break/>
<draw:frame draw:style-name="mediacenter" draw:name="0" text:anchor-type="paragraph" draw:z-index="0" svg:width="15.875cm" svg:height="11.367853682171cm"><draw:image xlink:href="Pictures/3dceed8887d78a2245709dabb6d3ce22.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9T22::31:20</meta:creation-date>
    <dc:creator>Generated</dc:creator>
    <dc:date>2026-08-19T22::31:20</dc:date>
    <dc:language>en-US</dc:language>
    <meta:editing-cycles>1</meta:editing-cycles>
    <meta:editing-duration>PT0S</meta:editing-duration>
    <dc:title>gnome_desktop_scaling</dc:title>
  </office:meta>
</office:document-meta>
</file>