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ce_boot_to_command_line"/><text:bookmark-start text:name="__RefHeading___force_boot_to_command_line_1"/><text:bookmark-start text:name="force_boot_to_command_line"/>Force Boot to Command Line<text:bookmark-end text:name="__RefHeading___force_boot_to_command_line_1"/><text:bookmark-end text:name="force_boot_to_command_line"/></text:h>
      <text:p text:style-name="Text_20_body"><text:span text:style-name="">May 2017</text:span>
<text:line-break/>
<text:line-break/></text:p>
      <text:p text:style-name="Horizontal_20_Line"/>
      <text:p text:style-name="Text_20_body">Having installed a netinstall version of Lubuntu (the smallest ISO I could get) on a Sony Vaio netbook, I had no option during the install to not include the bundled shell. So I wanted to force Linux to boot only to the command line, here is what I did:</text:p>
      <text:p text:style-name="Horizontal_20_Line"/>
      <text:p text:style-name="Text_20_body"><text:line-break/>
Open the GRUB config file with a text editor (Make a backup first).
<text:line-break/>
<text:line-break/></text:p>
      <text:p text:style-name="Preformatted_20_Text"><text:s text:c="2"/>sudo vi /etc/default/grub </text:p>
      <text:p text:style-name="Text_20_body"><text:line-break/>
<text:line-break/>
Look for the line that starts with <text:span text:style-name="">GRUB_CMDLINE_LINUX_DEFAULT</text:span>, and comment out that line by prepending # sign. This will disable the initial splash screen, and enable verbose mode (i.e., showing the detailed booting procedure).
Then change GRUB_CMDLINE_LINUX=“” to:
GRUB_CMDLINE_LINUX=“text”
Next, uncomment the line that says “#GRUB_TERMINAL=console”.
The updated GRUB defult configuration looks like the follow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3:08</meta:creation-date>
    <dc:creator>Generated</dc:creator>
    <dc:date>2026-08-19T21::33:08</dc:date>
    <dc:language>en-US</dc:language>
    <meta:editing-cycles>1</meta:editing-cycles>
    <meta:editing-duration>PT0S</meta:editing-duration>
    <dc:title>force_boot_to_command_line</dc:title>
  </office:meta>
</office:document-meta>
</file>