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973663d14b262e676cd5f8f942b2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rmware_install"/><text:bookmark-start text:name="__RefHeading___waveshare_rp2040_zero_1"/><text:bookmark-start text:name="waveshare_rp2040_zero"/>Waveshare RP2040 Zero<text:bookmark-end text:name="__RefHeading___waveshare_rp2040_zero_1"/><text:bookmark-end text:name="waveshare_rp2040_zero"/></text:h>
      <text:p text:style-name="Text_20_body"><text:span text:style-name="">Jul 2026</text:span>
<text:line-break/>
<text:line-break/>
<draw:frame draw:style-name="mediacenter" draw:name="0" text:anchor-type="paragraph" draw:z-index="0" svg:width="2.6458333333333cm" style:rel-width="100%" svg:height="3.6544400118203cm" style:rel-height="scale"><draw:image xlink:href="Pictures/b7973663d14b262e676cd5f8f942b2d5.jp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</text:p>
      <text:p text:style-name="Text_20_body"><text:a xlink:type="simple" xlink:href="https://micropython.org/download/WAVESHARE_RP2040_ZERO/" text:style-name="Internet_20_link" text:visited-style-name="Visited_20_Internet_20_Link">https://micropython.org/download/WAVESHARE_RP2040_ZER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17</meta:creation-date>
    <dc:creator>Generated</dc:creator>
    <dc:date>2026-08-19T21::39:17</dc:date>
    <dc:language>en-US</dc:language>
    <meta:editing-cycles>1</meta:editing-cycles>
    <meta:editing-duration>PT0S</meta:editing-duration>
    <dc:title>firmware_install</dc:title>
  </office:meta>
</office:document-meta>
</file>