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nd_nic_uuid"/><text:bookmark-start text:name="__RefHeading___find_nic_uuid_1"/><text:bookmark-start text:name="find_nic_uuid"/>Find NIC UUID<text:bookmark-end text:name="__RefHeading___find_nic_uuid_1"/><text:bookmark-end text:name="find_nic_uuid"/></text:h>
      <text:p text:style-name="Text_20_body"><text:span text:style-name="">Jan 2024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While following a guide the other day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18</meta:creation-date>
    <dc:creator>Generated</dc:creator>
    <dc:date>2026-08-19T22::31:18</dc:date>
    <dc:language>en-US</dc:language>
    <meta:editing-cycles>1</meta:editing-cycles>
    <meta:editing-duration>PT0S</meta:editing-duration>
    <dc:title>find_nic_uuid</dc:title>
  </office:meta>
</office:document-meta>
</file>