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fplay"/><text:bookmark-start text:name="__RefHeading___ffplay_1"/><text:bookmark-start text:name="ffplay"/>FFPLAY<text:bookmark-end text:name="__RefHeading___ffplay_1"/><text:bookmark-end text:name="ffplay"/></text:h>
      <text:p text:style-name="Text_20_body">FFPLAY comes bundled with the ffmpeg download. The ffplay is a simple to use command line app for playing the extracted streams that you have just created.
<text:line-break/>
<text:line-break/>
The simple use of fflplay is just:
<text:line-break/></text:p>
      <text:p text:style-name="Preformatted_20_Text"><text:s text:c="2"/>ffplay filename.mp4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4:40</meta:creation-date>
    <dc:creator>Generated</dc:creator>
    <dc:date>2026-08-19T21::34:40</dc:date>
    <dc:language>en-US</dc:language>
    <meta:editing-cycles>1</meta:editing-cycles>
    <meta:editing-duration>PT0S</meta:editing-duration>
    <dc:title>ffplay</dc:title>
  </office:meta>
</office:document-meta>
</file>