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32b09972da9f5a99cf249fe80c35552.jpg"/>
  <manifest:file-entry manifest:media-type="image/jpeg" manifest:full-path="Pictures/c2a4f61cfb34fb6e29fc674e383211ed.jpg"/>
  <manifest:file-entry manifest:media-type="image/jpeg" manifest:full-path="Pictures/1c646918bc2e05c4b35b61c30846852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astic_ip_address_and_dns"/><text:bookmark-start text:name="__RefHeading___elastic_ip_address_and_dns_1"/><text:bookmark-start text:name="elastic_ip_address_and_dns"/>Elastic IP Address and DNS<text:bookmark-end text:name="__RefHeading___elastic_ip_address_and_dns_1"/><text:bookmark-end text:name="elastic_ip_address_and_dns"/></text:h>
      <text:p text:style-name="Text_20_body"><text:span text:style-name="">Jun 2017</text:span>
<text:line-break/>
<text:line-break/></text:p>
      <text:p text:style-name="Horizontal_20_Line"/>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text:line-break/>
Because remembering IP Addresses is a tricky task, we can associate our Elastic IP Address with a DNS name. If you have a domain, then you can do this via your domain control panel. If you don't have a domain, then you can do this using a free domain provider.
<text:line-break/>
<text:line-break/>
This isn't specific to Amazon, I just put it here because its pertinent to the Elastic IP Address you just created and assigned to your instance.
<text:line-break/>
<text:line-break/>
For this example, I am using my domain provider LCN. You will have to use the control panel of your domain provider, the hardest part of this will be finding the correct page on your domain console, the rest is easy.
<text:line-break/>
<text:line-break/>
My Elastic IP in the example where we created an Elastic IP Address <text:a xlink:type="simple" xlink:href="https://wiki.alanwalker.uk/doku.php?id=elastic_ip_address" text:style-name="Internet_20_link" text:visited-style-name="Visited_20_Internet_20_Link">Create Elastic IP Address Tutorial</text:a> is <text:span text:style-name="">35.177.4.81</text:span>. I am using part of a domain called <text:span text:style-name="">alanwalker.eu</text:span>.
<text:line-break/>
<text:line-break/>
Now for those who might not know, the first part of any domain name like <text:span text:style-name="">www</text:span>.google.co.uk or <text:span text:style-name="">mail</text:span>.quickmail.co.uk is called the <text:span text:style-name="">A Record</text:span>. The <text:span text:style-name="">A Record</text:span> allows lots of <text:span text:style-name="">subdomains</text:span> that have different IP Addresses to be associated with a single <text:span text:style-name="">top level domain name</text:span>.
<text:line-break/>
<text:line-break/>
Lets assume I own the domain name super.com and I want to run a web server, mail server, media server and a wiki, I could do something like this:
<text:line-break/>
<text:line-break/>
Web Server     <text:a xlink:type="simple" xlink:href="http://www.super.com" text:style-name="Internet_20_link" text:visited-style-name="Visited_20_Internet_20_Link">www.super.com</text:a>        81.2.5.10
Mail Server    mail.super.com       81.2.5.11
Media Server   media.super.com      81.2.5.12
Wiki Server    wiki.super.com       81.2.5.13
<text:line-break/>
<text:line-break/>
So I have four <text:span text:style-name="">sub domains</text:span>, created by adding four A records (web, mail, media and wiki) and I have associated an IP Address to each one, these would be four Elastic IP Addresses. Each Elastic IP Address would map to a different EC2 Instance (yes you could use a single instance, but that's another level of complication).
<text:line-break/>
<text:line-break/></text:p>
      <text:p text:style-name="Horizontal_20_Line"/>
      <text:h text:style-name="Heading_20_3" text:outline-level="3"><text:bookmark-start text:name="__RefHeading___setup_3"/><text:bookmark-start text:name="setup"/>Setup<text:bookmark-end text:name="__RefHeading___setup_3"/><text:bookmark-end text:name="setup"/></text:h>
      <text:p text:style-name="Text_20_body"><text:line-break/>
After I have logged in to my domain provider, I need to do the following stepts:
<text:line-break/>
Select the relevant domain
Select DNS settings
Select Add A Record.
<text:line-break/>
<text:line-break/>
I will then see this page.
<text:line-break/>
<text:line-break/>
<draw:frame draw:style-name="mediacenter" draw:name="0" text:anchor-type="paragraph" draw:z-index="0" svg:width="21.166666666667cm" style:rel-width="100%" svg:height="15.146094215862cm" style:rel-height="scale"><draw:image xlink:href="Pictures/232b09972da9f5a99cf249fe80c35552.jpg" xlink:type="simple" xlink:show="embed" xlink:actuate="onLoad"/></draw:frame>
<text:line-break/>
<text:line-break/>
Here I can add a new <text:span text:style-name="">A Record</text:span>, I am using <text:span text:style-name="">testweb</text:span>, my domain is alanwalker.eu so my complete domain name will be <text:span text:style-name="">testweb</text:span>.alanwalker.eu. For the IP Address we need to add our AWS <text:span text:style-name="">Elastic IP Address</text:span>.
<text:line-break/>
<text:line-break/>
Once added, we should see something like the following page.
<text:line-break/>
<text:line-break/>
<draw:frame draw:style-name="mediacenter" draw:name="1" text:anchor-type="paragraph" draw:z-index="1" svg:width="21.166666666667cm" style:rel-width="100%" svg:height="15.138065289009cm" style:rel-height="scale"><draw:image xlink:href="Pictures/c2a4f61cfb34fb6e29fc674e383211ed.jpg" xlink:type="simple" xlink:show="embed" xlink:actuate="onLoad"/></draw:frame>
<text:line-break/>
<text:line-break/>
When you make DNS changes, they can take 24-48 hours to propergate around the entire world. So you might see some people can initially connect to the domain, while other cannot, depending on who their ISP is.
<text:line-break/>
<text:line-break/>
If I open a browser and navigate to <text:span text:style-name="">testweb.alanwalker.eu</text:span> I can connect to my AWS EC2 instance, without having to remember the <text:span text:style-name="">Elastic IP Address</text:span>.
<text:line-break/>
<text:line-break/>
<draw:frame draw:style-name="mediacenter" draw:name="2" text:anchor-type="paragraph" draw:z-index="2" svg:width="21.166666666667cm" style:rel-width="100%" svg:height="11.565089672233cm" style:rel-height="scale"><draw:image xlink:href="Pictures/1c646918bc2e05c4b35b61c308468524.jpg" xlink:type="simple" xlink:show="embed" xlink:actuate="onLoad"/></draw:frame>
<text:line-break/>
<text:line-break/>
This is particularly useful if you have a lot of instances and a lot of elastic IP Addresses.
<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2::32:10</meta:creation-date>
    <dc:creator>Generated</dc:creator>
    <dc:date>2026-08-19T22::32:10</dc:date>
    <dc:language>en-US</dc:language>
    <meta:editing-cycles>1</meta:editing-cycles>
    <meta:editing-duration>PT0S</meta:editing-duration>
    <dc:title>elastic_ip_address_and_dns</dc:title>
  </office:meta>
</office:document-meta>
</file>