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pi_-_personal_wiki"/><text:bookmark-start text:name="__RefHeading___dokuwikipi_personal_wiki_1"/><text:bookmark-start text:name="dokuwikipi_personal_wiki"/>DokuWikiPi Personal Wiki<text:bookmark-end text:name="__RefHeading___dokuwikipi_personal_wiki_1"/><text:bookmark-end text:name="dokuwikipi_personal_wiki"/></text:h>
      <text:p text:style-name="Text_20_body"><text:line-break/>
<text:line-break/></text:p>
      <text:list text:style-name="List_20_1" text:continue-numbering="false">
        <text:list-item>
          <text:p text:style-name="List_20_1_Content_First"> <text:a xlink:type="simple" xlink:href="https://wiki.alanwalker.uk/doku.php?id=dokuwikipi_-_host_your_own_wiki_site_like_this_one" text:style-name="Internet_20_link" text:visited-style-name="Visited_20_Internet_20_Link">DokuWikiPi - Host your own Wiki site like this one</text:a></text:p>
        </text:list-item>
        <text:list-item>
          <text:p text:style-name="List_20_1_Content_Last"> <text:a xlink:type="simple" xlink:href="https://wiki.alanwalker.uk/doku.php?id=dokuwiki_plugins" text:style-name="Internet_20_link" text:visited-style-name="Visited_20_Internet_20_Link">Dokuwiki Plugins</text:a><text:line-break/></text:p>
        </text:list-item>
      </text:list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18</meta:creation-date>
    <dc:creator>Generated</dc:creator>
    <dc:date>2026-08-19T22::31:18</dc:date>
    <dc:language>en-US</dc:language>
    <meta:editing-cycles>1</meta:editing-cycles>
    <meta:editing-duration>PT0S</meta:editing-duration>
    <dc:title>dokuwikipi_-_personal_wiki</dc:title>
  </office:meta>
</office:document-meta>
</file>