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sable_ipv6_in_alma_linux"/><text:bookmark-start text:name="__RefHeading___disable_ipv6_in_alma_linux_1"/><text:bookmark-start text:name="disable_ipv6_in_alma_linux"/>Disable IPV6 in Alma Linux<text:bookmark-end text:name="__RefHeading___disable_ipv6_in_alma_linux_1"/><text:bookmark-end text:name="disable_ipv6_in_alma_linux"/></text:h>
      <text:p text:style-name="Text_20_body"><text:span text:style-name="">Jan 2024</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By default, Alma Linux will have any IPV4 addresses that you assign, but some IPV6 ones, that maybe you did not, for cleaner management you might want to get rid of any IPV6 addresses that you do not need or did not configure.
<text:line-break/>
<text:line-break/>
Here is an example from a device that has both IPV4 and IPV6 Addresses, the IPV4 addresses were manually configured, and the IP V6 ones just seemed to appear.
<text:line-break/>
<text:line-break/>
ip -br -c a </text:p>
      <text:p text:style-name="Text_20_body">eno1             UP
eno2             UP
eno3             UP             11.0.211.3/16 fe80::76fe:48ff:fe57:6c7a/64
eno4             UP             12.0.211.4/16 fe80::76fe:48ff:fe57:6c7b/64
eno5             DOWN
eno6             UP             10.0.211.6/16 fe80::76fe:48ff:fe57:6c7d/64
mngt             UP             192.168.1.211/24 fe80::ec4:7aff:fed9:9f6a/64
flannel.1        UNKNOWN        10.42.0.0/32 fe80::e82c:7bff:fe8c:132a/64
cni0             UP             10.42.0.1/24 fe80::d02e:25ff:feb6:5865/6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2:09</meta:creation-date>
    <dc:creator>Generated</dc:creator>
    <dc:date>2026-08-19T21::42:09</dc:date>
    <dc:language>en-US</dc:language>
    <meta:editing-cycles>1</meta:editing-cycles>
    <meta:editing-duration>PT0S</meta:editing-duration>
    <dc:title>disable_ipv6_in_alma_linux</dc:title>
  </office:meta>
</office:document-meta>
</file>