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lete_raspbian_user"/><text:bookmark-start text:name="__RefHeading___deleting_a_user_and_removing_a_user_from_a_group_1"/><text:bookmark-start text:name="deleting_a_user_and_removing_a_user_from_a_group"/>Deleting a User and Removing a User From a Group<text:bookmark-end text:name="__RefHeading___deleting_a_user_and_removing_a_user_from_a_group_1"/><text:bookmark-end text:name="deleting_a_user_and_removing_a_user_from_a_group"/></text:h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00:08</meta:creation-date>
    <dc:creator>Generated</dc:creator>
    <dc:date>2026-08-19T21::00:08</dc:date>
    <dc:language>en-US</dc:language>
    <meta:editing-cycles>1</meta:editing-cycles>
    <meta:editing-duration>PT0S</meta:editing-duration>
    <dc:title>delete_raspbian_user</dc:title>
  </office:meta>
</office:document-meta>
</file>