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2c9e7c1293916a451d5c87001490d14.png"/>
  <manifest:file-entry manifest:media-type="image/png" manifest:full-path="Pictures/0d3821f53cd21011c7628dbbac83857c.png"/>
  <manifest:file-entry manifest:media-type="image/png" manifest:full-path="Pictures/b7c44df23d8824608f43ab3f61e2171e.png"/>
  <manifest:file-entry manifest:media-type="image/png" manifest:full-path="Pictures/855a3f0083c7ce8e84ebd0ab201988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ate_vswitch"/><text:bookmark-start text:name="__RefHeading___create_vswitch_1"/><text:bookmark-start text:name="create_vswitch"/>Create vSwitch<text:bookmark-end text:name="__RefHeading___create_vswitch_1"/><text:bookmark-end text:name="create_vswitch"/></text:h>
      <text:p text:style-name="Text_20_body"><text:span text:style-name="">Jul 2017</text:span>
<text:line-break/>
<text:line-break/></text:p>
      <text:p text:style-name="Horizontal_20_Line"/>
      <text:h text:style-name="Heading_20_3" text:outline-level="3"><text:bookmark-start text:name="__RefHeading___what_is_a_vswitch_in_vmware_2"/><text:bookmark-start text:name="what_is_a_vswitch_in_vmware"/>What is a vSwitch in VMWare<text:bookmark-end text:name="__RefHeading___what_is_a_vswitch_in_vmware_2"/><text:bookmark-end text:name="what_is_a_vswitch_in_vmware"/></text:h>
      <text:p text:style-name="Text_20_body"><text:line-break/>
Remember, a vSwitch is a software switch that you add virtual ports to, those virtual ports are used by your Virtual Machines. A vSwitch is associated with a physical port on your server. A vSwitch allows several Virtual Machines to share (if required) a single physical interface.
<text:line-break/>
<text:line-break/>
<draw:frame draw:style-name="mediacenter" draw:name="0" text:anchor-type="paragraph" draw:z-index="0" svg:width="15.875cm" svg:height="5.9952263083451cm"><draw:image xlink:href="Pictures/32c9e7c1293916a451d5c87001490d14.png" xlink:type="simple" xlink:show="embed" xlink:actuate="onLoad"/></draw:frame>
<text:line-break/>
<text:line-break/></text:p>
      <text:p text:style-name="Horizontal_20_Line"/>
      <text:h text:style-name="Heading_20_3" text:outline-level="3"><text:bookmark-start text:name="__RefHeading___create_vswitch_3"/><text:bookmark-start text:name="create_vswitch1"/>Create vSwitch<text:bookmark-end text:name="__RefHeading___create_vswitch_3"/><text:bookmark-end text:name="create_vswitch1"/></text:h>
      <text:p text:style-name="Text_20_body"><text:line-break/>
Log in to ESXi web gui.
<text:line-break/>
<text:line-break/>
<draw:frame draw:style-name="mediacenter" draw:name="1" text:anchor-type="paragraph" draw:z-index="1" svg:width="15.875cm" svg:height="10.882147962831cm"><draw:image xlink:href="Pictures/0d3821f53cd21011c7628dbbac83857c.png" xlink:type="simple" xlink:show="embed" xlink:actuate="onLoad"/></draw:frame>
<text:line-break/>
<text:line-break/>
In the left hand pane, click the Networking link.
<text:line-break/>
<text:line-break/>
From the main page, select Physical NICs. You should have a page similar to the one above where all of your physical interfaces are listed. It is important to check these first because you can check which interfaces you have, and which are connected. Remember which interface from this list you will use.
<text:line-break/>
<text:line-break/>
At the top of the page, select Virtual Switches.
<text:line-break/>
<text:line-break/>
<draw:frame draw:style-name="mediacenter" draw:name="2" text:anchor-type="paragraph" draw:z-index="2" svg:width="15.875cm" svg:height="10.893495353824cm"><draw:image xlink:href="Pictures/b7c44df23d8824608f43ab3f61e2171e.png" xlink:type="simple" xlink:show="embed" xlink:actuate="onLoad"/></draw:frame>
<text:line-break/>
<text:line-break/>
Here we can see any vSwitches that have already been created (vSwitch0 will be there by default, and is used by the management interface of VMWare).
<text:line-break/>
<text:line-break/>
Click Add standard virtual switch.
<text:line-break/>
<text:line-break/>
<draw:frame draw:style-name="mediacenter" draw:name="3" text:anchor-type="paragraph" draw:z-index="3" svg:width="15.875cm" svg:height="8.2869496855346cm"><draw:image xlink:href="Pictures/855a3f0083c7ce8e84ebd0ab20198880.png" xlink:type="simple" xlink:show="embed" xlink:actuate="onLoad"/></draw:frame>
<text:line-break/>
<text:line-break/>
A pop up will open to enter some data. We need to specify the following:
<text:line-break/>
<text:span text:style-name="Strong_20_Emphasis">vSwitch Name:</text:span> Any name you want, I have used Data_Network.
<text:span text:style-name="Strong_20_Emphasis">MTU:</text:span> Unless you have a good reason, leave this at 1500
<text:span text:style-name="Strong_20_Emphasis">Uplink1:</text:span> This is a drop down list, select the correct physical server interface.
<text:line-break/>
<text:line-break/>
Click <text:span text:style-name="">Add</text:span>.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41</meta:creation-date>
    <dc:creator>Generated</dc:creator>
    <dc:date>2026-08-19T21::40:41</dc:date>
    <dc:language>en-US</dc:language>
    <meta:editing-cycles>1</meta:editing-cycles>
    <meta:editing-duration>PT0S</meta:editing-duration>
    <dc:title>create_vswitch</dc:title>
  </office:meta>
</office:document-meta>
</file>