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3725cfff4c8335c6f4a0e5af17e4f85.png"/>
  <manifest:file-entry manifest:media-type="image/png" manifest:full-path="Pictures/489f12cad0e7f9c56506dd08d7b30b95.png"/>
  <manifest:file-entry manifest:media-type="image/png" manifest:full-path="Pictures/2de18ea9b9e51b5fd6b369166de230f7.png"/>
  <manifest:file-entry manifest:media-type="image/png" manifest:full-path="Pictures/a6841a8f0bd852bdc74718f78373505f.png"/>
  <manifest:file-entry manifest:media-type="image/png" manifest:full-path="Pictures/46efc30297ae433b1279aa0dec892e57.png"/>
  <manifest:file-entry manifest:media-type="image/png" manifest:full-path="Pictures/511a90e225d0ce33f02086fd634577fd.png"/>
  <manifest:file-entry manifest:media-type="image/png" manifest:full-path="Pictures/14383bc11fe569bf2f7e7eaefb15421d.png"/>
  <manifest:file-entry manifest:media-type="image/png" manifest:full-path="Pictures/35ec51d134bba12a764efab1ee731700.png"/>
  <manifest:file-entry manifest:media-type="image/png" manifest:full-path="Pictures/7a0bc7f8bd59dfb9270b2b13be50a96c.png"/>
  <manifest:file-entry manifest:media-type="image/png" manifest:full-path="Pictures/a850a5d10dc29ef595dc04294b716eb5.png"/>
  <manifest:file-entry manifest:media-type="image/png" manifest:full-path="Pictures/3dd130b2e77ee9e4ee7357a4b00fc372.png"/>
  <manifest:file-entry manifest:media-type="image/png" manifest:full-path="Pictures/b2f11a57e306aeabb8db807e00de49b7.png"/>
  <manifest:file-entry manifest:media-type="image/png" manifest:full-path="Pictures/ed10547d2509aa0c0dcd14a0ece2fdd0.png"/>
  <manifest:file-entry manifest:media-type="image/png" manifest:full-path="Pictures/7e0f3a73c0fd76ecf20dc6ecd6c69d7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eate_vm"/><text:bookmark-start text:name="__RefHeading___create_vm_1"/><text:bookmark-start text:name="create_vm"/>Create VM<text:bookmark-end text:name="__RefHeading___create_vm_1"/><text:bookmark-end text:name="create_vm"/></text:h>
      <text:p text:style-name="Text_20_body"><text:span text:style-name="">Jul 2017</text:span>
<text:line-break/>
<text:line-break/>
<text:span text:style-name="">This page is still Work in Progress - This message will be removed when page is complete.</text:span></text:p>
      <text:p text:style-name="Horizontal_20_Line"/>
      <text:p text:style-name="Text_20_body">Some things to remember</text:p>
      <text:p text:style-name="Preformatted_20_Text">1. create vSwitch and Port Groups first<text:line-break/>2. Create ISO folder on datastore and upload ISO first<text:line-break/>3. Mysterious interface bug (port groups move to different interfaces)</text:p>
      <text:p text:style-name="Text_20_body"><text:line-break/>
<text:line-break/></text:p>
      <text:p text:style-name="Horizontal_20_Line"/>
      <text:h text:style-name="Heading_20_3" text:outline-level="3"><text:bookmark-start text:name="__RefHeading___start_vm_creation_2"/><text:bookmark-start text:name="start_vm_creation"/>Start VM Creation<text:bookmark-end text:name="__RefHeading___start_vm_creation_2"/><text:bookmark-end text:name="start_vm_creation"/></text:h>
      <text:p text:style-name="Text_20_body"><text:line-break/>
After logging in to ESXi Web Admin, click Virtual Machines on the left.
<text:line-break/>
<text:line-break/>
<draw:frame draw:style-name="media" draw:name="0" text:anchor-type="as-char" draw:z-index="0" svg:width="18.520833333333cm" style:rel-width="100%" svg:height="12.8141015625cm" style:rel-height="scale"><draw:image xlink:href="Pictures/33725cfff4c8335c6f4a0e5af17e4f85.png" xlink:type="simple" xlink:show="embed" xlink:actuate="onLoad"/></draw:frame>
<text:line-break/>
<text:line-break/>
Click <text:span text:style-name="">Create / Register VM</text:span>.
<text:line-break/>
<text:line-break/></text:p>
      <text:p text:style-name="Horizontal_20_Line"/>
      <text:h text:style-name="Heading_20_3" text:outline-level="3"><text:bookmark-start text:name="__RefHeading___select_creation_type_3"/><text:bookmark-start text:name="select_creation_type"/>Select creation type<text:bookmark-end text:name="__RefHeading___select_creation_type_3"/><text:bookmark-end text:name="select_creation_type"/></text:h>
      <text:p text:style-name="Text_20_body"><text:line-break/>
The New Virtual Machine wizard will start
<text:line-break/>
<text:line-break/>
<draw:frame draw:style-name="media" draw:name="1" text:anchor-type="as-char" draw:z-index="1" svg:width="15.875cm" svg:height="10.063767342583cm"><draw:image xlink:href="Pictures/489f12cad0e7f9c56506dd08d7b30b95.png" xlink:type="simple" xlink:show="embed" xlink:actuate="onLoad"/></draw:frame>
<text:line-break/>
<text:line-break/>
Select <text:span text:style-name="">Create a new virtual machine</text:span> and click <text:span text:style-name="">Next</text:span>.
<text:line-break/>
<text:line-break/></text:p>
      <text:p text:style-name="Horizontal_20_Line"/>
      <text:h text:style-name="Heading_20_3" text:outline-level="3"><text:bookmark-start text:name="__RefHeading___select_a_name_and_guest_os_4"/><text:bookmark-start text:name="select_a_name_and_guest_os"/>Select a name and guest OS<text:bookmark-end text:name="__RefHeading___select_a_name_and_guest_os_4"/><text:bookmark-end text:name="select_a_name_and_guest_os"/></text:h>
      <text:p text:style-name="Text_20_body"><text:line-break/>
Here we must select a name for our VM, and what OS we will use.
<text:line-break/>
<text:line-break/>
<draw:frame draw:style-name="media" draw:name="2" text:anchor-type="as-char" draw:z-index="2" svg:width="15.875cm" svg:height="10.082313829787cm"><draw:image xlink:href="Pictures/2de18ea9b9e51b5fd6b369166de230f7.png" xlink:type="simple" xlink:show="embed" xlink:actuate="onLoad"/></draw:frame>
<text:line-break/>
<text:line-break/>
Enter the following:
<text:line-break/>
<text:line-break/>
<text:span text:style-name="">Name:</text:span> A name you will recognise the VM by.<text:line-break/>
<text:span text:style-name="">Compatibility:</text:span> ESXi 6.5 virtual machine (unless you are using an older or newer version).<text:line-break/>
<text:span text:style-name="">Guest OS family:</text:span> Linux (unless you need something else).<text:line-break/>
<text:span text:style-name="">Guest OS version:</text:span> (CentOS 7 (64bit).<text:line-break/>
<text:line-break/>
<text:line-break/>
Click <text:span text:style-name="">Next</text:span>.
<text:line-break/>
<text:line-break/></text:p>
      <text:p text:style-name="Horizontal_20_Line"/>
      <text:h text:style-name="Heading_20_3" text:outline-level="3"><text:bookmark-start text:name="__RefHeading___select_storage_5"/><text:bookmark-start text:name="select_storage"/>Select Storage<text:bookmark-end text:name="__RefHeading___select_storage_5"/><text:bookmark-end text:name="select_storage"/></text:h>
      <text:p text:style-name="Text_20_body"><text:line-break/>
This is where we select our datastore (you will probably only have one, especially on a smaller test system).
<text:line-break/>
<text:line-break/>
<draw:frame draw:style-name="media" draw:name="3" text:anchor-type="as-char" draw:z-index="3" svg:width="15.875cm" svg:height="10.03164893617cm"><draw:image xlink:href="Pictures/a6841a8f0bd852bdc74718f78373505f.png" xlink:type="simple" xlink:show="embed" xlink:actuate="onLoad"/></draw:frame>
<text:line-break/>
<text:line-break/>
Select your datastore by clicking on it, then select <text:span text:style-name="">Next</text:span>.
<text:line-break/>
<text:line-break/></text:p>
      <text:p text:style-name="Horizontal_20_Line"/>
      <text:h text:style-name="Heading_20_3" text:outline-level="3"><text:bookmark-start text:name="__RefHeading___customize_settings_6"/><text:bookmark-start text:name="customize_settings"/>Customize Settings<text:bookmark-end text:name="__RefHeading___customize_settings_6"/><text:bookmark-end text:name="customize_settings"/></text:h>
      <text:p text:style-name="Text_20_body"><text:line-break/>
This is where we set the parameters for our VM such as memory, hard disk space, interfaces etc.
<text:line-break/>
<text:line-break/>
<draw:frame draw:style-name="media" draw:name="4" text:anchor-type="as-char" draw:z-index="4" svg:width="15.875cm" svg:height="12.615558510638cm"><draw:image xlink:href="Pictures/46efc30297ae433b1279aa0dec892e57.png" xlink:type="simple" xlink:show="embed" xlink:actuate="onLoad"/></draw:frame>
<text:line-break/>
<text:line-break/>
In the above example, we can see the default settings that are set when you first open this page, these are not suitable however, and we need to change most of them.
<text:line-break/>
<text:line-break/>
If you are setting up an MFEL, use thse settings.
<text:line-break/>
<text:line-break/>
<text:span text:style-name="Strong_20_Emphasis">CPU</text:span> - Set this to 8<text:line-break/>
<text:span text:style-name="Strong_20_Emphasis">Memory</text:span> - Set this to 8192<text:line-break/>
<text:span text:style-name="Strong_20_Emphasis">Hard Disk 1</text:span> - 16B (default)<text:line-break/>
<text:span text:style-name="Strong_20_Emphasis">SCSI Controller 0</text:span> - VMware Paravirtual (default)<text:line-break/>
<text:span text:style-name="Strong_20_Emphasis">Sata Controller 0</text:span> - Blank (default)<text:line-break/>
<text:span text:style-name="Strong_20_Emphasis">USB  Controller 1</text:span> - USB 2.0 (default)<text:line-break/>
<text:span text:style-name="Strong_20_Emphasis">Network Adapter 1</text:span> - (the setting depends on what port groups you created)<text:line-break/>
<text:span text:style-name="Strong_20_Emphasis">Video Card</text:span> - Specify Custom Settings (default)<text:line-break/>
<text:line-break/>
<text:line-break/>
Do <text:span text:style-name="">NOT</text:span> press Next yet.
<text:line-break/>
<text:line-break/>
Below is the settings we require.
<text:line-break/>
<text:line-break/>
<draw:frame draw:style-name="media" draw:name="5" text:anchor-type="as-char" draw:z-index="5" svg:width="15.875cm" svg:height="12.615558510638cm"><draw:image xlink:href="Pictures/511a90e225d0ce33f02086fd634577fd.png" xlink:type="simple" xlink:show="embed" xlink:actuate="onLoad"/></draw:frame>
<text:line-break/>
<text:line-break/>
We also need to add a couple of Interfaces (depending on what you are doing). Click the <text:span text:style-name="">Add network adapter</text:span> link to keep adding adapters.
<text:line-break/>
<text:line-break/>
To enable us to boot up an OS, we will add a CD/DVD Drive (its a virtual one) and assign it an ISO image to boot from.
<text:line-break/>
<text:line-break/>
<draw:frame draw:style-name="media" draw:name="6" text:anchor-type="as-char" draw:z-index="6" svg:width="15.875cm" svg:height="12.615558510638cm"><draw:image xlink:href="Pictures/14383bc11fe569bf2f7e7eaefb15421d.png" xlink:type="simple" xlink:show="embed" xlink:actuate="onLoad"/></draw:frame>
<text:line-break/>
<text:line-break/>
Click <text:span text:style-name="">Add Other Device</text:span> and then <text:span text:style-name="">CD/DVD Drive</text:span>.
<text:line-break/>
<text:line-break/>
When the CD/DVD device has been added, you will see it in the hardware list.
<text:line-break/>
<text:line-break/>
<draw:frame draw:style-name="media" draw:name="7" text:anchor-type="as-char" draw:z-index="7" svg:width="15.875cm" svg:height="12.615558510638cm"><draw:image xlink:href="Pictures/35ec51d134bba12a764efab1ee731700.png" xlink:type="simple" xlink:show="embed" xlink:actuate="onLoad"/></draw:frame>
<text:line-break/>
<text:line-break/>
Click the device to see the options and select <text:span text:style-name="">Datastore ISO file</text:span>.
<text:line-break/>
<text:line-break/>
<draw:frame draw:style-name="media" draw:name="8" text:anchor-type="as-char" draw:z-index="8" svg:width="15.875cm" svg:height="8.4881270010672cm"><draw:image xlink:href="Pictures/7a0bc7f8bd59dfb9270b2b13be50a96c.png" xlink:type="simple" xlink:show="embed" xlink:actuate="onLoad"/></draw:frame>
<text:line-break/>
<text:line-break/>
Select the datastore folder you created when installing VMWare, and the ISO file. Click <text:span text:style-name="">Select</text:span>. You can do this later if required.
<text:line-break/>
<text:line-break/>
<draw:frame draw:style-name="media" draw:name="9" text:anchor-type="as-char" draw:z-index="9" svg:width="15.875cm" svg:height="12.514228723404cm"><draw:image xlink:href="Pictures/a850a5d10dc29ef595dc04294b716eb5.png" xlink:type="simple" xlink:show="embed" xlink:actuate="onLoad"/></draw:frame>
<text:line-break/>
<text:line-break/>
Ensure you settings match the page above.
<text:line-break/>
<text:line-break/>
If so click <text:span text:style-name="">Next</text:span>.
<text:line-break/>
<text:line-break/></text:p>
      <text:p text:style-name="Horizontal_20_Line"/>
      <text:h text:style-name="Heading_20_3" text:outline-level="3"><text:bookmark-start text:name="__RefHeading___ready_to_complete_7"/><text:bookmark-start text:name="ready_to_complete"/>Ready to complete<text:bookmark-end text:name="__RefHeading___ready_to_complete_7"/><text:bookmark-end text:name="ready_to_complete"/></text:h>
      <text:p text:style-name="Text_20_body"><text:line-break/>
The Create VM Wizard displays a confirmation page of you selected settings.
<text:line-break/>
<text:line-break/>
<draw:frame draw:style-name="media" draw:name="10" text:anchor-type="as-char" draw:z-index="10" svg:width="15.875cm" svg:height="14.996808510638cm"><draw:image xlink:href="Pictures/3dd130b2e77ee9e4ee7357a4b00fc372.png" xlink:type="simple" xlink:show="embed" xlink:actuate="onLoad"/></draw:frame>
<text:line-break/>
<text:line-break/>
If you are happy with your settings, click <text:span text:style-name="">Finish</text:span>.
<text:line-break/>
<text:line-break/></text:p>
      <text:p text:style-name="Horizontal_20_Line"/>
      <text:h text:style-name="Heading_20_3" text:outline-level="3"><text:bookmark-start text:name="__RefHeading___fix_a_little_vmware_bug_8"/><text:bookmark-start text:name="fix_a_little_vmware_bug"/>Fix a little VMWare Bug<text:bookmark-end text:name="__RefHeading___fix_a_little_vmware_bug_8"/><text:bookmark-end text:name="fix_a_little_vmware_bug"/></text:h>
      <text:p text:style-name="Text_20_body"><text:line-break/>
You will now be back at the VMWare Virtual Machines page.
<text:line-break/>
<text:line-break/>
<draw:frame draw:style-name="media" draw:name="11" text:anchor-type="as-char" draw:z-index="11" svg:width="15.875cm" svg:height="11.043046875cm"><draw:image xlink:href="Pictures/b2f11a57e306aeabb8db807e00de49b7.png" xlink:type="simple" xlink:show="embed" xlink:actuate="onLoad"/></draw:frame>
<text:line-break/>
<text:line-break/>
Click on your new VM name (MFEncodingLive in this example).
<text:line-break/>
<text:line-break/>
<draw:frame draw:style-name="media" draw:name="12" text:anchor-type="as-char" draw:z-index="12" svg:width="15.875cm" svg:height="11.01328125cm"><draw:image xlink:href="Pictures/ed10547d2509aa0c0dcd14a0ece2fdd0.png" xlink:type="simple" xlink:show="embed" xlink:actuate="onLoad"/></draw:frame>
<text:line-break/>
<text:line-break/>
You will see the specifics of the VM listed, if you look at the <text:span text:style-name="">interfaces</text:span>, you will see the interfaces you added, but most likely the <text:span text:style-name="">Port Groups</text:span> will be wrong (it's happened to me every time so far).
<text:line-break/>
<text:line-break/>
Click Edit at the top of the page to go back to the editable VM settings page.
<text:line-break/>
<text:line-break/>
<draw:frame draw:style-name="media" draw:name="13" text:anchor-type="as-char" draw:z-index="13" svg:width="15.875cm" svg:height="13.188461538462cm"><draw:image xlink:href="Pictures/7e0f3a73c0fd76ecf20dc6ecd6c69d73.png" xlink:type="simple" xlink:show="embed" xlink:actuate="onLoad"/></draw:frame>
<text:line-break/>
<text:line-break/>
Set the correct <text:span text:style-name="">Port Names</text:span> to correspond with the appropriate <text:span text:style-name="">Interface</text:span>.
<text:line-break/>
<text:line-break/>
Click <text:span text:style-name="">Save</text:span>.
<text:line-break/>
<text:line-break/>
You will be returned to the main ESXi Virtual Machine page.
<text:line-break/>
<text:line-break/>
<draw:frame draw:style-name="media" draw:name="14" text:anchor-type="as-char" draw:z-index="14" svg:width="15.875cm" svg:height="13.188461538462cm"><draw:image xlink:href="Pictures/7e0f3a73c0fd76ecf20dc6ecd6c69d73.png" xlink:type="simple" xlink:show="embed" xlink:actuate="onLoad"/></draw:frame>
<text:line-break/>
<text:line-break/>
Check your VM Interface settings to confirm they are now correct.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9:12</meta:creation-date>
    <dc:creator>Generated</dc:creator>
    <dc:date>2026-08-19T21::39:12</dc:date>
    <dc:language>en-US</dc:language>
    <meta:editing-cycles>1</meta:editing-cycles>
    <meta:editing-duration>PT0S</meta:editing-duration>
    <dc:title>create_vm</dc:title>
  </office:meta>
</office:document-meta>
</file>