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the_key_pair"/><text:bookmark-start text:name="__RefHeading___create_the_key_pair_1"/><text:bookmark-start text:name="create_the_key_pair"/>Create the Key Pair<text:bookmark-end text:name="__RefHeading___create_the_key_pair_1"/><text:bookmark-end text:name="create_the_key_pair"/></text:h>
      <text:p text:style-name="Text_20_body"><text:span text:style-name="">Aug 2017</text:span>
<text:line-break/>
<text:line-break/></text:p>
      <text:p text:style-name="Horizontal_20_Line"/>
      <text:p text:style-name="Text_20_body">W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4:08</meta:creation-date>
    <dc:creator>Generated</dc:creator>
    <dc:date>2026-08-19T21::44:08</dc:date>
    <dc:language>en-US</dc:language>
    <meta:editing-cycles>1</meta:editing-cycles>
    <meta:editing-duration>PT0S</meta:editing-duration>
    <dc:title>create_the_key_pair</dc:title>
  </office:meta>
</office:document-meta>
</file>