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02c68f2ff58faa2993491b93d8ff02.png"/>
  <manifest:file-entry manifest:media-type="image/png" manifest:full-path="Pictures/c3fb6bb8db0b222d9f647cc2607e937b.png"/>
  <manifest:file-entry manifest:media-type="image/png" manifest:full-path="Pictures/e65dc552e2f6f4c603d3aced07002a97.png"/>
  <manifest:file-entry manifest:media-type="image/png" manifest:full-path="Pictures/94da41aecef31094e30cb95aece0a67d.png"/>
  <manifest:file-entry manifest:media-type="image/png" manifest:full-path="Pictures/f8c3d74e308405591137250b6c24af51.png"/>
  <manifest:file-entry manifest:media-type="image/png" manifest:full-path="Pictures/6ced1023c395af783e0db830095c9a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port_groups"/><text:bookmark-start text:name="__RefHeading___create_port_groups_1"/><text:bookmark-start text:name="create_port_groups"/>Create Port Groups<text:bookmark-end text:name="__RefHeading___create_port_groups_1"/><text:bookmark-end text:name="create_port_groups"/></text:h>
      <text:p text:style-name="Text_20_body"><text:span text:style-name="">Jul 2017</text:span>
<text:line-break/>
<text:line-break/></text:p>
      <text:p text:style-name="Horizontal_20_Line"/>
      <text:h text:style-name="Heading_20_3" text:outline-level="3"><text:bookmark-start text:name="__RefHeading___what_is_a_port_group_in_vmware_2"/><text:bookmark-start text:name="what_is_a_port_group_in_vmware"/>What is a Port Group in VMWare<text:bookmark-end text:name="__RefHeading___what_is_a_port_group_in_vmware_2"/><text:bookmark-end text:name="what_is_a_port_group_in_vmware"/></text:h>
      <text:p text:style-name="Text_20_body"><text:line-break/>
To be able to complete this section, you need to have created a vSwitch, if you have not done this then you can look <text:a xlink:type="simple" xlink:href="https://wiki.alanwalker.uk/doku.php?id=create_vswitch" text:style-name="Internet_20_link" text:visited-style-name="Visited_20_Internet_20_Link">here</text:a> for information on how to create a vSwitch.
<text:line-break/>
<text:line-break/>
A Port Group contains one or more interfaces from Virtual Machines. A Port Group is created and assigned to a Virtual Switch (vSwitch). This then maps a Port Group to a Physical Interface via a vSwitch (you can't directly map Port Groups to Physical Interfaces).
<text:line-break/>
<text:line-break/>
Log in to the ESXi Web GUI, on the left hand pane select <text:span text:style-name="">Networking</text:span>.
<text:line-break/>
<text:line-break/>
<draw:frame draw:style-name="mediacenter" draw:name="0" text:anchor-type="paragraph" draw:z-index="0" svg:width="18.520833333333cm" style:rel-width="100%" svg:height="12.7cm" style:rel-height="scale"><draw:image xlink:href="Pictures/4a02c68f2ff58faa2993491b93d8ff02.png" xlink:type="simple" xlink:show="embed" xlink:actuate="onLoad"/></draw:frame>
<text:line-break/>
<text:line-break/>
At the top of the page, select <text:span text:style-name="">Port Groups</text:span> and then select <text:span text:style-name="">Add port group</text:span>.
<text:line-break/>
<text:line-break/>
The Add port group page will open.
<text:line-break/>
<text:line-break/>
<draw:frame draw:style-name="mediacenter" draw:name="1" text:anchor-type="paragraph" draw:z-index="1" svg:width="15.875cm" svg:height="5.9122424722662cm"><draw:image xlink:href="Pictures/c3fb6bb8db0b222d9f647cc2607e937b.png" xlink:type="simple" xlink:show="embed" xlink:actuate="onLoad"/></draw:frame>
<text:line-break/>
<text:line-break/>
We need to enter some information here:
<text:line-break/>
<text:line-break/>
<text:span text:style-name="Strong_20_Emphasis">Name:</text:span>     A name for the Port Group. I have used Ingress (and Egress for a second Port Group)<text:line-break/>
<text:span text:style-name="Strong_20_Emphasis">VLAN ID:</text:span>  Unless you have a good reason, leave this as 0 (default)<text:line-break/>
<text:span text:style-name="Strong_20_Emphasis">Virtual Switch:</text:span> This is the vSwitch you wish to assign this port group to, use the vSwitch you created earlier.<text:line-break/>
<text:span text:style-name="Strong_20_Emphasis">Security:</text:span> Unless you have a good reason, leave this as default<text:line-break/>
<text:line-break/>
Create a second <text:span text:style-name="">Port Group</text:span> (Egress).
<text:line-break/>
<text:line-break/>
You will now be able to see both the <text:span text:style-name="">Port Groups</text:span> you created.
<text:line-break/>
<text:line-break/>
<draw:frame draw:style-name="mediacenter" draw:name="2" text:anchor-type="paragraph" draw:z-index="2" svg:width="18.520833333333cm" style:rel-width="100%" svg:height="12.7cm" style:rel-height="scale"><draw:image xlink:href="Pictures/e65dc552e2f6f4c603d3aced07002a97.png" xlink:type="simple" xlink:show="embed" xlink:actuate="onLoad"/></draw:frame>
<text:line-break/>
<text:line-break/>
At the top of the <text:span text:style-name="">Networking</text:span> page, click <text:span text:style-name="">Virtual Switches</text:span>.
<text:line-break/>
<text:line-break/>
<draw:frame draw:style-name="mediacenter" draw:name="3" text:anchor-type="paragraph" draw:z-index="3" svg:width="18.520833333333cm" style:rel-width="100%" svg:height="12.735555158447cm" style:rel-height="scale"><draw:image xlink:href="Pictures/94da41aecef31094e30cb95aece0a67d.png" xlink:type="simple" xlink:show="embed" xlink:actuate="onLoad"/></draw:frame>
<text:line-break/>
<text:line-break/>
Click on the vSwitch you just created.
<text:line-break/>
<text:line-break/>
<draw:frame draw:style-name="mediacenter" draw:name="4" text:anchor-type="paragraph" draw:z-index="4" svg:width="18.520833333333cm" style:rel-width="100%" svg:height="12.686770833333cm" style:rel-height="scale"><draw:image xlink:href="Pictures/f8c3d74e308405591137250b6c24af51.png" xlink:type="simple" xlink:show="embed" xlink:actuate="onLoad"/></draw:frame>
<text:line-break/>
<text:line-break/>
This displays the information about your vSwitch, the part of interest here is the vSwitch topology diagram, this displays a graphical </text:p>
      <text:p text:style-name="Text_20_body">representation of what you have just created. A larger view is below.
<text:line-break/>
<text:line-break/>
<draw:frame draw:style-name="mediacenter" draw:name="5" text:anchor-type="paragraph" draw:z-index="5" svg:width="15.875cm" svg:height="6.2761627906977cm"><draw:image xlink:href="Pictures/6ced1023c395af783e0db830095c9a22.png" xlink:type="simple" xlink:show="embed" xlink:actuate="onLoad"/></draw:frame>
<text:line-break/>
<text:line-break/>
On the left we see the two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03</meta:creation-date>
    <dc:creator>Generated</dc:creator>
    <dc:date>2026-08-19T21::39:03</dc:date>
    <dc:language>en-US</dc:language>
    <meta:editing-cycles>1</meta:editing-cycles>
    <meta:editing-duration>PT0S</meta:editing-duration>
    <dc:title>create_port_groups</dc:title>
  </office:meta>
</office:document-meta>
</file>