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3bfac04d2c07dd122391f2b5717247.png"/>
  <manifest:file-entry manifest:media-type="image/png" manifest:full-path="Pictures/b91ce11bd61ea7410da18c5518cd01da.png"/>
  <manifest:file-entry manifest:media-type="image/png" manifest:full-path="Pictures/20ab1d078d242e5d589e353a7ded3995.png"/>
  <manifest:file-entry manifest:media-type="image/png" manifest:full-path="Pictures/0809e4c1df71d9fac1eb2b1c7bc32b41.png"/>
  <manifest:file-entry manifest:media-type="image/png" manifest:full-path="Pictures/ec73f1478e02792cb3f4b7842d3e4607.png"/>
  <manifest:file-entry manifest:media-type="image/png" manifest:full-path="Pictures/29e3a8ec0c5b80ef53b593ddf54235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reate_datastore_iso_folder"/><text:bookmark-start text:name="__RefHeading___create_datastore_iso_folder_1"/><text:bookmark-start text:name="create_datastore_iso_folder"/>Create datastore ISO folder<text:bookmark-end text:name="__RefHeading___create_datastore_iso_folder_1"/><text:bookmark-end text:name="create_datastore_iso_folder"/></text:h>
      <text:p text:style-name="Text_20_body"><text:span text:style-name="">Jul 2017</text:span>
<text:line-break/>
<text:line-break/></text:p>
      <text:p text:style-name="Horizontal_20_Line"/>
      <text:h text:style-name="Heading_20_3" text:outline-level="3"><text:bookmark-start text:name="__RefHeading___overview_2"/><text:bookmark-start text:name="overview"/>Overview<text:bookmark-end text:name="__RefHeading___overview_2"/><text:bookmark-end text:name="overview"/></text:h>
      <text:p text:style-name="Text_20_body"><text:line-break/>
When installing VMWare, a datastore was created. The datastore holds all of the Virtual Machines. However there is another use. As we are creating virtual machines, we need to install an OS. Unless you want to start mapping USB/CD/DVD drives, the easiest way to install an OS is to put the ISO on the datastore, then you can boot from this ISO and install your OS. The ISO can be used to create as many VMs as you require.
<text:line-break/>
<text:line-break/>
Log in to the VMWare ESXi Web GUI.
<text:line-break/>
<text:line-break/>
In the left hand pane, click <text:span text:style-name="">Storage</text:span>.
<text:line-break/>
<text:line-break/>
<draw:frame draw:style-name="mediacenter" draw:name="0" text:anchor-type="paragraph" draw:z-index="0" svg:width="18.520833333333cm" style:rel-width="100%" svg:height="12.7cm" style:rel-height="scale"><draw:image xlink:href="Pictures/133bfac04d2c07dd122391f2b5717247.png" xlink:type="simple" xlink:show="embed" xlink:actuate="onLoad"/></draw:frame>
<text:line-break/>
<text:line-break/>
You will see the current <text:span text:style-name="">datastore</text:span> listed in the main page, click the <text:span text:style-name="">datastore</text:span> name (probably datastore1).
<text:line-break/>
<text:line-break/>
An overview page for the <text:span text:style-name="">datastore</text:span> will open.
<text:line-break/>
<text:line-break/>
<draw:frame draw:style-name="mediacenter" draw:name="1" text:anchor-type="paragraph" draw:z-index="1" svg:width="18.520833333333cm" style:rel-width="100%" svg:height="12.7cm" style:rel-height="scale"><draw:image xlink:href="Pictures/b91ce11bd61ea7410da18c5518cd01da.png" xlink:type="simple" xlink:show="embed" xlink:actuate="onLoad"/></draw:frame>
<text:line-break/>
<text:line-break/>
At the top of the page select <text:span text:style-name="">Datastore Browser</text:span>.
<text:line-break/>
<text:line-break/>
The <text:span text:style-name="">Datastore Browser</text:span> will open.
<text:line-break/>
<text:line-break/>
<draw:frame draw:style-name="mediacenter" draw:name="2" text:anchor-type="paragraph" draw:z-index="2" svg:width="15.875cm" svg:height="8.5219714964371cm"><draw:image xlink:href="Pictures/20ab1d078d242e5d589e353a7ded3995.png" xlink:type="simple" xlink:show="embed" xlink:actuate="onLoad"/></draw:frame>
<text:line-break/>
<text:line-break/>
Here we can see any existing folders, most of these are for any created Virtual Machines. Take care here.
<text:line-break/>
<text:line-break/>
Select the <text:span text:style-name="">Create Directory</text:span> option.
<text:line-break/>
<text:line-break/>
<draw:frame draw:style-name="mediacenter" draw:name="3" text:anchor-type="paragraph" draw:z-index="3" svg:width="15.875cm" svg:height="5.5377906976744cm"><draw:image xlink:href="Pictures/0809e4c1df71d9fac1eb2b1c7bc32b41.png" xlink:type="simple" xlink:show="embed" xlink:actuate="onLoad"/></draw:frame>
<text:line-break/>
<text:line-break/>
Enter a name for the new <text:span text:style-name="">Directory</text:span>, click <text:span text:style-name="">Create Directory</text:span>.
<text:line-break/>
<text:line-break/>
In the <text:span text:style-name="">Datastore Browser</text:span> you will now see the directory you created.
<text:line-break/>
<text:line-break/>
<draw:frame draw:style-name="mediacenter" draw:name="4" text:anchor-type="paragraph" draw:z-index="4" svg:width="15.875cm" svg:height="8.4855654761905cm"><draw:image xlink:href="Pictures/ec73f1478e02792cb3f4b7842d3e4607.png" xlink:type="simple" xlink:show="embed" xlink:actuate="onLoad"/></draw:frame>
<text:line-break/>
<text:line-break/>
Click on the folder you created, then click the Upload link. You need to select an ISO file to upload.
<text:line-break/>
<text:line-break/>
Once uploaded you will see the file in the ISO folder.
<text:line-break/>
<text:line-break/>
<draw:frame draw:style-name="mediacenter" draw:name="5" text:anchor-type="paragraph" draw:z-index="5" svg:width="15.875cm" svg:height="8.4943519619501cm"><draw:image xlink:href="Pictures/29e3a8ec0c5b80ef53b593ddf542359a.pn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3:31</meta:creation-date>
    <dc:creator>Generated</dc:creator>
    <dc:date>2026-08-19T21::33:31</dc:date>
    <dc:language>en-US</dc:language>
    <meta:editing-cycles>1</meta:editing-cycles>
    <meta:editing-duration>PT0S</meta:editing-duration>
    <dc:title>create_datastore_iso_folder</dc:title>
  </office:meta>
</office:document-meta>
</file>