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copy_move_delete"/><text:bookmark-start text:name="__RefHeading___copy_move_delete_1"/><text:bookmark-start text:name="copy_move_delete"/>Copy Move Delete<text:bookmark-end text:name="__RefHeading___copy_move_delete_1"/><text:bookmark-end text:name="copy_move_delete"/></text:h>
      <text:p text:style-name="Text_20_body"><text:line-break/>
<text:line-break/>
To copy a file or directory use <text:span text:style-name="">cp</text:span>
<text:line-break/></text:p>
      <text:p text:style-name="Preformatted_20_Text"><text:s text:c="2"/>To copy a file use:<text:line-break/><text:s text:c="2"/>cp filename path/filename<text:line-break/><text:s text:c="2"/><text:line-break/><text:s text:c="2"/>To copy the file test.txt to the folder /home/pi/new<text:line-break/><text:s text:c="2"/>cp test.txt /home/pi/new</text:p>
      <text:p text:style-name="Text_20_body"><text:line-break/></text:p>
      <text:p text:style-name="Preformatted_20_Text"><text:s text:c="2"/>To copy a directory<text:line-break/><text:s text:c="2"/>cp -avr source_directory destination_directory<text:line-break/><text:s text:c="2"/><text:line-break/><text:s text:c="2"/>To copy the directory /home/pi/dir1 to the folder /home/pi/test<text:line-break/><text:s text:c="2"/>cp -avr /home/pi/dir1 /home/pi/test<text:line-break/><text:s text:c="2"/><text:line-break/><text:s text:c="2"/>Now you will have a /home/pi/test/dir directory</text:p>
      <text:p text:style-name="Text_20_body"><text:line-break/>
The attributes <text:span text:style-name="">-avr</text:span> represent
<text:line-break/></text:p>
      <text:p text:style-name="Preformatted_20_Text"><text:s text:c="2"/>a<text:s text:c="3"/>Preserve the specified attributes such as directory and file mode, ownership, timestamps, etc.<text:line-break/><text:s text:c="2"/>v<text:s text:c="3"/>Show results<text:line-break/><text:s text:c="2"/>r<text:s text:c="3"/>Recursive, action all subfolders and files.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9:19</meta:creation-date>
    <dc:creator>Generated</dc:creator>
    <dc:date>2026-08-19T21::39:19</dc:date>
    <dc:language>en-US</dc:language>
    <meta:editing-cycles>1</meta:editing-cycles>
    <meta:editing-duration>PT0S</meta:editing-duration>
    <dc:title>copy_move_delete</dc:title>
  </office:meta>
</office:document-meta>
</file>