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6f82fb1f4ae2c7370c4a241609a319.jpg"/>
  <manifest:file-entry manifest:media-type="image/png" manifest:full-path="Pictures/c38cf77f1ce317ee730848543dc4f5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permine_photograph_gallery"/><text:bookmark-start text:name="__RefHeading___coppermine_photograph_gallery_1"/><text:bookmark-start text:name="coppermine_photograph_gallery"/>Coppermine Photograph Gallery<text:bookmark-end text:name="__RefHeading___coppermine_photograph_gallery_1"/><text:bookmark-end text:name="coppermine_photograph_gallery"/></text:h>
      <text:p text:style-name="Text_20_body"><draw:frame draw:style-name="media" draw:name="0" text:anchor-type="as-char" draw:z-index="0" svg:width="13.229166666667cm" svg:height="8.3158057250799cm"><draw:image xlink:href="Pictures/4c6f82fb1f4ae2c7370c4a241609a319.jpg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is project will be using an off the shelf photo gallery called <text:span text:style-name="">Coppermine</text:span> that can be found at <text:a xlink:type="simple" xlink:href="http://coppermine-gallery.net/" text:style-name="Internet_20_link" text:visited-style-name="Visited_20_Internet_20_Link">http://coppermine-gallery.net/</text:a>
<text:line-break/>
<text:line-break/>
The software is fully featured and allows for mass upload of images, multiple galleries as well as multiple users.
<text:line-break/>
<text:line-break/>
You will need the following software to be installed:
<text:line-break/></text:p>
      <text:list text:style-name="List_20_1" text:continue-numbering="false">
        <text:list-item>
          <text:p text:style-name="List_20_1_Content_First"> Suitable OS (I am using Raspbian Jesse Lite)…<text:a xlink:type="simple" xlink:href="https://www.raspberrypi.org/downloads/raspbian/" text:style-name="Internet_20_link" text:visited-style-name="Visited_20_Internet_20_Link">https://www.raspberrypi.org/downloads/raspbian/</text:a></text:p>
        </text:list-item>
        <text:list-item>
          <text:p text:style-name="List_20_1_Content"> MySQL……………………………………………………….Use APT-GET</text:p>
        </text:list-item>
        <text:list-item>
          <text:p text:style-name="List_20_1_Content"> PHP…………………………………………………………..Use APT-GET</text:p>
        </text:list-item>
        <text:list-item>
          <text:p text:style-name="List_20_1_Content"> Coppermine Gallery……………………………………….<text:a xlink:type="simple" xlink:href="http://coppermine-gallery.net/" text:style-name="Internet_20_link" text:visited-style-name="Visited_20_Internet_20_Link">http://coppermine-gallery.net/</text:a></text:p>
        </text:list-item>
        <text:list-item>
          <text:p text:style-name="List_20_1_Content_Last"> ImageMagick………………………………………………..Use APT-GET</text:p>
        </text:list-item>
      </text:list>
      <text:p text:style-name="Text_20_body">All of this software is freely available and completely free, so this is a very cost effective project.
<text:line-break/>
<text:line-break/>
There are a ton of user guides on putting Linux on to the Raspberry Pi, so I will not cover that here, once you have got a suitable version of Linux on your device, we need to follow these steps:
<text:line-break/>
<text:line-break/></text:p>
      <text:list text:style-name="List_20_1" text:continue-numbering="false">
        <text:list-item>
          <text:p text:style-name="List_20_1_Content_First"> Change Default Password (super important)</text:p>
        </text:list-item>
        <text:list-item>
          <text:p text:style-name="List_20_1_Content"> Update the Linux to the latest version</text:p>
        </text:list-item>
        <text:list-item>
          <text:p text:style-name="List_20_1_Content"> Change Host Name</text:p>
        </text:list-item>
        <text:list-item>
          <text:p text:style-name="List_20_1_Content"> Install Apache</text:p>
        </text:list-item>
        <text:list-item>
          <text:p text:style-name="List_20_1_Content"> Install MySQL</text:p>
        </text:list-item>
        <text:list-item>
          <text:p text:style-name="List_20_1_Content"> Install PHP</text:p>
        </text:list-item>
        <text:list-item>
          <text:p text:style-name="List_20_1_Content"> Install Imagemagick</text:p>
        </text:list-item>
        <text:list-item>
          <text:p text:style-name="List_20_1_Content"> Create a Database</text:p>
        </text:list-item>
        <text:list-item>
          <text:p text:style-name="List_20_1_Content"> Download Coppermine</text:p>
        </text:list-item>
        <text:list-item>
          <text:p text:style-name="List_20_1_Content"> Change some folder permissions</text:p>
        </text:list-item>
        <text:list-item>
          <text:p text:style-name="List_20_1_Content"> Install Coppermine</text:p>
        </text:list-item>
        <text:list-item>
          <text:p text:style-name="List_20_1_Content"> Setup Apache to see the site</text:p>
        </text:list-item>
        <text:list-item>
          <text:p text:style-name="List_20_1_Content"> Configure Coppermine</text:p>
        </text:list-item>
        <text:list-item>
          <text:p text:style-name="List_20_1_Content"> Edit some PHP settings (for download sizes)</text:p>
        </text:list-item>
        <text:list-item>
          <text:p text:style-name="List_20_1_Content"> Setup a Firewall to restrict access</text:p>
        </text:list-item>
        <text:list-item>
          <text:p text:style-name="List_20_1_Content_Last"> Test</text:p>
        </text:list-item>
      </text:list>
      <text:p text:style-name="Text_20_body"><text:line-break/></text:p>
      <text:p text:style-name="Horizontal_20_Line"/>
      <text:h text:style-name="Heading_20_2" text:outline-level="2"><text:bookmark-start text:name="__RefHeading___change_default_password_3"/><text:bookmark-start text:name="change_default_password"/>Change Default Password<text:bookmark-end text:name="__RefHeading___change_default_password_3"/><text:bookmark-end text:name="change_default_password"/></text:h>
      <text:p text:style-name="Text_20_body">By default your Raspberry Pi comes with an account 'pi' with the password 'raspberry'. For security reasons it's probably a good idea to change the password, but you may also wish to change the username as well. There are a couple of different ways to change the default username but I found the following method the easiest.
<text:line-break/>
In order to change the username 'pi' we will have to create a new user since it's not possible to rename an account while your logged into it. To create a new user:
<text:line-break/></text:p>
      <text:p text:style-name="Preformatted_20_Text"><text:s text:c="2"/>passwd</text:p>
      <text:p text:style-name="Text_20_body"><text:line-break/>
Now enter the your current password, followed by the new password (you have to do this twice)
<text:line-break/></text:p>
      <text:p text:style-name="Horizontal_20_Line"/>
      <text:h text:style-name="Heading_20_2" text:outline-level="2"><text:bookmark-start text:name="__RefHeading___update_the_linux_to_the_latest_version_4"/><text:bookmark-start text:name="update_the_linux_to_the_latest_version"/>Update the Linux to the latest version<text:bookmark-end text:name="__RefHeading___update_the_linux_to_the_latest_version_4"/><text:bookmark-end text:name="update_the_linux_to_the_latest_version"/></text:h>
      <text:p text:style-name="Text_20_body">To update the Raspberry Pi to the latest versions, use the following commands
<text:line-break/></text:p>
      <text:p text:style-name="Preformatted_20_Text"><text:s text:c="2"/>sudo apt-get update<text:line-break/><text:s text:c="2"/>sudo apt-get upgrade</text:p>
      <text:p text:style-name="Text_20_body"><text:line-break/></text:p>
      <text:p text:style-name="Horizontal_20_Line"/>
      <text:h text:style-name="Heading_20_2" text:outline-level="2"><text:bookmark-start text:name="__RefHeading___change_the_host_name_5"/><text:bookmark-start text:name="change_the_host_name"/>Change the Host Name<text:bookmark-end text:name="__RefHeading___change_the_host_name_5"/><text:bookmark-end text:name="change_the_host_name"/></text:h>
      <text:p text:style-name="Text_20_body"><text:line-break/>
To change the Host Name we can use the following tool:
<text:line-break/></text:p>
      <text:p text:style-name="Preformatted_20_Text"><text:s text:c="2"/>sudo raspi-config</text:p>
      <text:p text:style-name="Text_20_body"><text:line-break/>
From this tool select:
<text:line-break/></text:p>
      <text:p text:style-name="Preformatted_20_Text"><text:s text:c="2"/>Advanced Options<text:line-break/><text:s text:c="2"/>Host Name (enter new host name here)</text:p>
      <text:p text:style-name="Text_20_body"><text:line-break/>
Raspberry Pi will now reboot.
<text:line-break/></text:p>
      <text:p text:style-name="Horizontal_20_Line"/>
      <text:h text:style-name="Heading_20_2" text:outline-level="2"><text:bookmark-start text:name="__RefHeading___install_apache_6"/><text:bookmark-start text:name="install_apache"/>Install Apache<text:bookmark-end text:name="__RefHeading___install_apache_6"/><text:bookmark-end text:name="install_apache"/></text:h>
      <text:p text:style-name="Preformatted_20_Text"><text:s text:c="2"/>sudo apt-get install apache2</text:p>
      <text:p text:style-name="Text_20_body"><text:line-break/></text:p>
      <text:p text:style-name="Horizontal_20_Line"/>
      <text:h text:style-name="Heading_20_2" text:outline-level="2"><text:bookmark-start text:name="__RefHeading___install_mysql_7"/><text:bookmark-start text:name="install_mysql"/>Install MySQL<text:bookmark-end text:name="__RefHeading___install_mysql_7"/><text:bookmark-end text:name="install_mysql"/></text:h>
      <text:p text:style-name="Preformatted_20_Text"><text:s text:c="2"/>sudo apt-get install mysql-server<text:line-break/><text:s text:c="2"/><text:line-break/><text:s text:c="2"/>during the install you will have to enter a new password for the MySQL root user (don't forget it)</text:p>
      <text:p text:style-name="Text_20_body"><text:line-break/></text:p>
      <text:p text:style-name="Horizontal_20_Line"/>
      <text:h text:style-name="Heading_20_2" text:outline-level="2"><text:bookmark-start text:name="__RefHeading___install_php_8"/><text:bookmark-start text:name="install_php"/>Install PHP<text:bookmark-end text:name="__RefHeading___install_php_8"/><text:bookmark-end text:name="install_php"/></text:h>
      <text:p text:style-name="Preformatted_20_Text"><text:s text:c="2"/>sudo apt-get install php5<text:line-break/><text:s text:c="2"/>sudo apt-get install php5-mysql</text:p>
      <text:p text:style-name="Text_20_body"><text:line-break/></text:p>
      <text:p text:style-name="Horizontal_20_Line"/>
      <text:h text:style-name="Heading_20_2" text:outline-level="2"><text:bookmark-start text:name="__RefHeading___install_imagemagick_9"/><text:bookmark-start text:name="install_imagemagick"/>Install Imagemagick<text:bookmark-end text:name="__RefHeading___install_imagemagick_9"/><text:bookmark-end text:name="install_imagemagick"/></text:h>
      <text:p text:style-name="Preformatted_20_Text"><text:s text:c="2"/>sudo apt-get install imagemagick</text:p>
      <text:p text:style-name="Text_20_body"><text:line-break/></text:p>
      <text:p text:style-name="Horizontal_20_Line"/>
      <text:h text:style-name="Heading_20_2" text:outline-level="2"><text:bookmark-start text:name="__RefHeading___create_database_10"/><text:bookmark-start text:name="create_database"/>Create Database<text:bookmark-end text:name="__RefHeading___create_database_10"/><text:bookmark-end text:name="create_database"/></text:h>
      <text:p text:style-name="Text_20_body"><text:line-break/>
Before we can install Coppermine, which requires a database, we need to create our database (we have installed MySQL which is the database software, but there are no databases by default)
<text:line-break/>
<text:line-break/>
From the command line, type:</text:p>
      <text:p text:style-name="Preformatted_20_Text"><text:s text:c="2"/>mysql -u root -p (if the mysql username is root and password is piper - enter mysql -u root -ppiper)<text:line-break/><text:s text:c="2"/><text:line-break/><text:s text:c="6"/>Note there is no space between -p and the password -ppiper<text:line-break/><text:s text:c="2"/><text:line-break/><text:s text:c="2"/>SUPER IMPORTANT - Don't forget the ; at the end of the database commands<text:line-break/><text:s text:c="2"/><text:line-break/><text:s text:c="2"/>CREATE DATABASE mygallery;<text:s text:c="5"/>this creates a database called mygallery <text:line-break/><text:s text:c="2"/>SHOW DATABASES;<text:s text:c="16"/>this will list databases, you should see mygallery in the list<text:line-break/><text:s text:c="2"/>exit</text:p>
      <text:p text:style-name="Text_20_body"><text:line-break/>
After creating the database, you might want to check this out <text:a xlink:type="simple" xlink:href="https://wiki.alanwalker.uk/doku.php?id=run_security_after_install" text:style-name="Internet_20_link" text:visited-style-name="Visited_20_Internet_20_Link">Run Security After Install</text:a>
<text:line-break/></text:p>
      <text:p text:style-name="Horizontal_20_Line"/>
      <text:h text:style-name="Heading_20_2" text:outline-level="2"><text:bookmark-start text:name="__RefHeading___download_coppermine_11"/><text:bookmark-start text:name="download_coppermine"/>Download Coppermine<text:bookmark-end text:name="__RefHeading___download_coppermine_11"/><text:bookmark-end text:name="download_coppermine"/></text:h>
      <text:p text:style-name="Text_20_body"><text:line-break/>
To download coppermine (change the last part cpg1.5.42.zip to the latest version)</text:p>
      <text:p text:style-name="Preformatted_20_Text"><text:s text:c="2"/>wget http://downloads.sourceforge.net/project/coppermine/Coppermine/1.5.x/cpg1.5.42.zip</text:p>
      <text:p text:style-name="Text_20_body">unzip the file</text:p>
      <text:p text:style-name="Preformatted_20_Text"><text:s text:c="2"/>unzip cpg1.5.42.zip</text:p>
      <text:p text:style-name="Text_20_body">move the foder to apache </text:p>
      <text:p text:style-name="Preformatted_20_Text"><text:s text:c="2"/>sudo mv cpg15x/ /var/www/html/coppermine</text:p>
      <text:p text:style-name="Text_20_body"><text:line-break/></text:p>
      <text:p text:style-name="Horizontal_20_Line"/>
      <text:h text:style-name="Heading_20_2" text:outline-level="2"><text:bookmark-start text:name="__RefHeading___change_some_folder_permissions_12"/><text:bookmark-start text:name="change_some_folder_permissions"/>Change some folder permissions<text:bookmark-end text:name="__RefHeading___change_some_folder_permissions_12"/><text:bookmark-end text:name="change_some_folder_permissions"/></text:h>
      <text:p text:style-name="Text_20_body"><text:line-break/></text:p>
      <text:p text:style-name="Preformatted_20_Text"><text:s text:c="2"/>chown www-data:www-data -R /var/www/html/coppermine</text:p>
      <text:p text:style-name="Text_20_body">This changes the default permissions to the www-data (apache) user. So apache has rights to modify the files
<text:line-break/>
<text:line-break/>
We also need to change the write permissions for the following folders:</text:p>
      <text:list text:style-name="List_20_1" text:continue-numbering="false">
        <text:list-item>
          <text:p text:style-name="List_20_1_Content_First"> include</text:p>
        </text:list-item>
        <text:list-item>
          <text:p text:style-name="List_20_1_Content"> albums</text:p>
        </text:list-item>
        <text:list-item>
          <text:p text:style-name="List_20_1_Content"> albums/userpics</text:p>
        </text:list-item>
        <text:list-item>
          <text:p text:style-name="List_20_1_Content_Last"> albums/userpics/edit</text:p>
        </text:list-item>
      </text:list>
      <text:p text:style-name="Text_20_body">To do this enter:
<text:line-break/></text:p>
      <text:p text:style-name="Preformatted_20_Text"><text:s text:c="2"/>chmod -R 777 /var/www/html/coppermine/include<text:line-break/><text:s text:c="2"/>chmod -R 777 /var/www/html/coppermine/albums</text:p>
      <text:p text:style-name="Text_20_body"><text:line-break/></text:p>
      <text:p text:style-name="Horizontal_20_Line"/>
      <text:h text:style-name="Heading_20_2" text:outline-level="2"><text:bookmark-start text:name="__RefHeading___setup_apache_13"/><text:bookmark-start text:name="setup_apache"/>Setup Apache<text:bookmark-end text:name="__RefHeading___setup_apache_13"/><text:bookmark-end text:name="setup_apache"/></text:h>
      <text:p text:style-name="Text_20_body"><text:line-break/>
If you use a browser to look at your computer (<text:a xlink:type="simple" xlink:href="http://youripaddress" text:style-name="Internet_20_link" text:visited-style-name="Visited_20_Internet_20_Link">http://youripaddress</text:a>) you will get the default Apache page, which is nice because it means apache is running, but not so good because you want your site.
<text:line-break/>
What we need to do is edit the apache config to point you your site.
<text:line-break/></text:p>
      <text:p text:style-name="Preformatted_20_Text"><text:s text:c="2"/>cd /etc/apache2<text:line-break/><text:s text:c="2"/>sudo nano 000-default-conf<text:line-break/><text:s text:c="2"/><text:line-break/><text:s text:c="2"/>change DocumentRoot to /var/www/html/coppermine/<text:line-break/> </text:p>
      <text:p text:style-name="Text_20_body">Restart Apache</text:p>
      <text:p text:style-name="Preformatted_20_Text"><text:s text:c="2"/>sudo /etc/init.d/apache2 restart</text:p>
      <text:p text:style-name="Text_20_body"><text:line-break/></text:p>
      <text:p text:style-name="Horizontal_20_Line"/>
      <text:h text:style-name="Heading_20_2" text:outline-level="2"><text:bookmark-start text:name="__RefHeading___configure_coppermine_14"/><text:bookmark-start text:name="configure_coppermine"/>Configure Coppermine<text:bookmark-end text:name="__RefHeading___configure_coppermine_14"/><text:bookmark-end text:name="configure_coppermine"/></text:h>
      <text:p text:style-name="Text_20_body"><text:line-break/>
Connect to the site</text:p>
      <text:p text:style-name="Preformatted_20_Text"><text:s text:c="2"/>http://youripaddress</text:p>
      <text:p text:style-name="Text_20_body"><text:line-break/>
You will get the message:</text:p>
      <text:p text:style-name="Preformatted_20_Text"><text:s text:c="2"/>Coppermine Photo Gallery seems not to be installed correctly, or you are running coppermine for the first time.<text:line-break/><text:s text:c="2"/>You'll be redirected to the installer. If your browser doesn't support redirect, click here. </text:p>
      <text:p text:style-name="Text_20_body"><text:line-break/>
when you click 'here' the installer will start.
<text:line-break/>
<text:line-break/>
<draw:frame draw:style-name="media" draw:name="1" text:anchor-type="as-char" draw:z-index="1" svg:width="15.875cm" svg:height="18.275499286733cm"><draw:image xlink:href="Pictures/c38cf77f1ce317ee730848543dc4f595.png" xlink:type="simple" xlink:show="embed" xlink:actuate="onLoad"/></draw:frame>
<text:line-break/>
<text:line-break/>
Fill out your details in the window above using your passwords and usernames. Remember Apache username is probably root.
<text:line-break/>
<text:line-break/></text:p>
      <text:p text:style-name="Horizontal_20_Line"/>
      <text:h text:style-name="Heading_20_2" text:outline-level="2"><text:bookmark-start text:name="__RefHeading___edit_some_php_settings_15"/><text:bookmark-start text:name="edit_some_php_settings"/>Edit some PHP settings<text:bookmark-end text:name="__RefHeading___edit_some_php_settings_15"/><text:bookmark-end text:name="edit_some_php_settings"/></text:h>
      <text:p text:style-name="Text_20_body">Open and edit file php.ini
<text:line-break/></text:p>
      <text:p text:style-name="Preformatted_20_Text"><text:s text:c="2"/>sudo nano /etc/php5/apache2/php.ini</text:p>
      <text:p text:style-name="Text_20_body">Find and edit these two settings define the maximum file upload size:
<text:line-break/></text:p>
      <text:p text:style-name="Preformatted_20_Text"><text:s text:c="2"/>upload_max_filesize = 2000M<text:line-break/><text:s text:c="2"/>post_max_size = 3000M</text:p>
      <text:p text:style-name="Text_20_body"><text:line-break/>
This will increase upload limits on a single file to 256 MB, from the default of 2 MB.
“post_max_size” is set 1 MB larger than “upload_max_filesize” to take into account for any additional meta-data about the file that is included in the request (e.g., Header data).
<text:line-break/>
<text:line-break/>
If multiple files are uploads in the same POST request, then post_max_size will need to be set greater than the size of all the files combined (i.e., post_max_size &gt; upload_max_filesize * number-of-files + 1MB * number-of-files).
<text:line-break/></text:p>
      <text:p text:style-name="Preformatted_20_Text"><text:s text:c="2"/>Now Reboot</text:p>
      <text:p text:style-name="Text_20_body"><text:line-break/></text:p>
      <text:p text:style-name="Horizontal_20_Line"/>
      <text:h text:style-name="Heading_20_2" text:outline-level="2"><text:bookmark-start text:name="__RefHeading___firewall_setup_16"/><text:bookmark-start text:name="firewall_setup"/>Firewall Setup<text:bookmark-end text:name="__RefHeading___firewall_setup_16"/><text:bookmark-end text:name="firewall_setup"/></text:h>
      <text:p text:style-name="Text_20_body"><text:line-break/>
Please see the following page:
<text:line-break/>
<text:a xlink:type="simple" xlink:href="https://wiki.alanwalker.uk/doku.php?id=ufw_-_uncomplicated_firewall" text:style-name="Internet_20_link" text:visited-style-name="Visited_20_Internet_20_Link">UFW - Uncomplicated Firewall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6:26</meta:creation-date>
    <dc:creator>Generated</dc:creator>
    <dc:date>2026-08-19T20::16:26</dc:date>
    <dc:language>en-US</dc:language>
    <meta:editing-cycles>1</meta:editing-cycles>
    <meta:editing-duration>PT0S</meta:editing-duration>
    <dc:title>coppermine_photograph_gallery</dc:title>
  </office:meta>
</office:document-meta>
</file>