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ress_entire_directory_to_tar_archive"/><text:bookmark-start text:name="__RefHeading___compress_entire_directory_to_tar_archive_1"/><text:bookmark-start text:name="compress_entire_directory_to_tar_archive"/>Compress Entire Directory to tar archive<text:bookmark-end text:name="__RefHeading___compress_entire_directory_to_tar_archive_1"/><text:bookmark-end text:name="compress_entire_directory_to_tar_archive"/></text:h>
      <text:p text:style-name="Text_20_body"><text:span text:style-name="">Apr 2017</text:span>
<text:line-break/>
<text:line-break/></text:p>
      <text:p text:style-name="Horizontal_20_Line"/>
      <text:p text:style-name="Text_20_body"><text:span text:style-name="">tar</text:span> files are compressed files that contain all files and folders from a given location. The advantage to using .tar files, other than the obvious (potential) space saving is that you can include all file/folder permissions in the <text:span text:style-name="">.tar</text:span> file that would potentially be lost if you were doing a straight copy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2:02</meta:creation-date>
    <dc:creator>Generated</dc:creator>
    <dc:date>2026-08-19T22::32:02</dc:date>
    <dc:language>en-US</dc:language>
    <meta:editing-cycles>1</meta:editing-cycles>
    <meta:editing-duration>PT0S</meta:editing-duration>
    <dc:title>compress_entire_directory_to_tar_archive</dc:title>
  </office:meta>
</office:document-meta>
</file>