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1da7ae63540233c0dce3828d169f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_files"/><text:bookmark-start text:name="__RefHeading___code_files_1"/><text:bookmark-start text:name="code_files"/>Code Files<text:bookmark-end text:name="__RefHeading___code_files_1"/><text:bookmark-end text:name="code_files"/></text:h>
      <text:p text:style-name="Text_20_body"><text:line-break/>
<draw:frame draw:style-name="media" draw:name="0" text:anchor-type="as-char" draw:z-index="0" svg:width="17.197916666667cm" style:rel-width="100%" svg:height="3.3346722948439cm" style:rel-height="scale"><draw:image xlink:href="Pictures/cc1da7ae63540233c0dce3828d169f82.jpg" xlink:type="simple" xlink:show="embed" xlink:actuate="onLoad"/></draw:frame>
<text:line-break/>
<text:line-break/></text:p>
      <text:p text:style-name="Horizontal_20_Line"/>
      <text:h text:style-name="Heading_20_3" text:outline-level="3"><text:bookmark-start text:name="__RefHeading___backups_from_home_test_2"/><text:bookmark-start text:name="backups_from_home_test"/>Backups From Home Test<text:bookmark-end text:name="__RefHeading___backups_from_home_test_2"/><text:bookmark-end text:name="backups_from_home_test"/></text:h>
      <text:p text:style-name="Text_20_body"><text:line-break/>
These are the four sets of Python folders on UMD001 (Master) UMD002, UMD003 and UMD004 from when I initially set this up at home, they will differ when at Ericsson in just the IP Address range.
<text:line-break/></text:p>
      <text:p text:style-name="Preformatted_20_Text"><text:s text:c="17"/>Linux Format<text:s text:c="14"/>Widows Format</text:p>
      <text:p text:style-name="Text_20_body">UMD001 (Master)    <text:a xlink:type="simple" xlink:href="https://wiki.alanwalker.uk/lib/exe/fetch.php?media=umd001.bz2" text:style-name="Internet_20_link" text:visited-style-name="Visited_20_Internet_20_Link">umd001.bz2</text:a>        <text:a xlink:type="simple" xlink:href="https://wiki.alanwalker.uk/lib/exe/fetch.php?media=umd001.zip" text:style-name="Internet_20_link" text:visited-style-name="Visited_20_Internet_20_Link">umd001.zip</text:a><text:line-break/>
UMD002             <text:a xlink:type="simple" xlink:href="https://wiki.alanwalker.uk/lib/exe/fetch.php?media=umd001.bz2" text:style-name="Internet_20_link" text:visited-style-name="Visited_20_Internet_20_Link">umd001.bz2</text:a>        <text:a xlink:type="simple" xlink:href="https://wiki.alanwalker.uk/lib/exe/fetch.php?media=umd002.zip" text:style-name="Internet_20_link" text:visited-style-name="Visited_20_Internet_20_Link">umd002.zip</text:a><text:line-break/>
UMD003             <text:a xlink:type="simple" xlink:href="https://wiki.alanwalker.uk/lib/exe/fetch.php?media=umd003.bz2" text:style-name="Internet_20_link" text:visited-style-name="Visited_20_Internet_20_Link">umd003.bz2</text:a>        <text:a xlink:type="simple" xlink:href="https://wiki.alanwalker.uk/lib/exe/fetch.php?media=umd003.zip" text:style-name="Internet_20_link" text:visited-style-name="Visited_20_Internet_20_Link">umd003.zip</text:a><text:line-break/>
UMD004             <text:a xlink:type="simple" xlink:href="https://wiki.alanwalker.uk/lib/exe/fetch.php?media=umd004.bz2" text:style-name="Internet_20_link" text:visited-style-name="Visited_20_Internet_20_Link">umd004.bz2</text:a>        <text:a xlink:type="simple" xlink:href="https://wiki.alanwalker.uk/lib/exe/fetch.php?media=umd004.zip" text:style-name="Internet_20_link" text:visited-style-name="Visited_20_Internet_20_Link">umd004.zip</text:a><text:line-break/>
<text:line-break/>
<text:line-break/></text:p>
      <text:p text:style-name="Horizontal_20_Line"/>
      <text:h text:style-name="Heading_20_3" text:outline-level="3"><text:bookmark-start text:name="__RefHeading___backups_from_ericsson_3"/><text:bookmark-start text:name="backups_from_ericsson"/>Backups From Ericsson<text:bookmark-end text:name="__RefHeading___backups_from_ericsson_3"/><text:bookmark-end text:name="backups_from_ericsson"/></text:h>
      <text:p text:style-name="Text_20_body"><text:line-break/>
These are the four sets of Python folders on UMD001 (Master) UMD002, UMD003 and UMD004 from the working system in the Ericsson Experience Centre
<text:line-break/>
UMD001 (Master)
UMD002
UMD003
UMD004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30</meta:creation-date>
    <dc:creator>Generated</dc:creator>
    <dc:date>2026-08-19T21::40:30</dc:date>
    <dc:language>en-US</dc:language>
    <meta:editing-cycles>1</meta:editing-cycles>
    <meta:editing-duration>PT0S</meta:editing-duration>
    <dc:title>code_files</dc:title>
  </office:meta>
</office:document-meta>
</file>