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67130e26cc9005eaebc18885ed39754.jpg"/>
  <manifest:file-entry manifest:media-type="image/jpeg" manifest:full-path="Pictures/c65e7487f4638e6984422931c744a544.jpg"/>
  <manifest:file-entry manifest:media-type="image/jpeg" manifest:full-path="Pictures/7d002391ec7050b1f3af183193b2fe82.jpg"/>
  <manifest:file-entry manifest:media-type="image/jpeg" manifest:full-path="Pictures/117ef6352cbdedd7ca71290160dbb415.jpg"/>
  <manifest:file-entry manifest:media-type="image/png" manifest:full-path="Pictures/174554afe58a53d362bd2f4fd65a56c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isco_trunks"/><text:bookmark-start text:name="__RefHeading___cisco_trunks_1"/><text:bookmark-start text:name="cisco_trunks"/>Cisco Trunks<text:bookmark-end text:name="__RefHeading___cisco_trunks_1"/><text:bookmark-end text:name="cisco_trunks"/></text:h>
      <text:p text:style-name="Text_20_body"><text:span text:style-name="">Nov 2017</text:span>
<text:line-break/>
<text:line-break/>
<text:span text:style-name="">THIS PAGE IS UNDER PROGRESS. THIS MESSGAE WILL DISAPPER UPON COMPLETION</text:span>
<text:line-break/>
<text:line-break/>
<draw:frame draw:style-name="media" draw:name="0" text:anchor-type="as-char" draw:z-index="0" svg:width="15.875cm" svg:height="8.0953659506762cm"><draw:image xlink:href="Pictures/867130e26cc9005eaebc18885ed39754.jpg" xlink:type="simple" xlink:show="embed" xlink:actuate="onLoad"/></draw:frame>
<text:line-break/></text:p>
      <text:p text:style-name="Horizontal_20_Line"/>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In the previous topic regarding <text:a xlink:type="simple" xlink:href="https://wiki.alanwalker.uk/doku.php?id=cisco_vlans_and_trunks_danscourses" text:style-name="Internet_20_link" text:visited-style-name="Visited_20_Internet_20_Link">Cisco VLANs and Trunks</text:a> there are some videos outlining the theory of using VLANs and Trunks. Here we will look more at a worked example, and see some of the commands.
<text:line-break/>
<text:line-break/>
<text:span text:style-name="Emphasis"><text:span text:style-name="Strong_20_Emphasis">Why is using a Trunk port important?</text:span></text:span> There are a few reasons for this, but from my perspective it is down to a new product that we have, the T1. The T1 is effectively a group of blades in a box with two switches. Access to the switches, which have a number of ports, is limited to just a few ports on the front panel. This means we really need to be able to group all of our multicasts in to a single source interface, and connect this to the T1.
<text:line-break/>
<text:line-break/>
<draw:frame draw:style-name="media" draw:name="1" text:anchor-type="as-char" draw:z-index="1" svg:width="21.166666666667cm" style:rel-width="100%" svg:height="8.2140260527113cm" style:rel-height="scale"><draw:image xlink:href="Pictures/c65e7487f4638e6984422931c744a544.jpg" xlink:type="simple" xlink:show="embed" xlink:actuate="onLoad"/></draw:frame></text:p>
      <text:p text:style-name="Horizontal_20_Line"/>
      <text:h text:style-name="Heading_20_3" text:outline-level="3"><text:bookmark-start text:name="__RefHeading___overview_3"/><text:bookmark-start text:name="overview"/>Overview<text:bookmark-end text:name="__RefHeading___overview_3"/><text:bookmark-end text:name="overview"/></text:h>
      <text:p text:style-name="Text_20_body"><text:line-break/>
First of all, I would like to outline what I am trying to achieve. Look at the diagram below.
<text:line-break/>
<text:line-break/>
<draw:frame draw:style-name="media" draw:name="2" text:anchor-type="as-char" draw:z-index="2" svg:width="21.166666666667cm" style:rel-width="100%" svg:height="5.7212671123846cm" style:rel-height="scale"><draw:image xlink:href="Pictures/7d002391ec7050b1f3af183193b2fe82.jpg" xlink:type="simple" xlink:show="embed" xlink:actuate="onLoad"/></draw:frame>
<text:line-break/>
<text:line-break/>
There are two sets of receivers (so consider two sets of multicast) coming from different head-ends. To keep the traffic separate, lets consider that the ports connected to the receivers on the left are all in VLAN A, and the receivers on the right are in VLAN B, as show below.
<text:line-break/>
<text:line-break/>
<draw:frame draw:style-name="media" draw:name="3" text:anchor-type="as-char" draw:z-index="3" svg:width="7.9375cm" style:rel-width="100%" svg:height="6.8354569420035cm" style:rel-height="scale"><draw:image xlink:href="Pictures/117ef6352cbdedd7ca71290160dbb415.jpg" xlink:type="simple" xlink:show="embed" xlink:actuate="onLoad"/></draw:frame>
<text:line-break/>
<text:line-break/>
VLAN C is on another switch where our destination equipment is located. The link between the two Cisco switches is our Trunk.
<text:line-break/>
<text:line-break/>
<draw:frame draw:style-name="media" draw:name="4" text:anchor-type="as-char" draw:z-index="4" svg:width="7.9375cm" style:rel-width="100%" svg:height="2.7918103448276cm" style:rel-height="scale"><draw:image xlink:href="Pictures/174554afe58a53d362bd2f4fd65a56c8.png" xlink:type="simple" xlink:show="embed" xlink:actuate="onLoad"/></draw:frame>
<text:line-break/>
<text:line-break/>
The reason we are using a Trunk is that a single port (interface) can only carry traffic from a single VLAN, because an interface can only exist in one VLAN. So if you have multiple VLANs that you wish to carry from one switch to another, you need to use a Trunk. A Trunk can carry the traffic from mulitple VLANs.
<text:line-break/>
<text:line-break/></text:p>
      <text:p text:style-name="Horizontal_20_Line"/>
      <text:h text:style-name="Heading_20_3" text:outline-level="3"><text:bookmark-start text:name="__RefHeading___example_4"/><text:bookmark-start text:name="example"/>Example<text:bookmark-end text:name="__RefHeading___example_4"/><text:bookmark-end text:name="example"/></text:h>
      <text:p text:style-name="Text_20_body"><text:line-break/>
VLANs, while technically the same, can be broken down in to funciton. Some of these are:
<text:line-break/></text:p>
      <text:p text:style-name="Preformatted_20_Text">Default VLAN<text:line-break/>Native VLAN<text:line-break/>Data VLAN<text:line-break/>Management VLAN<text:line-break/>Voice VLAN</text:p>
      <text:p text:style-name="Text_20_body"><text:line-break/>
I will discuss the meaning of these VLANs later, but for now I want to look at the configuration.</text:p>
      <text:p text:style-name="Horizontal_20_Line"/>
      <text:h text:style-name="Heading_20_3" text:outline-level="3"><text:bookmark-start text:name="__RefHeading___default_vlan_5"/><text:bookmark-start text:name="default_vlan"/>Default VLAN<text:bookmark-end text:name="__RefHeading___default_vlan_5"/><text:bookmark-end text:name="default_vlan"/></text:h>
      <text:p text:style-name="Text_20_body"><text:line-break/>
As the name suggests, the default VLAN is the VLAN that the interfaces are initially located in. On a Cisco this is VLAN 1. From the Cisco CLI you can use the command <text:span text:style-name="">show vlan</text:span> to list the currently configured VLANs.
<text:line-break/></text:p>
      <text:p text:style-name="Preformatted_20_Text">VLAN Name<text:s text:c="29"/>Status<text:s text:c="4"/>Ports<text:line-break/>---- -------------------------------- --------- -------------------------------<text:line-break/>1<text:s text:c="4"/>default<text:s text:c="26"/>active<text:s text:c="4"/>Fa0/1, Fa0/2, Fa0/3, Fa0/4<text:line-break/><text:s text:c="48"/>Fa0/5, Fa0/6, Fa0/7, Fa0/8<text:line-break/><text:s text:c="48"/>Fa0/9, Fa0/10, Fa0/11, Fa0/12<text:line-break/><text:s text:c="48"/>Fa0/13, Fa0/14, Fa0/15, Fa0/16<text:line-break/><text:s text:c="48"/>Fa0/17, Fa0/18, Fa0/19, Fa0/20<text:line-break/><text:s text:c="48"/>Fa0/21, Fa0/22, Fa0/23, Fa0/24<text:line-break/><text:s text:c="48"/>Gig0/1, Gig0/2<text:s text:c="2"/><text:line-break/>1002 fddi-default<text:s text:c="21"/>act/unsup <text:line-break/>1003 token-ring-default<text:s text:c="15"/>act/unsup <text:line-break/>1004 fddinet-default<text:s text:c="18"/>act/unsup <text:line-break/>1005 trnet-default<text:s text:c="20"/>act/unsup</text:p>
      <text:p text:style-name="Text_20_body">
Above we can see that VLAN 1 is listed as the default VLAN, this VLAN contains all the ports on the switch, this is how the switch will be configured from new when powered on.
<text:line-break/>
<text:line-break/></text:p>
      <text:p text:style-name="Horizontal_20_Line"/>
      <text:h text:style-name="Heading_20_3" text:outline-level="3"><text:bookmark-start text:name="__RefHeading___native_vlan_6"/><text:bookmark-start text:name="native_vlan"/>Native VLAN<text:bookmark-end text:name="__RefHeading___native_vlan_6"/><text:bookmark-end text:name="native_vlan"/></text:h>
      <text:p text:style-name="Text_20_body"><text:line-break/>
<text:line-break/>
<text:line-break/>
<text:line-break/></text:p>
      <text:p text:style-name="Horizontal_20_Line"/>
      <text:h text:style-name="Heading_20_3" text:outline-level="3"><text:bookmark-start text:name="__RefHeading___notes_7"/><text:bookmark-start text:name="notes"/>notes<text:bookmark-end text:name="__RefHeading___notes_7"/><text:bookmark-end text:name="notes"/></text:h>
      <text:p text:style-name="Preformatted_20_Text">Default VLAN<text:line-break/>Native VLAN<text:line-break/>Data VLAN<text:line-break/>Management VLAN<text:line-break/>Voice VLAN<text:line-break/><text:line-break/>Default VLAN is VLAN 1<text:line-break/><text:line-break/>VLAN Name<text:s text:c="29"/>Status<text:s text:c="4"/>Ports<text:line-break/>---- -------------------------------- --------- -------------------------------<text:line-break/>1<text:s text:c="4"/>default<text:s text:c="26"/>active<text:s text:c="4"/>Fa0/1, Fa0/2, Fa0/3, Fa0/4<text:line-break/><text:s text:c="48"/>Fa0/5, Fa0/6, Fa0/7, Fa0/8<text:line-break/><text:s text:c="48"/>Fa0/9, Fa0/10, Fa0/11, Fa0/12<text:line-break/><text:s text:c="48"/>Fa0/13, Fa0/14, Fa0/15, Fa0/16<text:line-break/><text:s text:c="48"/>Fa0/17, Fa0/18, Fa0/19, Fa0/20<text:line-break/><text:s text:c="48"/>Fa0/21, Fa0/22, Fa0/23, Fa0/24<text:line-break/><text:s text:c="48"/>Gig0/1, Gig0/2<text:s text:c="2"/><text:line-break/>1002 fddi-default<text:s text:c="21"/>act/unsup <text:line-break/>1003 token-ring-default<text:s text:c="15"/>act/unsup <text:line-break/>1004 fddinet-default<text:s text:c="18"/>act/unsup <text:line-break/>1005 trnet-default<text:s text:c="20"/>act/unsup <text:line-break/><text:line-break/>Cannot delete or rename vlan 1<text:line-break/><text:line-break/>vlan50 <text:line-break/>name student<text:line-break/><text:line-break/>vlan99<text:line-break/>name mgt<text:line-break/><text:line-break/>exit<text:line-break/><text:line-break/>sh vlan<text:line-break/><text:line-break/>see vlan but no ports, need to assign ports.<text:line-break/><text:line-break/>int fa 0/10<text:line-break/>switchport mode access<text:line-break/>switchport access vlan 50<text:line-break/><text:line-break/><text:line-break/>VLAN Name<text:s text:c="29"/>Status<text:s text:c="4"/>Ports<text:line-break/>---- -------------------------------- --------- -------------------------------<text:line-break/>1<text:s text:c="4"/>default<text:s text:c="26"/>active<text:s text:c="4"/>Fa0/1, Fa0/2, Fa0/3, Fa0/4<text:line-break/><text:s text:c="48"/>Fa0/5, Fa0/6, Fa0/7, Fa0/8<text:line-break/><text:s text:c="48"/>Fa0/9, Fa0/11, Fa0/12, Fa0/13<text:line-break/><text:s text:c="48"/>Fa0/14, Fa0/15, Fa0/16, Fa0/17<text:line-break/><text:s text:c="48"/>Fa0/18, Fa0/19, Fa0/20, Fa0/21<text:line-break/><text:s text:c="48"/>Fa0/22, Fa0/23, Fa0/24, Gig0/1<text:line-break/><text:s text:c="48"/>Gig0/2<text:line-break/>50<text:s text:c="3"/>student<text:s text:c="26"/>active<text:s text:c="4"/>Fa0/10<text:line-break/><text:line-break/><text:line-break/><text:line-break/>Switch(config-if)#ip address 192.168.99.2 255.255.255.0<text:line-break/>Switch(config-if)#no shutdown<text:line-break/><text:line-break/>not using vlan 1 is better for security, as guessing a vlan or interface number is harder.<text:line-break/><text:line-break/>Native VLAN is important for Trunk Ports<text:line-break/>Interfaces (access ports) are one port per vlan effectivly (but no vlan configured)<text:line-break/><text:line-break/>Trunk Port carries multiple VLANs across a single link (single interface)<text:line-break/><text:line-break/><text:line-break/>virtual terminal<text:line-break/><text:line-break/>Switch(config)#line vty 0 15<text:line-break/>Switch(config-line)#password cisco<text:line-break/>Switch(config-line)#login<text:line-break/>Switch(config)#enable secret cisco<text:line-break/><text:line-break/><text:line-break/>Switch(config-if)#switchport trunk encapsulation dot1q <text:line-break/>Switch(config-if)#switchport mode trunk<text:line-break/><text:line-break/>Switch(config-if)#<text:line-break/>%LINEPROTO-5-UPDOWN: Line protocol on Interface FastEthernet0/1, changed state to down<text:line-break/>%LINEPROTO-5-UPDOWN: Line protocol on Interface FastEthernet0/1, changed state to up<text:line-break/><text:line-break/>Switch(config-if)#switchport trunk allowed vlan 1-99<text:line-break/><text:line-break/><text:line-break/>interface FastEthernet0/1<text:line-break/> switchport trunk allowed vlan 1-99<text:line-break/> switchport trunk encapsulation dot1q<text:line-break/> switchport mode trunk<text:line-break/><text:line-break/><text:line-break/>port 1 no longer shown:<text:line-break/><text:line-break/>VLAN Name<text:s text:c="29"/>Status<text:s text:c="4"/>Ports<text:line-break/>---- -------------------------------- --------- -------------------------------<text:line-break/>1<text:s text:c="4"/>default<text:s text:c="26"/>active<text:s text:c="4"/>Fa0/2, Fa0/3, Fa0/4, Fa0/5<text:line-break/><text:s text:c="48"/>Fa0/6, Fa0/7, Fa0/8, Fa0/9<text:line-break/><text:s text:c="48"/>Fa0/11, Fa0/12, Fa0/13, Fa0/14<text:line-break/><text:s text:c="48"/>Fa0/15, Fa0/16, Fa0/17, Fa0/18<text:line-break/><text:s text:c="48"/>Fa0/19, Fa0/20, Fa0/21, Fa0/22<text:line-break/><text:s text:c="48"/>Fa0/23, Fa0/24, Gig0/1, Gig0/2<text:line-break/>50<text:s text:c="3"/>student<text:s text:c="26"/>active<text:s text:c="4"/>Fa0/10<text:line-break/>1002 fddi-default<text:s text:c="21"/>act/unsup <text:line-break/>1003 token-ring-default<text:s text:c="15"/>act/unsup <text:line-break/>1004 fddinet-default<text:s text:c="18"/>act/unsup <text:line-break/>1005 trnet-default<text:s text:c="20"/>act/unsup <text:line-break/><text:line-break/>Switch#sh interfaces trunk <text:line-break/>Port<text:s text:c="8"/>Mode<text:s text:c="9"/>Encapsulation<text:s text:c="2"/>Status<text:s text:c="8"/>Native vlan<text:line-break/>Fa0/1<text:s text:c="7"/>on<text:s text:c="11"/>802.1q<text:s text:c="9"/>trunking<text:s text:c="6"/>1<text:line-break/><text:line-break/>Port<text:s text:c="8"/>Vlans allowed on trunk<text:line-break/>Fa0/1<text:s text:c="7"/>1-99<text:line-break/><text:line-break/>Port<text:s text:c="8"/>Vlans allowed and active in management domain<text:line-break/>Fa0/1<text:s text:c="7"/>1,50<text:line-break/><text:line-break/>Port<text:s text:c="8"/>Vlans in spanning tree forwarding state and not pruned<text:line-break/>Fa0/1<text:s text:c="7"/>1,50<text:line-break/><text:line-break/>The native vlan defaults to vlan 1 (default vlan) <text:line-break/><text:line-break/><text:line-break/><text:line-break/>Protocol 802.1q is the trunking protocol that puts tags on packets as they traverse the trunk (vlan tagging)<text:line-break/><text:line-break/>If you have a device that does not support 802.1q, then the switch will put that traffic on the default vlan (if that vlan is allowed in the trunk) <text:line-break/>(the defaul vlan is vlan 1 unless you changed it)<text:line-break/>This traffic remains untagged.<text:line-break/><text:line-break/><text:line-break/>Switch(config)#vlan 80<text:line-break/>Switch(config-vlan)#name native<text:line-break/><text:line-break/><text:line-break/><text:line-break/>Switch#show interfaces fastEthernet 0/1 switchport <text:line-break/><text:line-break/>Name: Fa0/1<text:line-break/>Switchport: Enabled<text:line-break/>Administrative Mode: trunk<text:line-break/>Operational Mode: trunk<text:line-break/>Administrative Trunking Encapsulation: dot1q<text:line-break/>Operational Trunking Encapsulation: dot1q<text:line-break/>Negotiation of Trunking: On<text:line-break/>Access Mode VLAN: 1 (default)<text:line-break/>Trunking Native Mode VLAN: 1 (default)<text:line-break/>Voice VLAN: none<text:line-break/>Administrative private-vlan host-association: none<text:line-break/>Administrative private-vlan mapping: none<text:line-break/>Administrative private-vlan trunk native VLAN: none<text:line-break/>Administrative private-vlan trunk encapsulation: dot1q<text:line-break/>Administrative private-vlan trunk normal VLANs: none<text:line-break/>Administrative private-vlan trunk private VLANs: none<text:line-break/>Operational private-vlan: none<text:line-break/>Trunking VLANs Enabled: 1-99<text:line-break/>Pruning VLANs Enabled: 2-1001<text:line-break/>Capture Mode Disabled<text:line-break/>Capture VLANs Allowed: ALL<text:line-break/>Protected: false<text:line-break/>Unknown unicast blocked: disabled<text:line-break/>Unknown multicast blocked: disabled<text:line-break/>Appliance trust: none<text:line-break/><text:line-break/><text:line-break/>set native vlan<text:line-break/>Switch(config-if)#switchport trunk native vlan 80<text:line-break/><text:line-break/><text:line-break/>show interfaces fastEthernet 0/1 switchport <text:line-break/><text:line-break/>Name: Fa0/1<text:line-break/>Switchport: Enabled<text:line-break/>Administrative Mode: trunk<text:line-break/>Operational Mode: trunk<text:line-break/>Administrative Trunking Encapsulation: dot1q<text:line-break/>Operational Trunking Encapsulation: dot1q<text:line-break/>Negotiation of Trunking: On<text:line-break/>Access Mode VLAN: 1 (default)<text:line-break/><text:line-break/>Trunking Native Mode VLAN: 80<text:line-break/><text:line-break/>Voice VLAN: none<text:line-break/>Administrative private-vlan host-association: none<text:line-break/>Administrative private-vlan mapping: none<text:line-break/>Administrative private-vlan trunk native VLAN: none<text:line-break/>Administrative private-vlan trunk encapsulation: dot1q<text:line-break/>Administrative private-vlan trunk normal VLANs: none<text:line-break/>Administrative private-vlan trunk private VLANs: none<text:line-break/>Operational private-vlan: none<text:line-break/>Trunking VLANs Enabled: 1-99<text:line-break/>Pruning VLANs Enabled: 2-1001<text:line-break/>Capture Mode Disabled<text:line-break/>Capture VLANs Allowed: ALL<text:line-break/>Protected: false<text:line-break/>Unknown unicast blocked: disabled<text:line-break/>Unknown multicast blocked: disabled<text:line-break/>Appliance trust: none<text:line-break/><text:line-break/><text:line-break/><text:line-break/>Switch#show interfaces trunk<text:line-break/><text:line-break/>Port<text:s text:c="8"/>Mode<text:s text:c="9"/>Encapsulation<text:s text:c="2"/>Status<text:s text:c="8"/>Native vlan<text:line-break/>Fa0/1<text:s text:c="7"/>on<text:s text:c="11"/>802.1q<text:s text:c="9"/>trunking<text:s text:c="6"/>80<text:line-break/><text:line-break/>Port<text:s text:c="8"/>Vlans allowed on trunk<text:line-break/>Fa0/1<text:s text:c="7"/>1-99<text:line-break/><text:line-break/>Port<text:s text:c="8"/>Vlans allowed and active in management domain<text:line-break/>Fa0/1<text:s text:c="7"/>1,50,80<text:line-break/><text:line-break/>Port<text:s text:c="8"/>Vlans in spanning tree forwarding state and not pruned<text:line-break/>Fa0/1<text:s text:c="7"/>1,50,80<text:line-break/><text:line-break/><text:line-break/>native vlan for backwards compatibility, or non tagged vlan traffic.<text:line-break/>REMEMBER TO DO THIS ON BOTH SWITCHES.<text:line-break/><text:line-break/><text:line-break/>You will see this message after configuring the first switch, on the second switch.<text:line-break/><text:line-break/>%CDP-4-NATIVE_VLAN_MISMATCH: Native VLAN mismatch discovered on FastEthernet0/1 (1), with Switch FastEthernet0/1 (80).<text:line-break/><text:line-break/>until you configure second switch.<text:line-break/>(CDP Cisco Discovery Protocol) This message occurs if Spanning Tree protocol is on.<text:line-break/><text:line-break/>You will see an unblock message when second switch is configured.<text:line-break/>%SPANTREE-2-UNBLOCK_CONSIST_PORT: Unblocking FastEthernet0/1 on VLAN0001. Port consistency restored.<text:line-break/><text:line-break/><text:line-break/>do show ip interface br<text:line-break/><text:line-break/><text:line-break/>Switch(config)#do sh ip int br<text:line-break/>Interface<text:s text:c="14"/>IP-Address<text:s text:c="6"/>OK? Method Status<text:s text:c="16"/>Protocol <text:line-break/>FastEthernet0/1<text:s text:c="8"/>unassigned<text:s text:c="6"/>YES unset<text:s text:c="2"/>up<text:s text:c="20"/>up <text:line-break/>FastEthernet0/2<text:s text:c="8"/>unassigned<text:s text:c="6"/>YES unset<text:s text:c="2"/>down<text:s text:c="18"/>down <text:line-break/>FastEthernet0/3<text:s text:c="8"/>unassigned<text:s text:c="6"/>YES unset<text:s text:c="2"/>down<text:s text:c="18"/>down <text:line-break/>FastEthernet0/4<text:s text:c="8"/>unassigned<text:s text:c="6"/>YES unset<text:s text:c="2"/>down<text:s text:c="18"/>down <text:line-break/>FastEthernet0/5<text:s text:c="8"/>unassigned<text:s text:c="6"/>YES unset<text:s text:c="2"/>up<text:s text:c="20"/>up <text:line-break/>FastEthernet0/6<text:s text:c="8"/>unassigned<text:s text:c="6"/>YES unset<text:s text:c="2"/>down<text:s text:c="18"/>down <text:line-break/>FastEthernet0/7<text:s text:c="8"/>unassigned<text:s text:c="6"/>YES unset<text:s text:c="2"/>down<text:s text:c="18"/>down <text:line-break/>FastEthernet0/8<text:s text:c="8"/>unassigned<text:s text:c="6"/>YES unset<text:s text:c="2"/>down<text:s text:c="18"/>down <text:line-break/>FastEthernet0/9<text:s text:c="8"/>unassigned<text:s text:c="6"/>YES unset<text:s text:c="2"/>down<text:s text:c="18"/>down <text:line-break/>FastEthernet0/10<text:s text:c="7"/>unassigned<text:s text:c="6"/>YES unset<text:s text:c="2"/>up<text:s text:c="20"/>up <text:line-break/>FastEthernet0/11<text:s text:c="7"/>unassigned<text:s text:c="6"/>YES unset<text:s text:c="2"/>down<text:s text:c="18"/>down <text:line-break/>FastEthernet0/12<text:s text:c="7"/>unassigned<text:s text:c="6"/>YES unset<text:s text:c="2"/>down<text:s text:c="18"/>down <text:line-break/>FastEthernet0/13<text:s text:c="7"/>unassigned<text:s text:c="6"/>YES unset<text:s text:c="2"/>down<text:s text:c="18"/>down <text:line-break/>FastEthernet0/14<text:s text:c="7"/>unassigned<text:s text:c="6"/>YES unset<text:s text:c="2"/>down<text:s text:c="18"/>down <text:line-break/>FastEthernet0/15<text:s text:c="7"/>unassigned<text:s text:c="6"/>YES unset<text:s text:c="2"/>down<text:s text:c="18"/>down <text:line-break/>FastEthernet0/16<text:s text:c="7"/>unassigned<text:s text:c="6"/>YES unset<text:s text:c="2"/>down<text:s text:c="18"/>down <text:line-break/>FastEthernet0/17<text:s text:c="7"/>unassigned<text:s text:c="6"/>YES unset<text:s text:c="2"/>down<text:s text:c="18"/>down <text:line-break/>FastEthernet0/18<text:s text:c="7"/>unassigned<text:s text:c="6"/>YES unset<text:s text:c="2"/>down<text:s text:c="18"/>down <text:line-break/>FastEthernet0/19<text:s text:c="7"/>unassigned<text:s text:c="6"/>YES unset<text:s text:c="2"/>down<text:s text:c="18"/>down <text:line-break/>FastEthernet0/20<text:s text:c="7"/>unassigned<text:s text:c="6"/>YES unset<text:s text:c="2"/>down<text:s text:c="18"/>down <text:line-break/>FastEthernet0/21<text:s text:c="7"/>unassigned<text:s text:c="6"/>YES unset<text:s text:c="2"/>down<text:s text:c="18"/>down <text:line-break/>FastEthernet0/22<text:s text:c="7"/>unassigned<text:s text:c="6"/>YES unset<text:s text:c="2"/>down<text:s text:c="18"/>down <text:line-break/>FastEthernet0/23<text:s text:c="7"/>unassigned<text:s text:c="6"/>YES unset<text:s text:c="2"/>down<text:s text:c="18"/>down <text:line-break/>FastEthernet0/24<text:s text:c="7"/>unassigned<text:s text:c="6"/>YES unset<text:s text:c="2"/>up<text:s text:c="20"/>up <text:line-break/>GigabitEthernet0/1<text:s text:c="5"/>unassigned<text:s text:c="6"/>YES unset<text:s text:c="2"/>down<text:s text:c="18"/>down <text:line-break/>GigabitEthernet0/2<text:s text:c="5"/>unassigned<text:s text:c="6"/>YES unset<text:s text:c="2"/>down<text:s text:c="18"/>down <text:line-break/>Vlan1<text:s text:c="18"/>unassigned<text:s text:c="6"/>YES unset<text:s text:c="2"/>administratively down down <text:line-break/>Vlan99<text:s text:c="17"/>192.168.99.2<text:s text:c="4"/>YES manual up<text:s text:c="20"/>up<text:line-break/><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03:53</meta:creation-date>
    <dc:creator>Generated</dc:creator>
    <dc:date>2026-08-20T20::03:53</dc:date>
    <dc:language>en-US</dc:language>
    <meta:editing-cycles>1</meta:editing-cycles>
    <meta:editing-duration>PT0S</meta:editing-duration>
    <dc:title>cisco_trunks</dc:title>
  </office:meta>
</office:document-meta>
</file>