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3b4d2fde40e36adba1e655830f8227d.png"/>
  <manifest:file-entry manifest:media-type="image/png" manifest:full-path="Pictures/150b9c60dffe18da4622cba8111ee346.png"/>
  <manifest:file-entry manifest:media-type="image/png" manifest:full-path="Pictures/23f285213393ee397ba90a77a79e3c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sco_inter_vlan_routing"/><text:bookmark-start text:name="__RefHeading___cisco_inter_vlan_routing_1"/><text:bookmark-start text:name="cisco_inter_vlan_routing"/>Cisco Inter VLAN Routing<text:bookmark-end text:name="__RefHeading___cisco_inter_vlan_routing_1"/><text:bookmark-end text:name="cisco_inter_vlan_routing"/></text:h>
      <text:p text:style-name="Text_20_body"><text:span text:style-name="">Jan 2024</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isco <text:span text:style-name="">Inter VLAN Routing</text:span> is the idea that we can communicate between VLANs, where VLANs generally separate network traffic.
<text:line-break/>
<text:line-break/>
<draw:frame draw:style-name="mediacenter" draw:name="0" text:anchor-type="paragraph" draw:z-index="0" svg:width="23.8125cm" style:rel-width="100%" svg:height="9.0861593655589cm" style:rel-height="scale"><draw:image xlink:href="Pictures/03b4d2fde40e36adba1e655830f8227d.png" xlink:type="simple" xlink:show="embed" xlink:actuate="onLoad"/></draw:frame>
<text:line-break/>
In the example above, we have two VLANs, VLAN 10 and VLAN 20. There are some devices in each VLAN and those devices cannot communicate with each other, they are isolated by the VLAN they occupy.
<text:line-break/>
<text:line-break/>
But what if, for some reason we want them to be able to communicate, we could put them in the same VLAN, but that would increase traffic, and if only one device from each VLAN needs to communicate then putting them all in a single VLAN may not be a great idea.
<text:line-break/>
<text:line-break/>
This is where <text:span text:style-name="">Inter VLAN Routing</text:span> can work better.
<text:line-break/>
<text:line-break/></text:p>
      <text:p text:style-name="Horizontal_20_Line"/>
      <text:h text:style-name="Heading_20_3" text:outline-level="3"><text:bookmark-start text:name="__RefHeading___setup_3"/><text:bookmark-start text:name="setup"/>Setup<text:bookmark-end text:name="__RefHeading___setup_3"/><text:bookmark-end text:name="setup"/></text:h>
      <text:p text:style-name="Text_20_body">We will use an example of two VLANs for this topic. On a new switch all the interfaces will be in VLAN 1. As seen below:
<text:line-break/></text:p>
      <text:p text:style-name="Preformatted_20_Text">VLAN Name<text:s text:c="29"/>Status<text:s text:c="4"/>Ports<text:line-break/>---- -------------------------------- --------- -------------------------------<text:line-break/>1<text:s text:c="4"/>default<text:s text:c="26"/>active<text:s text:c="4"/>Fa0/1, Fa0/2, Fa0/3, Fa0/4<text:line-break/><text:s text:c="48"/>Fa0/5, Fa0/6, Fa0/7, Fa0/8<text:line-break/><text:s text:c="48"/>Fa0/9, Fa0/10, Fa0/11, Fa0/12<text:line-break/><text:s text:c="48"/>Fa0/13, Fa0/14, Fa0/15, Fa0/16<text:line-break/><text:s text:c="48"/>Fa0/17, Fa0/18, Fa0/19, Fa0/20<text:line-break/><text:s text:c="48"/>Fa0/21, Fa0/22, Fa0/23, Fa0/24<text:line-break/><text:s text:c="48"/>Fa0/25, Fa0/26, Fa0/27, Fa0/28<text:line-break/><text:s text:c="48"/>Fa0/29, Fa0/30, Fa0/31, Fa0/32<text:line-break/><text:s text:c="48"/>Fa0/33, Fa0/34, Fa0/35, Fa0/36<text:line-break/><text:s text:c="48"/>Fa0/37, Fa0/38, Fa0/39, Fa0/40<text:line-break/><text:s text:c="48"/>Fa0/41, Fa0/42, Fa0/43, Fa0/44<text:line-break/><text:s text:c="48"/>Fa0/45, Fa0/46, Fa0/47, Fa0/48<text:line-break/>1002 fddi-default<text:s text:c="21"/>act/unsup<text:line-break/>1003 token-ring-default<text:s text:c="15"/>act/unsup<text:line-break/>1004 fddinet-default<text:s text:c="18"/>act/unsup<text:line-break/>1005 trnet-default<text:s text:c="20"/>act/unsup</text:p>
      <text:p text:style-name="Text_20_body">We need to create some VLANs to separate our devices and the information between them. For this example we can create four VLANs with 12 interfaces in each VLAN.
<text:line-break/>
<text:line-break/></text:p>
      <text:p text:style-name="Horizontal_20_Line"/>
      <text:h text:style-name="Heading_20_3" text:outline-level="3"><text:bookmark-start text:name="__RefHeading___creating_a_vlan_4"/><text:bookmark-start text:name="creating_a_vlan"/>Creating a VLAN<text:bookmark-end text:name="__RefHeading___creating_a_vlan_4"/><text:bookmark-end text:name="creating_a_vlan"/></text:h>
      <text:p text:style-name="Text_20_body">Follow these steps to create your VLANs (you will need to repeat these steps four times)
<text:line-break/></text:p>
      <text:p text:style-name="Preformatted_20_Text">Switch1&gt;<text:s text:c="26"/>en<text:line-break/>Password:<text:s text:c="25"/>(enter your switch password)<text:line-break/>Switch1#<text:s text:c="26"/>conf t<text:line-break/>Enter configuration commands, one per line.<text:s text:c="2"/>End with CNTL/Z.<text:line-break/>Switch1(config)#<text:s text:c="18"/>int range fastEthernet 0/1-12 (your interface names may differ)<text:line-break/>Switch1(config-if-range)#<text:s text:c="9"/>switchport access vlan 10<text:line-break/>% Access VLAN does not exist. Creating vlan 10<text:line-break/>Switch1(config-if-range)#<text:s text:c="9"/>switchport mode access<text:line-break/>Switch1(config-if-range)#<text:s text:c="9"/>spanning-tree portfast<text:line-break/>Switch1(config-if-range)#<text:s text:c="9"/>end</text:p>
      <text:p text:style-name="Text_20_body">Repeat this to create your VLANs, remember to create at least TWO VLANs.
<text:line-break/>
<text:line-break/>
Check that your VLANs have been created and contain the correct interfaces by using:
<text:line-break/></text:p>
      <text:p text:style-name="Preformatted_20_Text">sh vlan br<text:line-break/><text:line-break/>VLAN Name<text:s text:c="29"/>Status<text:s text:c="4"/>Ports<text:line-break/>---- -------------------------------- --------- -------------------------------<text:line-break/>1<text:s text:c="4"/>default<text:s text:c="26"/>active<text:s text:c="4"/>Gi0/1, Gi0/2<text:line-break/>10<text:s text:c="3"/>VLAN0010<text:s text:c="25"/>active<text:s text:c="4"/>Fa0/1, Fa0/2, Fa0/3, Fa0/4<text:line-break/><text:s text:c="48"/>Fa0/5, Fa0/6, Fa0/7, Fa0/8<text:line-break/><text:s text:c="48"/>Fa0/9, Fa0/10, Fa0/11, Fa0/12<text:line-break/>20<text:s text:c="3"/>VLAN0020<text:s text:c="25"/>active<text:s text:c="4"/>Fa0/13, Fa0/14, Fa0/15, Fa0/16<text:line-break/><text:s text:c="48"/>Fa0/17, Fa0/18, Fa0/19, Fa0/20<text:line-break/><text:s text:c="48"/>Fa0/21, Fa0/22, Fa0/23, Fa0/24<text:line-break/>30<text:s text:c="3"/>VLAN0030<text:s text:c="25"/>active<text:s text:c="4"/>Fa0/25, Fa0/26, Fa0/27, Fa0/28<text:line-break/><text:s text:c="48"/>Fa0/29, Fa0/30, Fa0/31, Fa0/32<text:line-break/><text:s text:c="48"/>Fa0/33, Fa0/34, Fa0/35, Fa0/36<text:line-break/>40<text:s text:c="3"/>VLAN0040<text:s text:c="25"/>active<text:s text:c="4"/>Fa0/37, Fa0/38, Fa0/39, Fa0/40<text:line-break/><text:s text:c="48"/>Fa0/41, Fa0/42, Fa0/43, Fa0/44<text:line-break/><text:s text:c="48"/>Fa0/45, Fa0/46, Fa0/47, Fa0/48<text:line-break/>1002 fddi-default<text:s text:c="21"/>act/unsup<text:line-break/>1003 token-ring-default<text:s text:c="15"/>act/unsup<text:line-break/>1004 fddinet-default<text:s text:c="18"/>act/unsup<text:line-break/>1005 trnet-default<text:s text:c="20"/>act/unsup</text:p>
      <text:p text:style-name="Text_20_body"><text:line-break/>
Now we have created our VLANs, you need to ensure you have one device in VLAN 10 and one device in VLAN 20, as shown below:
<text:line-break/>
<text:line-break/>
<draw:frame draw:style-name="mediacenter" draw:name="1" text:anchor-type="paragraph" draw:z-index="1" svg:width="23.8125cm" style:rel-width="100%" svg:height="6.9677815852205cm" style:rel-height="scale"><draw:image xlink:href="Pictures/150b9c60dffe18da4622cba8111ee346.png" xlink:type="simple" xlink:show="embed" xlink:actuate="onLoad"/></draw:frame>
<text:line-break/>
I have connected a device to Interface 1 in VLAN 10 and another device to interface 13 in VLAN 20 (so I am using the first Interface in each VLAN). Of course you can use any interface in the respective VLAN if you wish.
<text:line-break/>
<text:line-break/></text:p>
      <text:p text:style-name="Horizontal_20_Line"/>
      <text:h text:style-name="Heading_20_3" text:outline-level="3"><text:bookmark-start text:name="__RefHeading___logical_interfaces_5"/><text:bookmark-start text:name="logical_interfaces"/>Logical Interfaces<text:bookmark-end text:name="__RefHeading___logical_interfaces_5"/><text:bookmark-end text:name="logical_interfaces"/></text:h>
      <text:p text:style-name="Text_20_body">On our switch, if we do a '<text:span text:style-name="">sh run</text:span>' we can see the running config, what we are interested in is likely at or towards the very end of the running config:
<text:line-break/></text:p>
      <text:p text:style-name="Preformatted_20_Text">sh run <text:line-break/><text:line-break/>interface Vlan1<text:line-break/> no ip address<text:line-break/> shutdown</text:p>
      <text:p text:style-name="Text_20_body"><text:line-break/>
What we see here is the <text:span text:style-name="">Logical Interface</text:span> for VLAN 1. In this example Interface VLAN1 has no IP Address and is shutdown. Your switch may differ, but with no interfaces in VLAN 1 there is not reason for it to be up or have an IP Address. The main point is that for the VLANs that you created, there is no interface listed (so in my example I see no 'interface VLAN10 or VLAN20 etc).
<text:line-break/>
<text:line-break/>
We need to create some <text:span text:style-name="">interface VLANs</text:span> (otherwise known as SVIs <text:span text:style-name="">(Switch Virtual Interfaces)</text:span> or <text:span text:style-name="">Management Interface</text:span>.
<text:line-break/>
<text:line-break/>
To create the Interface VLANs for VLAN 10 and VLAN 20 follow the steps below:
<text:line-break/></text:p>
      <text:p text:style-name="Preformatted_20_Text">en<text:line-break/>(enter your password for Cisco)<text:line-break/>conf t<text:line-break/>int vlan 10<text:line-break/>ip address 192.168.1.254 255.255.255.0<text:line-break/>end</text:p>
      <text:p text:style-name="Text_20_body">Repeat for other VLANs, then do a '<text:span text:style-name="">sh run</text:span>' and look at the end of the file where <text:span text:style-name="">virtual interfaces</text:span> are shown and you will now see <text:span text:style-name="">virtual interfaces</text:span> for your VLANs.
<text:line-break/></text:p>
      <text:p text:style-name="Preformatted_20_Text">sh run<text:line-break/><text:line-break/>interface Vlan1<text:line-break/> no ip address<text:line-break/> shutdown<text:line-break/>!<text:line-break/>interface Vlan10<text:line-break/> ip address 192.168.1.254 255.255.255.0<text:line-break/>!<text:line-break/>interface Vlan20<text:line-break/> ip address 10.43.30.254 255.255.255.0</text:p>
      <text:p text:style-name="Text_20_body">Above we can now see that VLAN10 and VLAN20 have a <text:span text:style-name="">virtual interfaces</text:span> and also have IP Addresses associated with them.
<text:line-break/>
<text:line-break/></text:p>
      <text:p text:style-name="Horizontal_20_Line"/>
      <text:h text:style-name="Heading_20_3" text:outline-level="3"><text:bookmark-start text:name="__RefHeading___test_ping_from_switch_6"/><text:bookmark-start text:name="test_ping_from_switch"/>Test Ping from Switch<text:bookmark-end text:name="__RefHeading___test_ping_from_switch_6"/><text:bookmark-end text:name="test_ping_from_switch"/></text:h>
      <text:p text:style-name="Text_20_body">Now that we have two devices connected to our VLAN and each VLAN has an IP Address in each Subnet, we can Ping our two devices from the Switch Interface:
<text:line-break/></text:p>
      <text:p text:style-name="Preformatted_20_Text">ping 192.168.1.38<text:line-break/><text:line-break/>Type escape sequence to abort.<text:line-break/>Sending 5, 100-byte ICMP Echos to 192.168.1.38, timeout is 2 seconds:<text:line-break/>!!!!!<text:line-break/>Success rate is 100 percent (5/5), round-trip min/avg/max = 1/4/9 ms<text:line-break/><text:line-break/><text:line-break/>ping 10.43.30.100<text:line-break/><text:line-break/>Type escape sequence to abort.<text:line-break/>Sending 5, 100-byte ICMP Echos to 10.43.30.100, timeout is 2 seconds:<text:line-break/>!!!!!<text:line-break/>Success rate is 100 percent (5/5), round-trip min/avg/max = 1/5/16 ms</text:p>
      <text:p text:style-name="Text_20_body"><text:span text:style-name="">**** NOTE, if you cannot PING, ensure that the firewall is disabled on the devices for this test ****</text:span>
<text:line-break/>
<text:line-break/></text:p>
      <text:p text:style-name="Horizontal_20_Line"/>
      <text:h text:style-name="Heading_20_3" text:outline-level="3"><text:bookmark-start text:name="__RefHeading___ip_routing_7"/><text:bookmark-start text:name="ip_routing"/>IP Routing<text:bookmark-end text:name="__RefHeading___ip_routing_7"/><text:bookmark-end text:name="ip_routing"/></text:h>
      <text:p text:style-name="Text_20_body">As a quick reminder, here is a diagram of the network we are using:
<text:line-break/>
<text:line-break/>
<draw:frame draw:style-name="mediacenter" draw:name="2" text:anchor-type="paragraph" draw:z-index="2" svg:width="23.8125cm" style:rel-width="100%" svg:height="8.4500560538117cm" style:rel-height="scale"><draw:image xlink:href="Pictures/23f285213393ee397ba90a77a79e3c19.png" xlink:type="simple" xlink:show="embed" xlink:actuate="onLoad"/></draw:frame>
<text:line-break/>
Before we look at the configuration of IP Routing, lets do a test ping from Device A (192.168.1.38) to Device B (10.43.30.100):
<text:line-break/></text:p>
      <text:p text:style-name="Preformatted_20_Text">ping 10.43.30.100<text:line-break/><text:line-break/>Pinging 10.43.30.100 with 32 bytes of data:<text:line-break/>Request timed out.<text:line-break/>Request timed out.<text:line-break/>Request timed out.<text:line-break/>Request timed out.<text:line-break/><text:line-break/>Ping statistics for 10.43.30.100:<text:line-break/><text:s text:c="4"/>Packets: Sent = 4, Received = 0, Lost = 4 (100% loss),</text:p>
      <text:p text:style-name="Text_20_body">As can be seen from the above output, the PING failed, which is good because without actually setting up any IP Routing this is what we would expect and want.
<text:line-break/>
<text:line-break/>
To enable IP Routing on the switch, we will use the following:
<text:line-break/>
<text:line-break/>
<text:line-break/>
<text:line-break/>
<text:span text:style-name="">**** seems my switch doesn't support this….. please standby while I source another.. ****</text:spa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51</meta:creation-date>
    <dc:creator>Generated</dc:creator>
    <dc:date>2026-08-20T20::03:51</dc:date>
    <dc:language>en-US</dc:language>
    <meta:editing-cycles>1</meta:editing-cycles>
    <meta:editing-duration>PT0S</meta:editing-duration>
    <dc:title>cisco_inter_vlan_routing</dc:title>
  </office:meta>
</office:document-meta>
</file>