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isco_for_dummies_cheat_sheet"/><text:bookmark-start text:name="__RefHeading___cisco_for_dummies_cheat_sheet_1"/><text:bookmark-start text:name="cisco_for_dummies_cheat_sheet"/>Cisco for Dummies Cheat Sheet<text:bookmark-end text:name="__RefHeading___cisco_for_dummies_cheat_sheet_1"/><text:bookmark-end text:name="cisco_for_dummies_cheat_sheet"/></text:h>
      <text:p text:style-name="Text_20_body"><text:line-break/>
<text:line-break/></text:p>
      <text:h text:style-name="Heading_20_2" text:outline-level="2"><text:bookmark-start text:name="__RefHeading___how_to_configure_a_cisco_network_2"/><text:bookmark-start text:name="how_to_configure_a_cisco_network"/>How to Configure a Cisco Network<text:bookmark-end text:name="__RefHeading___how_to_configure_a_cisco_network_2"/><text:bookmark-end text:name="how_to_configure_a_cisco_network"/></text:h>
      <text:p text:style-name="Text_20_body"><text:line-break/>
Like all networks, a Cisco network needs to be properly configured. To do so, you need to know the
configuration modes to use when configuring your network. You also should know how to configure an
interface, configure a switch management interface, and configure an interface to use DHCP for your
Cisco network.
<text:line-break/></text:p>
      <text:h text:style-name="Heading_20_2" text:outline-level="2"><text:bookmark-start text:name="__RefHeading___configuration_modes_for_cisco_networking_3"/><text:bookmark-start text:name="configuration_modes_for_cisco_networking"/>Configuration modes for Cisco networking<text:bookmark-end text:name="__RefHeading___configuration_modes_for_cisco_networking_3"/><text:bookmark-end text:name="configuration_modes_for_cisco_networking"/></text:h>
      <text:p text:style-name="Text_20_body"><text:line-break/>
When moving around in the Cisco IOS, you will see many prompts. These prompts change as you move from one configuration mode to another. Here is a summary of the major configuration modes:
<text:line-break/>
<text:line-break/>
User EXEC mode:
<text:line-break/></text:p>
      <text:p text:style-name="Preformatted_20_Text"><text:s text:c="2"/>When you connect to a Cisco device the default configuration mode is user exec mode. With user exec <text:line-break/><text:s text:c="2"/>mode you can view the settings on the device but not make any changes. You know you are in User EXEC <text:line-break/><text:s text:c="2"/>mode because the IOS prompt displays a “&gt;”.</text:p>
      <text:p text:style-name="Text_20_body"><text:line-break/>
Privileged EXEC mode:
<text:line-break/></text:p>
      <text:p text:style-name="Preformatted_20_Text"><text:s text:c="2"/>In order to make changes to the device you must navigate to Privileged EXEC mode where you may be <text:line-break/><text:s text:c="2"/>required to input a password. Privileged EXEC mode displays with a “#” in the prompt.</text:p>
      <text:p text:style-name="Text_20_body"><text:line-break/>
Global Configuration mode:
<text:line-break/></text:p>
      <text:p text:style-name="Preformatted_20_Text"><text:s text:c="2"/>Global Configuration mode is where you go to make global changes to the router such as the hostname. <text:line-break/><text:s text:c="2"/>To navigate to Global Configuration mode from Privileged EXEC mode you type “configure terminal” or <text:line-break/><text:s text:c="2"/>“conf t” where you will be placed at the “(config)#” prompt.</text:p>
      <text:p text:style-name="Text_20_body"><text:line-break/>
Sub Prompts:
<text:line-break/></text:p>
      <text:p text:style-name="Preformatted_20_Text"><text:s text:c="2"/>There are a number of different sub prompts from Global Configuration mode you can navigate to such <text:line-break/><text:s text:c="2"/>as the interface prompts to modify settings on a specific interface, or the line prompts to modify <text:line-break/><text:s text:c="2"/>the different ports on the device.</text:p>
      <text:p text:style-name="Text_20_body"><text:line-break/>
<text:line-break/></text:p>
      <text:h text:style-name="Heading_20_2" text:outline-level="2"><text:bookmark-start text:name="__RefHeading___configure_an_interface_for_cisco_networking_4"/><text:bookmark-start text:name="configure_an_interface_for_cisco_networking"/>Configure an interface for Cisco networking<text:bookmark-end text:name="__RefHeading___configure_an_interface_for_cisco_networking_4"/><text:bookmark-end text:name="configure_an_interface_for_cisco_networking"/></text:h>
      <text:p text:style-name="Text_20_body"><text:line-break/>
When working with routers in particular, but also when dealing the management interface on switches, you
will often need to configure network interfaces which will either match physical interface ports or virtual
interfaces in the form of a virtual LAN (VLAN) interface (when dealing with switches).
<text:line-break/>
<text:line-break/>
For your router interfaces the following example will set speed, duplex and IP configuration information
for the interface FastEthernet 0/0 (notice the interface reference as slot/port). In the case of the router,
the interface is enabled using the no shutdown command in the final step; interfaces on switches are enabled
by default.
<text:line-break/></text:p>
      <text:p text:style-name="Preformatted_20_Text">Router1&gt;enable<text:line-break/>Router1#configure terminal<text:line-break/>Router1(config)#interface FastEthernet0/0<text:line-break/>Router1(config-if)#description Private LAN<text:line-break/>Router1(config-if)#speed 100<text:line-break/>Router1(config-if)#duplex full<text:line-break/>Router1(config-if)#ip address 192.168.1.1 255.255.255.0<text:line-break/>Router1(config-if)#no shutdown</text:p>
      <text:p text:style-name="Text_20_body"><text:line-break/></text:p>
      <text:h text:style-name="Heading_20_2" text:outline-level="2"><text:bookmark-start text:name="__RefHeading___configure_a_switch_management_interface_for_cisco_networking_5"/><text:bookmark-start text:name="configure_a_switch_management_interface_for_cisco_networking"/>Configure a switch management interface for Cisco networking<text:bookmark-end text:name="__RefHeading___configure_a_switch_management_interface_for_cisco_networking_5"/><text:bookmark-end text:name="configure_a_switch_management_interface_for_cisco_networking"/></text:h>
      <text:p text:style-name="Text_20_body"><text:line-break/>
For your switches, to enable an IP address on your management interface, you will use something similar
to this example. In this example, management is being performed over VLAN 1 – the default VLAN.
<text:line-break/></text:p>
      <text:p text:style-name="Preformatted_20_Text">Switch1&gt;enable<text:line-break/>Switch1#configure terminal<text:line-break/>Switch1#interface VLAN 1<text:line-break/>Switch1(config-if)#ip address 192.168.1.241 255.255.255.0</text:p>
      <text:p text:style-name="Text_20_body"><text:line-break/></text:p>
      <text:h text:style-name="Heading_20_2" text:outline-level="2"><text:bookmark-start text:name="__RefHeading___configure_an_interface_to_use_dhcp_for_cisco_networking_6"/><text:bookmark-start text:name="configure_an_interface_to_use_dhcp_for_cisco_networking"/>Configure an interface to use DHCP for Cisco networking<text:bookmark-end text:name="__RefHeading___configure_an_interface_to_use_dhcp_for_cisco_networking_6"/><text:bookmark-end text:name="configure_an_interface_to_use_dhcp_for_cisco_networking"/></text:h>
      <text:p text:style-name="Text_20_body"><text:line-break/>
If you want to configure either a router or switch to retrieve its IP configuration information from a
network Dynamic Host Configuration Protocol (DHCP) server, then you can commands like the following example.
<text:line-break/></text:p>
      <text:p text:style-name="Preformatted_20_Text">Router1&gt;enable<text:line-break/>Router1#configure terminal<text:line-break/>Router1(config)#interface FastEthernet0/0<text:line-break/>Router1(config-if)#ip dhcp</text:p>
      <text:p text:style-name="Text_20_body"><text:line-break/></text:p>
      <text:h text:style-name="Heading_20_2" text:outline-level="2"><text:bookmark-start text:name="__RefHeading___creating_a_vlan_for_cisco_networking_7"/><text:bookmark-start text:name="creating_a_vlan_for_cisco_networking"/>Creating a VLAN for Cisco Networking<text:bookmark-end text:name="__RefHeading___creating_a_vlan_for_cisco_networking_7"/><text:bookmark-end text:name="creating_a_vlan_for_cisco_networking"/></text:h>
      <text:p text:style-name="Text_20_body"><text:line-break/>
When working with your Cisco network, you may want to separate users into different broadcast domains for
security or traffic reduction. You can do this by implementing VLANs. The following example will create VLAN (VLAN2) and place the ports on a switch (from 1-12) into VLAN2.
<text:line-break/></text:p>
      <text:p text:style-name="Preformatted_20_Text">Switch1&gt;enable<text:line-break/>Switch1#configure terminal<text:line-break/>Switch1(config)#interface vlan 2<text:line-break/>Switch1(config-if)#description Finance VLAN<text:line-break/>Switch1(config-if)#exit<text:line-break/>Switch1(config)#interface range FastEthernet 0/1 , FastEthernet 0/12<text:line-break/>Switch1(config-if-range)#switchport mode access<text:line-break/>Switch1(config-if-range)#switchport access vlan 2</text:p>
      <text:p text:style-name="Text_20_body"><text:line-break/>
If you are connecting two switches together, then you will want to allow all configured VLANs to pass
between the two switches. This is accomplished by implementing a trunk port. To configure port 24 on
your switch to be a trunk port, you will use the following code:
<text:line-break/></text:p>
      <text:p text:style-name="Preformatted_20_Text">Switch1&gt;enable<text:line-break/>Switch1#configure terminal<text:line-break/>Switch1(config)#interface FastEthernet 0/24<text:line-break/>Switch1(config-if-range)#switchport mode trunk</text:p>
      <text:p text:style-name="Text_20_body"><text:line-break/></text:p>
      <text:h text:style-name="Heading_20_2" text:outline-level="2"><text:bookmark-start text:name="__RefHeading___using_etherchannel_for_cisco_networking_8"/><text:bookmark-start text:name="using_etherchannel_for_cisco_networking"/>Using EtherChannel for Cisco Networking<text:bookmark-end text:name="__RefHeading___using_etherchannel_for_cisco_networking_8"/><text:bookmark-end text:name="using_etherchannel_for_cisco_networking"/></text:h>
      <text:p text:style-name="Text_20_body"><text:line-break/>
Don’t be afraid to use EtherChannel on your Cisco network. EtherChannel allows you to take up to eight
network ports on your switch and treat them as a single larger link. This can be used to connect servers
with multiple network cards that are bonded (or teamed) to a switch, or to connect multiple switches
together. There are two main negotiation protocols, Port Aggregation Protocol (PAgP) which is a proprietary
Cisco protocol and Link Aggregation Control Protocol (LACP) which is an open standards protocol.
<text:line-break/>
<text:line-break/>
To set EtherChannel to use with of the protocols you will configure it to support one of the following modes.
<text:line-break/>
<text:line-break/></text:p>
      <text:list text:style-name="List_20_1" text:continue-numbering="false">
        <text:list-item>
          <text:p text:style-name="LastListParagraph_List_20_1_Content_First"> auto: Sets the interface to respond to PAgP negotiation packets, but the interface will start negotiations on its own.</text:p>
        </text:list-item>
      </text:list>
      <text:list text:style-name="List_20_1" text:continue-numbering="false">
        <text:list-item>
          <text:p text:style-name="LastListParagraph_List_20_1_Content_First"> desireable: Sets the interface to actively attempt to negotiate a PAgP connection.</text:p>
        </text:list-item>
      </text:list>
      <text:list text:style-name="List_20_1" text:continue-numbering="false">
        <text:list-item>
          <text:p text:style-name="LastListParagraph_List_20_1_Content_First"> on: Forces the connection to bring all links up without using a protocol to negotiate connections. This mode can only connect to another device that is also set to on. When using this mode, the switch does not negotiate the link using either PAgP or LACP.</text:p>
        </text:list-item>
      </text:list>
      <text:list text:style-name="List_20_1" text:continue-numbering="false">
        <text:list-item>
          <text:p text:style-name="LastListParagraph_List_20_1_Content_First"> active: Sets the interface to actively attempt to negotiate connections with other LACP devices.</text:p>
        </text:list-item>
      </text:list>
      <text:list text:style-name="List_20_1" text:continue-numbering="false">
        <text:list-item>
          <text:p text:style-name="LastListParagraph_List_20_1_Content_First"> passive: Sets the interface to respond to LACP data if it receives negotiation requests from other systems.</text:p>
        </text:list-item>
      </text:list>
      <text:p text:style-name="Text_20_body"><text:line-break/>
<text:line-break/>
The following example will configure EtherChannel to use group ports 11 and 12 on the switch together using PAgP as the protocol. The same type of command would be used on the switch to which Switch1 is connected.
<text:line-break/></text:p>
      <text:p text:style-name="Preformatted_20_Text">Switch1&gt; enable<text:line-break/>Switch1# configure terminal <text:line-break/>Switch1(config)# interface range FastEthernet0/11 -12 <text:line-break/>Switch1(config-if-range)# switchport mode access<text:line-break/>Switch1(config-if-range)# switchport access vlan 10<text:line-break/>Switch1(config-if-range)# channel-group 5 mode desirable</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45:59</meta:creation-date>
    <dc:creator>Generated</dc:creator>
    <dc:date>2026-08-20T20::45:59</dc:date>
    <dc:language>en-US</dc:language>
    <meta:editing-cycles>1</meta:editing-cycles>
    <meta:editing-duration>PT0S</meta:editing-duration>
    <dc:title>cisco_for_dummies_cheat_sheet</dc:title>
  </office:meta>
</office:document-meta>
</file>