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isco_configuration_ttl"/><text:bookmark-start text:name="__RefHeading___cisco_configuration_1"/><text:bookmark-start text:name="cisco_configuration"/>Cisco Configuration<text:bookmark-end text:name="__RefHeading___cisco_configuration_1"/><text:bookmark-end text:name="cisco_configuration"/></text:h>
      <text:p text:style-name="Text_20_body"><text:line-break/>
<text:line-break/></text:p>
      <text:h text:style-name="Heading_20_3" text:outline-level="3"><text:bookmark-start text:name="__RefHeading___cisco_3560_configuration_guide_for_isis8000_systems_2"/><text:bookmark-start text:name="cisco_3560_configuration_guide_for_isis8000_systems"/>Cisco 3560 Configuration Guide for iSIS8000 Systems<text:bookmark-end text:name="__RefHeading___cisco_3560_configuration_guide_for_isis8000_systems_2"/><text:bookmark-end text:name="cisco_3560_configuration_guide_for_isis8000_systems"/></text:h>
      <text:p text:style-name="Text_20_body"><text:line-break/>
Introduction
<text:line-break/>
<text:line-break/>
The following document deals purely with the configuration of 3560 switches used in ISIS8000 systems under nCC V5
control. It covers both TS data and TS output switches.
<text:line-break/>
<text:line-break/>
Cisco switches are becoming more and more common in TANDBERG systems as they are used to interface various products to customer IP networks. The switches can be used in many roles with in the system. The following document is designed to assist setting up Cisco equipment for use with nCompass Control and iSIS8000 systems.
<text:line-break/>
<text:line-break/>
This document gives an overview of all the functions associated with Cisco switches when used with nCompass Control. The document is only to be used as a guide to assist engineers in setting up and configuring switches.
The following instructions for setting up switches in the following modes are covered:-
<text:line-break/></text:p>
      <text:list text:style-name="Numbering_20_1" text:continue-numbering="false">
        <text:list-item>
          <text:p text:style-name="Numbering_20_1_Content_First"> TS Data switch</text:p>
        </text:list-item>
        <text:list-item>
          <text:p text:style-name="Numbering_20_1_Content_Last"> TS Output switch</text:p>
        </text:list-item>
      </text:list>
      <text:p text:style-name="Horizontal_20_Line"/>
      <text:h text:style-name="Heading_20_3" text:outline-level="3"><text:bookmark-start text:name="__RefHeading___switch_types_3"/><text:bookmark-start text:name="switch_types"/>Switch Types<text:bookmark-end text:name="__RefHeading___switch_types_3"/><text:bookmark-end text:name="switch_types"/></text:h>
      <text:p text:style-name="Text_20_body"><text:line-break/>
Cisco switches can be used in nCompass Control to carry broadcast traffic over IP. nCompass can currently control specific Cisco switch models for device redundancy. The operation of the switch is controlled by SNMP.
<text:line-break/>
<text:line-break/>
nCompass can currently support the following switches for device control:-</text:p>
      <text:list text:style-name="List_20_1" text:continue-numbering="false">
        <text:list-item>
          <text:p text:style-name="List_20_1_Content_First"> Cisco 3550/60 Series (3560 for iSIS8000)</text:p>
        </text:list-item>
        <text:list-item>
          <text:p text:style-name="List_20_1_Content_Last"> Cisco 4500 Series</text:p>
        </text:list-item>
      </text:list>
      <text:p text:style-name="Text_20_body"><text:line-break/>
There are currently two software versions available on the Cisco 3550/60. There is no difference in hardware between an SMI and EMI switch. The two software versions are Enhanced Multilayer Image (EMI) and Standard Multilayer Image (SMI). EMI provides more features such as enhanced security, Quality of Service (QoS), OSPF Routing and Protocol Independent Multicast (PIM). IP streamer and encoder systems can use an SMI switch unless specified otherwise.
<text:line-break/>
<text:line-break/>
Cisco 2950 switches are used for Management network redundancy only.</text:p>
      <text:p text:style-name="Horizontal_20_Line"/>
      <text:h text:style-name="Heading_20_3" text:outline-level="3"><text:bookmark-start text:name="__RefHeading___initial_switch_configuration_3560_4"/><text:bookmark-start text:name="initial_switch_configuration_3560"/>Initial Switch Configuration (3560)<text:bookmark-end text:name="__RefHeading___initial_switch_configuration_3560_4"/><text:bookmark-end text:name="initial_switch_configuration_3560"/></text:h>
      <text:p text:style-name="Text_20_body"><text:line-break/>
The following is intended as a guide to configure Cisco catalyst switches to work with nCompass. If a GigE switch (i.e. Cisco 3560G) is being used the replace all instances of fa0/? With gi0/?
<text:line-break/></text:p>
      <text:list text:style-name="List_20_1" text:continue-numbering="false">
        <text:list-item>
          <text:p text:style-name="List_20_1_Content_First"> &lt;R&gt; denotes the Return key.</text:p>
        </text:list-item>
        <text:list-item>
          <text:p text:style-name="List_20_1_Content"> Switch&gt; Prompt is the base menu.</text:p>
        </text:list-item>
        <text:list-item>
          <text:p text:style-name="List_20_1_Content"> Switch# Prompt is the enable menu (type ‘en’ and password (if one is set) to get to this point from initial prompt). Type end to return to Switch&gt;</text:p>
        </text:list-item>
        <text:list-item>
          <text:p text:style-name="List_20_1_Content"> Switch(Config) Prompt is the configure mode. Type ‘conf t’ from enable menu, type ‘end’ to exit to enable menu.</text:p>
        </text:list-item>
        <text:list-item>
          <text:p text:style-name="List_20_1_Content"> Switch(Config-IF) Prompt is a typical sub configuration menu. Type int fa0/1 to get to this point type ‘exit’ to return to Switch (Config) or ‘end’ to return to enable menu (Switch#)</text:p>
        </text:list-item>
        <text:list-item>
          <text:p text:style-name="List_20_1_Content"> In the enable menu (Switch#) type ‘sh ru’ to view the existing configuration.</text:p>
        </text:list-item>
        <text:list-item>
          <text:p text:style-name="List_20_1_Content"> The TAB key can be used to complete words i.e. sw &lt;TAB&gt; will complete to switchport etc.</text:p>
        </text:list-item>
        <text:list-item>
          <text:p text:style-name="List_20_1_Content"> The up or down curser can be used to recall earlier commands for that menu. (Hyperterminal may prevent this if not set correctly. This feature will always work with Telnet).</text:p>
        </text:list-item>
        <text:list-item>
          <text:p text:style-name="List_20_1_Content_Last"> To cancel a command type ‘no [command]’ &lt;R&gt;.</text:p>
        </text:list-item>
      </text:list>
      <text:p text:style-name="Horizontal_20_Line"/>
      <text:h text:style-name="Heading_20_3" text:outline-level="3"><text:bookmark-start text:name="__RefHeading___ts_data_switch_setup_5"/><text:bookmark-start text:name="ts_data_switch_setup"/>TS Data Switch setup<text:bookmark-end text:name="__RefHeading___ts_data_switch_setup_5"/><text:bookmark-end text:name="ts_data_switch_setup"/></text:h>
      <text:p text:style-name="Text_20_body">The following gives a brief set of instructions for setting up a Cisco 3560 as a TS Data switch.
Clearing the Current Configuration
<text:line-break/>
<text:line-break/>
This is recommended if the switch has been previously used.
<text:line-break/>
<text:line-break/></text:p>
      <text:list text:style-name="Numbering_20_1" text:continue-numbering="false">
        <text:list-item>
          <text:p text:style-name="Numbering_20_1_Content_First"> Connect to switch using console port on rear of unit.</text:p>
        </text:list-item>
        <text:list-item>
          <text:p text:style-name="Numbering_20_1_Content"> Open a HyperTerminal session for 9600 8N1N.</text:p>
        </text:list-item>
        <text:list-item>
          <text:p text:style-name="Numbering_20_1_Content"> Type ‘en’ &lt;R&gt; for enable.</text:p>
        </text:list-item>
        <text:list-item>
          <text:p text:style-name="Numbering_20_1_Content"> Enter the enable password (default ‘cisco’) if applicable then &lt;R&gt;.</text:p>
        </text:list-item>
        <text:list-item>
          <text:p text:style-name="Numbering_20_1_Content"> Type ‘erase startup’ &lt;R&gt;</text:p>
        </text:list-item>
        <text:list-item>
          <text:p text:style-name="Numbering_20_1_Content"> You will be given a warning about erasing the nvram press &lt;R&gt; to confirm</text:p>
        </text:list-item>
        <text:list-item>
          <text:p text:style-name="Numbering_20_1_Content"> Press &lt;R&gt; again.</text:p>
        </text:list-item>
        <text:list-item>
          <text:p text:style-name="Numbering_20_1_Content"> Type ‘reload’ to reboot switch.</text:p>
        </text:list-item>
        <text:list-item>
          <text:p text:style-name="Numbering_20_1_Content"> You will be asked to “Proceed with reload” press &lt;R&gt; to confirm</text:p>
        </text:list-item>
        <text:list-item>
          <text:p text:style-name="Numbering_20_1_Content"> 1The switch should now start in the default configuration this will take a few minutes and will involve the reloading of flash.</text:p>
        </text:list-item>
        <text:list-item>
          <text:p text:style-name="Numbering_20_1_Content"> After reload is complete you will be asked to press &lt;R&gt; to begin, once this is done you will be asked to type “yes” or “no” to enter the initial configuration dialog, type “no” &lt;R&gt;</text:p>
        </text:list-item>
        <text:list-item>
          <text:p text:style-name="Numbering_20_1_Content"> This will then put you at the switch&gt; prompt</text:p>
        </text:list-item>
        <text:list-item>
          <text:p text:style-name="Numbering_20_1_Content"> Type “en” &lt;R&gt; this will put you at the switch# prompt where commands can be entered</text:p>
        </text:list-item>
        <text:list-item>
          <text:p text:style-name="Numbering_20_1_Content_Last"> Type “show ru” this will show the current config, which should look like the following text (comments are in capitals and brackets)</text:p>
        </text:list-item>
      </text:list>
      <text:p text:style-name="Text_20_body"><text:line-break/>
<text:line-break/></text:p>
      <text:p text:style-name="Preformatted_20_Text">Current configuration : 1312 bytes<text:line-break/>!<text:line-break/>version 12.2<text:line-break/>no service pad<text:line-break/>service timestamps debug uptime<text:line-break/>service timestamps log uptime<text:line-break/>no service password-encryption<text:line-break/>!<text:line-break/>hostname Switch (DEFAULT HOSTNAME)<text:line-break/>!<text:line-break/>!<text:line-break/>no aaa new-model<text:line-break/>ip subnet-zero<text:line-break/>!<text:line-break/>!<text:line-break/>no file verify auto<text:line-break/>spanning-tree mode pvst<text:line-break/>spanning-tree extend system-id<text:line-break/>!<text:line-break/>vlan internal allocation policy ascending<text:line-break/>!<text:line-break/>interface GigabitEthernet0/1 (NO VLAN’S ASSIGNED)<text:line-break/>!<text:line-break/>interface GigabitEthernet0/2<text:line-break/>!<text:line-break/>interface GigabitEthernet0/3<text:line-break/>!<text:line-break/>interface GigabitEthernet0/4<text:line-break/>!<text:line-break/>interface GigabitEthernet0/5<text:line-break/>!<text:line-break/>interface GigabitEthernet0/6<text:line-break/>!<text:line-break/>interface GigabitEthernet0/7<text:line-break/>!<text:line-break/>interface GigabitEthernet0/8<text:line-break/>!<text:line-break/>interface GigabitEthernet0/9<text:line-break/>!<text:line-break/>interface GigabitEthernet0/10<text:line-break/>!<text:line-break/>interface GigabitEthernet0/11<text:line-break/>!<text:line-break/>interface GigabitEthernet0/12<text:line-break/>!<text:line-break/>interface GigabitEthernet0/13<text:line-break/>!<text:line-break/>interface GigabitEthernet0/14<text:line-break/>!<text:line-break/>interface GigabitEthernet0/15<text:line-break/>!<text:line-break/>interface GigabitEthernet0/16<text:line-break/>!<text:line-break/>interface GigabitEthernet0/17<text:line-break/>!<text:line-break/>interface GigabitEthernet0/18<text:line-break/>!<text:line-break/>interface GigabitEthernet0/19<text:line-break/>!<text:line-break/>interface GigabitEthernet0/20<text:line-break/>!<text:line-break/>interface GigabitEthernet0/21<text:line-break/>!<text:line-break/>interface GigabitEthernet0/22<text:line-break/>!<text:line-break/>interface GigabitEthernet0/23<text:line-break/>!<text:line-break/>interface GigabitEthernet0/24<text:line-break/>!<text:line-break/>interface GigabitEthernet0/25<text:line-break/>!<text:line-break/>interface GigabitEthernet0/26<text:line-break/>!<text:line-break/>interface GigabitEthernet0/27<text:line-break/>!<text:line-break/>interface GigabitEthernet0/28<text:line-break/>!<text:line-break/>interface Vlan1<text:line-break/>no ip address<text:line-break/>!<text:line-break/>ip classless<text:line-break/>ip http server<text:line-break/>!<text:line-break/>!<text:line-break/>control-plane<text:line-break/>!<text:line-break/>!<text:line-break/>line con 0<text:line-break/>line vty 5 15<text:line-break/>!<text:line-break/>end<text:line-break/>Switch#</text:p>
      <text:p text:style-name="Text_20_body"><text:line-break/>
<text:line-break/></text:p>
      <text:h text:style-name="Heading_20_3" text:outline-level="3"><text:bookmark-start text:name="__RefHeading___typing_in_the_ts_data_switch_configuration_6"/><text:bookmark-start text:name="typing_in_the_ts_data_switch_configuration"/>Typing in the TS Data Switch Configuration<text:bookmark-end text:name="__RefHeading___typing_in_the_ts_data_switch_configuration_6"/><text:bookmark-end text:name="typing_in_the_ts_data_switch_configuration"/></text:h>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5:39</meta:creation-date>
    <dc:creator>Generated</dc:creator>
    <dc:date>2026-08-19T21::45:39</dc:date>
    <dc:language>en-US</dc:language>
    <meta:editing-cycles>1</meta:editing-cycles>
    <meta:editing-duration>PT0S</meta:editing-duration>
    <dc:title>cisco_configuration_ttl</dc:title>
  </office:meta>
</office:document-meta>
</file>