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c81615139ba7e0cc9dd424289e3b93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ircuit_diagrams_and_pcbs"/><text:bookmark-start text:name="__RefHeading___circuit_diagrams_and_pcbs_1"/><text:bookmark-start text:name="circuit_diagrams_and_pcbs"/>Circuit Diagrams and PCBs<text:bookmark-end text:name="__RefHeading___circuit_diagrams_and_pcbs_1"/><text:bookmark-end text:name="circuit_diagrams_and_pcbs"/></text:h>
      <text:p text:style-name="Text_20_body"><text:span text:style-name="">Mar 2017</text:span>
<text:line-break/>
<text:line-break/></text:p>
      <text:p text:style-name="Horizontal_20_Line"/>
      <text:h text:style-name="Heading_20_3" text:outline-level="3"><text:bookmark-start text:name="__RefHeading___original_pcb_2"/><text:bookmark-start text:name="original_pcb"/>Original PCB<text:bookmark-end text:name="__RefHeading___original_pcb_2"/><text:bookmark-end text:name="original_pcb"/></text:h>
      <text:p text:style-name="Text_20_body">Below is the original PCB for this project, I have had some of these made and they work perfectly.
<text:line-break/>
<text:line-break/>
You can download the PCB and Gerber files <text:a xlink:type="simple" xlink:href="https://wiki.alanwalker.uk/lib/exe/fetch.php?media=original.zip" text:style-name="Internet_20_link" text:visited-style-name="Visited_20_Internet_20_Link">HERE</text:a>.
<text:line-break/>
<text:line-break/>
<draw:frame draw:style-name="media" draw:name="0" text:anchor-type="as-char" draw:z-index="0" svg:width="11.90625cm" svg:height="11.90625cm"><draw:image xlink:href="Pictures/0c81615139ba7e0cc9dd424289e3b936.jpg" xlink:type="simple" xlink:show="embed" xlink:actuate="onLoad"/></draw:frame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47:04</meta:creation-date>
    <dc:creator>Generated</dc:creator>
    <dc:date>2026-08-19T21::47:04</dc:date>
    <dc:language>en-US</dc:language>
    <meta:editing-cycles>1</meta:editing-cycles>
    <meta:editing-duration>PT0S</meta:editing-duration>
    <dc:title>circuit_diagrams_and_pcbs</dc:title>
  </office:meta>
</office:document-meta>
</file>