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e52793a2609435b9b9c86ceb7f39ca7.jpg"/>
  <manifest:file-entry manifest:media-type="image/jpeg" manifest:full-path="Pictures/12619e42ac672e8c2e44643ef8a3f819.jpg"/>
  <manifest:file-entry manifest:media-type="image/jpeg" manifest:full-path="Pictures/062ead16bf81eb29d8801398b75af197.jpg"/>
  <manifest:file-entry manifest:media-type="image/jpeg" manifest:full-path="Pictures/0224affdfc66c07df9aaccb39a4792e9.jpg"/>
  <manifest:file-entry manifest:media-type="image/jpeg" manifest:full-path="Pictures/70a27932b18bb4439285c22306e0daf4.jpg"/>
  <manifest:file-entry manifest:media-type="image/jpeg" manifest:full-path="Pictures/25abcb4743d7eb9c9cffa9c6ba7e647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rcuit_and_pcb_layouts"/><text:bookmark-start text:name="__RefHeading___circuit_and_pcb_layouts_1"/><text:bookmark-start text:name="circuit_and_pcb_layouts"/>Circuit and PCB layouts<text:bookmark-end text:name="__RefHeading___circuit_and_pcb_layouts_1"/><text:bookmark-end text:name="circuit_and_pcb_layouts"/></text:h>
      <text:p text:style-name="Text_20_body"><text:span text:style-name="">Mar 2017</text:span>
<text:line-break/>
<text:line-break/></text:p>
      <text:p text:style-name="Horizontal_20_Line"/>
      <text:h text:style-name="Heading_20_3" text:outline-level="3"><text:bookmark-start text:name="__RefHeading___the_circuit_diagram_2"/><text:bookmark-start text:name="the_circuit_diagram"/>The Circuit Diagram<text:bookmark-end text:name="__RefHeading___the_circuit_diagram_2"/><text:bookmark-end text:name="the_circuit_diagram"/></text:h>
      <text:p text:style-name="Text_20_body"><text:line-break/>
Below is the circuit diagram for the Raspberry Pi NTP Clock. Bear in mind that I am using two Opto Isolators that are 8 pin packages, there are 16 pin packages that have enough connections that you can also use, it's up to you.
<text:line-break/>
<text:line-break/>
Please also remember that this project only uses <text:span text:style-name="">3.3v</text:span>. So yes you do still power the Raspberry Pi with 5v, but circuit only uses the 3v3 pin on the Raspberry Pi, all resistor values reflect the fact that I am using 3v3.
<text:line-break/>
<text:line-break/>
<text:line-break/>
<draw:frame draw:style-name="mediacenter" draw:name="0" text:anchor-type="paragraph" draw:z-index="0" svg:width="21.166666666667cm" style:rel-width="100%" svg:height="19.969265033408cm" style:rel-height="scale"><draw:image xlink:href="Pictures/be52793a2609435b9b9c86ceb7f39ca7.jpg" xlink:type="simple" xlink:show="embed" xlink:actuate="onLoad"/></draw:frame>
<text:line-break/>
<text:line-break/></text:p>
      <text:p text:style-name="Horizontal_20_Line"/>
      <text:h text:style-name="Heading_20_3" text:outline-level="3"><text:bookmark-start text:name="__RefHeading___pcb_layout_3"/><text:bookmark-start text:name="pcb_layout"/>PCB Layout<text:bookmark-end text:name="__RefHeading___pcb_layout_3"/><text:bookmark-end text:name="pcb_layout"/></text:h>
      <text:p text:style-name="Text_20_body"><text:line-break/>
Here is what the PCB layout looks like (from the CAD drawings) I have not had any made yet, so this may be subject to change (I am writing this page Early March 2017).
<text:line-break/>
<text:line-break/></text:p>
      <text:p text:style-name="Preformatted_20_Text"><text:s text:c="2"/>Full PCB - All Layers</text:p>
      <text:p text:style-name="Text_20_body"><text:line-break/>
<draw:frame draw:style-name="mediacenter" draw:name="1" text:anchor-type="paragraph" draw:z-index="1" svg:width="21.166666666667cm" style:rel-width="100%" svg:height="11.28809255079cm" style:rel-height="scale"><draw:image xlink:href="Pictures/12619e42ac672e8c2e44643ef8a3f819.jpg" xlink:type="simple" xlink:show="embed" xlink:actuate="onLoad"/></draw:frame>
<text:line-break/>
<text:line-break/></text:p>
      <text:p text:style-name="Preformatted_20_Text"><text:s text:c="2"/>Photo View </text:p>
      <text:p text:style-name="Text_20_body"><text:line-break/>
<draw:frame draw:style-name="mediacenter" draw:name="2" text:anchor-type="paragraph" draw:z-index="2" svg:width="21.166666666667cm" style:rel-width="100%" svg:height="11.28809255079cm" style:rel-height="scale"><draw:image xlink:href="Pictures/062ead16bf81eb29d8801398b75af197.jpg" xlink:type="simple" xlink:show="embed" xlink:actuate="onLoad"/></draw:frame>
<text:line-break/>
<text:line-break/></text:p>
      <text:p text:style-name="Preformatted_20_Text"><text:s text:c="2"/>Top Layer Silkscreen</text:p>
      <text:p text:style-name="Text_20_body"><text:line-break/>
<draw:frame draw:style-name="mediacenter" draw:name="3" text:anchor-type="paragraph" draw:z-index="3" svg:width="21.166666666667cm" style:rel-width="100%" svg:height="11.28809255079cm" style:rel-height="scale"><draw:image xlink:href="Pictures/0224affdfc66c07df9aaccb39a4792e9.jpg" xlink:type="simple" xlink:show="embed" xlink:actuate="onLoad"/></draw:frame>
<text:line-break/>
<text:line-break/></text:p>
      <text:p text:style-name="Preformatted_20_Text"><text:s text:c="2"/>Top Layer Copper</text:p>
      <text:p text:style-name="Text_20_body"><text:line-break/>
<draw:frame draw:style-name="mediacenter" draw:name="4" text:anchor-type="paragraph" draw:z-index="4" svg:width="21.166666666667cm" style:rel-width="100%" svg:height="11.28809255079cm" style:rel-height="scale"><draw:image xlink:href="Pictures/70a27932b18bb4439285c22306e0daf4.jpg" xlink:type="simple" xlink:show="embed" xlink:actuate="onLoad"/></draw:frame>
<text:line-break/>
<text:line-break/></text:p>
      <text:p text:style-name="Preformatted_20_Text"><text:s text:c="2"/>Bottom Layer Copper</text:p>
      <text:p text:style-name="Text_20_body"><text:line-break/>
<draw:frame draw:style-name="mediacenter" draw:name="5" text:anchor-type="paragraph" draw:z-index="5" svg:width="21.166666666667cm" style:rel-width="100%" svg:height="11.28809255079cm" style:rel-height="scale"><draw:image xlink:href="Pictures/25abcb4743d7eb9c9cffa9c6ba7e6478.jpg" xlink:type="simple" xlink:show="embed" xlink:actuate="onLoad"/></draw:frame>
<text:line-break/>
<text:line-break/>
If I have created this correctly, the PCB should be exactly the same size as the Raspberry Pi Zero (1, 1.3 and W) which is 65mm x 30mm (excluding edge connectors such as USB and HDMI) and the four corner holes should line up.
<text:line-break/>
<text:line-break/></text:p>
      <text:p text:style-name="Horizontal_20_Line"/>
      <text:h text:style-name="Heading_20_2" text:outline-level="2"><text:bookmark-start text:name="__RefHeading___gerber_files_4"/><text:bookmark-start text:name="gerber_files"/>Gerber Files<text:bookmark-end text:name="__RefHeading___gerber_files_4"/><text:bookmark-end text:name="gerber_files"/></text:h>
      <text:p text:style-name="Text_20_body"><text:line-break/>
If you wish to get your own PCBs made, you can use the attached Gerber files <text:a xlink:type="simple" xlink:href="https://wiki.alanwalker.uk/lib/exe/fetch.php?media=raspberry_pi_zero_pi_clock_gerber_pcb.fin.zip" text:style-name="Internet_20_link" text:visited-style-name="Visited_20_Internet_20_Link">Here</text:a>. However I have not had any made myself yet, so you might want to either wait, or create your own PCB.
<text:line-break/>
<text:line-break/></text:p>
      <text:p text:style-name="Horizontal_20_Line"/>
      <text:h text:style-name="Heading_20_2" text:outline-level="2"><text:bookmark-start text:name="__RefHeading___pcb_file_5"/><text:bookmark-start text:name="pcb_file"/>PCB File<text:bookmark-end text:name="__RefHeading___pcb_file_5"/><text:bookmark-end text:name="pcb_file"/></text:h>
      <text:p text:style-name="Text_20_body"><text:line-break/>
This is the PCB Layout file, produced in software called Sprint Layout v6.0. The PCB file can be downloaded <text:a xlink:type="simple" xlink:href="https://wiki.alanwalker.uk/lib/exe/fetch.php?media=piclockpcb.zip" text:style-name="Internet_20_link" text:visited-style-name="Visited_20_Internet_20_Link">Here</text:a>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34:48</meta:creation-date>
    <dc:creator>Generated</dc:creator>
    <dc:date>2026-08-19T22::34:48</dc:date>
    <dc:language>en-US</dc:language>
    <meta:editing-cycles>1</meta:editing-cycles>
    <meta:editing-duration>PT0S</meta:editing-duration>
    <dc:title>circuit_and_pcb_layouts</dc:title>
  </office:meta>
</office:document-meta>
</file>