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ck_igmp_version_on_an_interface"/><text:bookmark-start text:name="__RefHeading___check_igmp_version_on_an_interface_1"/><text:bookmark-start text:name="check_igmp_version_on_an_interface"/>Check IGMP Version on an Interface<text:bookmark-end text:name="__RefHeading___check_igmp_version_on_an_interface_1"/><text:bookmark-end text:name="check_igmp_version_on_an_interface"/></text:h>
      <text:p text:style-name="Text_20_body"><text:span text:style-name="">May 2020</text:span>
<text:line-break/>
<text:line-break/></text:p>
      <text:p text:style-name="Horizontal_20_Line"/>
      <text:p text:style-name="Text_20_body">Multicast routes are a similar concept to IP Routes, but as the name implies they are for Multicast addresses (which are class D), rather than standard IP Addresses (which are class A, B and C). For Unicast I would surmise you still use IP Routes.
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19</meta:creation-date>
    <dc:creator>Generated</dc:creator>
    <dc:date>2026-08-19T21::39:19</dc:date>
    <dc:language>en-US</dc:language>
    <meta:editing-cycles>1</meta:editing-cycles>
    <meta:editing-duration>PT0S</meta:editing-duration>
    <dc:title>check_igmp_version_on_an_interface</dc:title>
  </office:meta>
</office:document-meta>
</file>